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8b4b4" officeooo:paragraph-rsid="0018b4b4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text-properties style:font-name="Arial" officeooo:paragraph-rsid="00190962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18b4b4" style:font-size-asian="11pt" style:font-size-complex="11pt"/>
    </style:style>
    <style:style style:name="T3" style:family="text">
      <style:text-properties fo:font-size="11pt" officeooo:rsid="00190962" style:font-size-asian="11pt" style:font-size-complex="11pt"/>
    </style:style>
    <style:style style:name="T4" style:family="text">
      <style:text-properties style:font-name="Arial"/>
    </style:style>
    <style:style style:name="T5" style:family="text">
      <style:text-properties style:font-name="Arial" officeooo:rsid="00103a47"/>
    </style:style>
    <style:style style:name="T6" style:family="text">
      <style:text-properties style:font-name="Arial" officeooo:rsid="00162eeb"/>
    </style:style>
    <style:style style:name="T7" style:family="text">
      <style:text-properties officeooo:rsid="0018b4b4"/>
    </style:style>
    <style:style style:name="T8" style:family="text">
      <style:text-properties officeooo:rsid="00190962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4"/><text:span text:style-name="T8">3</text:span>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>
          <table:table-cell table:style-name="Tabella1.A2" office:value-type="float" office:value="2024">
            <text:p text:style-name="P4"><text:span text:style-name="T4">20</text:span><text:span text:style-name="T5">2</text:span><text:span text:style-name="T6">4</text:span></text:p>
          </table:table-cell>
          <table:table-cell table:style-name="Tabella1.B2" office:value-type="string">
            <text:p text:style-name="P5"><text:s/>(<text:span text:style-name="T8">LUG</text:span><text:span text:style-name="T1">.</text:span><text:span text:style-name="T3">AGO.SET.)</text:span></text:p>
            <text:p text:style-name="P5"/>
          </table:table-cell>
          <table:table-cell table:style-name="Tabella1.C2" office:value-type="float" office:value="-6.13">
            <text:p text:style-name="P3">-<text:span text:style-name="T8">6,13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07-11T09:41:53.06</meta:creation-date>
    <dc:date>2024-10-02T15:19:41.478000000</dc:date>
    <meta:editing-duration>PT3H14M16S</meta:editing-duration>
    <meta:editing-cycles>23</meta:editing-cycles>
    <meta:generator>LibreOffice/7.6.5.2$Windows_X86_64 LibreOffice_project/38d5f62f85355c192ef5f1dd47c5c0c0c6d6598b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6" meta:non-whitespace-character-count="379"/>
  </office:meta>
</office:document-meta>
</file>