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4F000000372FDD1DD642A8B672.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Narrow" svg:font-family="'Arial Narrow', 'Vodafone Lt'" style:font-family-generic="swiss" style:font-pitch="variable"/>
    <style:font-face style:name="Cambria" svg:font-family="Cambria" style:font-family-generic="roman"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master-page-name="Standard">
      <style:table-properties style:width="18.443cm" fo:margin-left="-0.191cm" style:page-number="auto" table:align="left" style:writing-mode="lr-tb"/>
    </style:style>
    <style:style style:name="Tabella1.A" style:family="table-column">
      <style:table-column-properties style:column-width="5.271cm"/>
    </style:style>
    <style:style style:name="Tabella1.B" style:family="table-column">
      <style:table-column-properties style:column-width="0.422cm"/>
    </style:style>
    <style:style style:name="Tabella1.C" style:family="table-column">
      <style:table-column-properties style:column-width="12.751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none" style:writing-mode="lr-tb"/>
    </style:style>
    <style:style style:name="Tabella1.B1" style:family="table-cell">
      <style:table-cell-properties fo:padding="0cm" fo:border="none"/>
    </style:style>
    <style:style style:name="Tabella1.B2" style:family="table-cell">
      <style:table-cell-properties fo:padding="0cm" fo:border="none"/>
    </style:style>
    <style:style style:name="Tabella1.B3" style:family="table-cell">
      <style:table-cell-properties fo:padding="0cm" fo:border="none"/>
    </style:style>
    <style:style style:name="Tabella1.B11" style:family="table-cell">
      <style:table-cell-properties fo:padding="0cm" fo:border="none"/>
    </style:style>
    <style:style style:name="Tabella1.B12" style:family="table-cell">
      <style:table-cell-properties fo:padding="0cm" fo:border="none"/>
    </style:style>
    <style:style style:name="Tabella1.14" style:family="table-row">
      <style:table-row-properties style:min-row-height="0.693cm" fo:keep-together="auto"/>
    </style:style>
    <style:style style:name="Tabella1.18" style:family="table-row">
      <style:table-row-properties style:min-row-height="0.141cm" fo:keep-together="auto"/>
    </style:style>
    <style:style style:name="Tabella1.B18" style:family="table-cell">
      <style:table-cell-properties fo:padding="0cm" fo:border="none"/>
    </style:style>
    <style:style style:name="Tabella2" style:family="table">
      <style:table-properties style:width="5.191cm" fo:margin-left="-0.191cm" table:align="left" style:writing-mode="lr-tb"/>
    </style:style>
    <style:style style:name="Tabella2.A" style:family="table-column">
      <style:table-column-properties style:column-width="5.191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none" style:writing-mode="lr-tb"/>
    </style:style>
    <style:style style:name="Tabella3" style:family="table">
      <style:table-properties style:width="18.443cm" fo:margin-left="-0.191cm" table:align="left" style:writing-mode="lr-tb"/>
    </style:style>
    <style:style style:name="Tabella3.A" style:family="table-column">
      <style:table-column-properties style:column-width="5.191cm"/>
    </style:style>
    <style:style style:name="Tabella3.B" style:family="table-column">
      <style:table-column-properties style:column-width="0.501cm"/>
    </style:style>
    <style:style style:name="Tabella3.C" style:family="table-column">
      <style:table-column-properties style:column-width="12.751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none" style:writing-mode="lr-tb"/>
    </style:style>
    <style:style style:name="Tabella4" style:family="table">
      <style:table-properties style:width="18.443cm" fo:margin-left="-0.191cm" table:align="left" style:writing-mode="lr-tb"/>
    </style:style>
    <style:style style:name="Tabella4.A" style:family="table-column">
      <style:table-column-properties style:column-width="5.191cm"/>
    </style:style>
    <style:style style:name="Tabella4.B" style:family="table-column">
      <style:table-column-properties style:column-width="13.252cm"/>
    </style:style>
    <style:style style:name="Tabella4.1" style:family="table-row">
      <style:table-row-properties fo:keep-together="auto"/>
    </style:style>
    <style:style style:name="Tabella4.A1" style:family="table-cell">
      <style:table-cell-properties style:vertical-align="top" fo:padding-left="0.191cm" fo:padding-right="0.191cm" fo:padding-top="0cm" fo:padding-bottom="0cm" fo:border="none" style:writing-mode="lr-tb"/>
    </style:style>
    <style:style style:name="Tabella5" style:family="table">
      <style:table-properties style:width="18.443cm" fo:margin-left="-0.191cm" table:align="left" style:writing-mode="lr-tb"/>
    </style:style>
    <style:style style:name="Tabella5.A" style:family="table-column">
      <style:table-column-properties style:column-width="5.191cm"/>
    </style:style>
    <style:style style:name="Tabella5.B" style:family="table-column">
      <style:table-column-properties style:column-width="0.501cm"/>
    </style:style>
    <style:style style:name="Tabella5.C" style:family="table-column">
      <style:table-column-properties style:column-width="12.751cm"/>
    </style:style>
    <style:style style:name="Tabella5.1" style:family="table-row">
      <style:table-row-properties fo:keep-together="auto"/>
    </style:style>
    <style:style style:name="Tabella5.A1" style:family="table-cell">
      <style:table-cell-properties style:vertical-align="top" fo:padding-left="0.191cm" fo:padding-right="0.191cm" fo:padding-top="0cm" fo:padding-bottom="0cm" fo:border="none" style:writing-mode="lr-tb"/>
    </style:style>
    <style:style style:name="Tabella6" style:family="table">
      <style:table-properties style:width="5.191cm" fo:margin-left="-0.191cm" table:align="left" style:writing-mode="lr-tb"/>
    </style:style>
    <style:style style:name="Tabella6.A" style:family="table-column">
      <style:table-column-properties style:column-width="5.191cm"/>
    </style:style>
    <style:style style:name="Tabella6.1" style:family="table-row">
      <style:table-row-properties fo:keep-together="auto"/>
    </style:style>
    <style:style style:name="Tabella6.A1" style:family="table-cell">
      <style:table-cell-properties style:vertical-align="top" fo:padding-left="0.191cm" fo:padding-right="0.191cm" fo:padding-top="0cm" fo:padding-bottom="0cm" fo:border="none" style:writing-mode="lr-tb"/>
    </style:style>
    <style:style style:name="Tabella7" style:family="table">
      <style:table-properties style:width="18.443cm" fo:margin-left="-0.191cm" table:align="left" style:writing-mode="lr-tb"/>
    </style:style>
    <style:style style:name="Tabella7.A" style:family="table-column">
      <style:table-column-properties style:column-width="5.191cm"/>
    </style:style>
    <style:style style:name="Tabella7.B" style:family="table-column">
      <style:table-column-properties style:column-width="0.501cm"/>
    </style:style>
    <style:style style:name="Tabella7.C" style:family="table-column">
      <style:table-column-properties style:column-width="12.751cm"/>
    </style:style>
    <style:style style:name="Tabella7.1" style:family="table-row">
      <style:table-row-properties fo:keep-together="auto"/>
    </style:style>
    <style:style style:name="Tabella7.A1" style:family="table-cell">
      <style:table-cell-properties style:vertical-align="top" fo:padding-left="0.191cm" fo:padding-right="0.191cm" fo:padding-top="0cm" fo:padding-bottom="0cm" fo:border="none" style:writing-mode="lr-tb"/>
    </style:style>
    <style:style style:name="Tabella8" style:family="table">
      <style:table-properties style:width="18.443cm" fo:margin-left="-0.191cm" table:align="left" style:writing-mode="lr-tb"/>
    </style:style>
    <style:style style:name="Tabella8.A" style:family="table-column">
      <style:table-column-properties style:column-width="5.191cm"/>
    </style:style>
    <style:style style:name="Tabella8.B" style:family="table-column">
      <style:table-column-properties style:column-width="0.501cm"/>
    </style:style>
    <style:style style:name="Tabella8.C" style:family="table-column">
      <style:table-column-properties style:column-width="12.751cm"/>
    </style:style>
    <style:style style:name="Tabella8.1" style:family="table-row">
      <style:table-row-properties fo:keep-together="auto"/>
    </style:style>
    <style:style style:name="Tabella8.A1" style:family="table-cell">
      <style:table-cell-properties style:vertical-align="top" fo:padding-left="0.191cm" fo:padding-right="0.191cm" fo:padding-top="0cm" fo:padding-bottom="0cm" fo:border="none" style:writing-mode="lr-tb"/>
    </style:style>
    <style:style style:name="Tabella8.2" style:family="table-row">
      <style:table-row-properties style:min-row-height="0.639cm" fo:keep-together="auto"/>
    </style:style>
    <style:style style:name="Tabella9" style:family="table">
      <style:table-properties style:width="18.443cm" fo:margin-left="-0.191cm" table:align="left" style:writing-mode="lr-tb"/>
    </style:style>
    <style:style style:name="Tabella9.A" style:family="table-column">
      <style:table-column-properties style:column-width="5.191cm"/>
    </style:style>
    <style:style style:name="Tabella9.B" style:family="table-column">
      <style:table-column-properties style:column-width="0.501cm"/>
    </style:style>
    <style:style style:name="Tabella9.C" style:family="table-column">
      <style:table-column-properties style:column-width="12.751cm"/>
    </style:style>
    <style:style style:name="Tabella9.1" style:family="table-row">
      <style:table-row-properties style:min-row-height="0.933cm" fo:keep-together="auto"/>
    </style:style>
    <style:style style:name="Tabella9.A1" style:family="table-cell">
      <style:table-cell-properties style:vertical-align="top" fo:padding-left="0.191cm" fo:padding-right="0.191cm" fo:padding-top="0cm" fo:padding-bottom="0cm" fo:border="none" style:writing-mode="lr-tb"/>
    </style:style>
    <style:style style:name="Tabella9.2" style:family="table-row">
      <style:table-row-properties fo:keep-together="auto"/>
    </style:style>
    <style:style style:name="Tabella9.3" style:family="table-row">
      <style:table-row-properties fo:keep-together="auto"/>
    </style:style>
    <style:style style:name="Tabella10" style:family="table">
      <style:table-properties style:width="18.443cm" fo:margin-left="-0.191cm" table:align="left" style:writing-mode="lr-tb"/>
    </style:style>
    <style:style style:name="Tabella10.A" style:family="table-column">
      <style:table-column-properties style:column-width="5.191cm"/>
    </style:style>
    <style:style style:name="Tabella10.B" style:family="table-column">
      <style:table-column-properties style:column-width="0.501cm"/>
    </style:style>
    <style:style style:name="Tabella10.C" style:family="table-column">
      <style:table-column-properties style:column-width="12.751cm"/>
    </style:style>
    <style:style style:name="Tabella10.1" style:family="table-row">
      <style:table-row-properties fo:keep-together="auto"/>
    </style:style>
    <style:style style:name="Tabella10.A1" style:family="table-cell">
      <style:table-cell-properties style:vertical-align="top" fo:padding-left="0.191cm" fo:padding-right="0.191cm" fo:padding-top="0cm" fo:padding-bottom="0cm" fo:border="none" style:writing-mode="lr-tb"/>
    </style:style>
    <style:style style:name="P1" style:family="paragraph" style:parent-style-name="Standard">
      <style:text-properties fo:language="none" fo:country="none" style:language-asian="none" style:country-asian="none"/>
    </style:style>
    <style:style style:name="P2" style:family="paragraph" style:parent-style-name="Standard">
      <style:text-properties fo:language="none" fo:country="none" officeooo:rsid="0089928a" officeooo:paragraph-rsid="0089928a" style:language-asian="none" style:country-asian="none"/>
    </style:style>
    <style:style style:name="P3" style:family="paragraph" style:parent-style-name="Standard">
      <style:paragraph-properties fo:margin-left="0cm" fo:margin-right="0.635cm" fo:text-indent="0cm" style:auto-text-indent="false"/>
      <style:text-properties style:font-name="Cambria" fo:language="none" fo:country="none" style:language-asian="none" style:country-asian="none" style:font-name-complex="Cambria"/>
    </style:style>
    <style:style style:name="P4" style:family="paragraph" style:parent-style-name="Standard">
      <style:text-properties style:font-name="Cambria" style:font-name-complex="Cambria"/>
    </style:style>
    <style:style style:name="P5" style:family="paragraph" style:parent-style-name="Standard">
      <style:paragraph-properties fo:text-align="center" style:justify-single-word="false"/>
    </style:style>
    <style:style style:name="P6" style:family="paragraph" style:parent-style-name="Standard">
      <style:paragraph-properties style:snap-to-layout-grid="false"/>
      <style:text-properties fo:font-size="8pt" fo:language="it" fo:country="IT" style:font-size-asian="8pt"/>
    </style:style>
    <style:style style:name="P7"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snap-to-layout-grid="false"/>
      <style:text-properties fo:font-size="8pt" fo:language="it" fo:country="IT" style:font-size-asian="8pt"/>
    </style:style>
    <style:style style:name="P8" style:family="paragraph" style:parent-style-name="Aaoeeu">
      <style:paragraph-properties fo:text-align="end" style:justify-single-word="false"/>
      <style:text-properties fo:font-size="8pt" fo:language="it" fo:country="IT" style:font-size-asian="8pt"/>
    </style:style>
    <style:style style:name="P9" style:family="paragraph" style:parent-style-name="Standard">
      <style:paragraph-properties style:snap-to-layout-grid="false"/>
      <style:text-properties fo:font-variant="small-caps" fo:font-size="12pt" fo:language="it" fo:country="IT" fo:font-weight="normal" style:font-size-asian="12pt" style:font-weight-asian="normal"/>
    </style:style>
    <style:style style:name="P10" style:family="paragraph" style:parent-style-name="A_3f_eeaoae_3f_aa_20_1">
      <style:paragraph-properties fo:orphans="2" fo:widows="2"/>
      <style:text-properties fo:font-variant="small-caps" fo:font-size="12pt" fo:language="it" fo:country="IT" fo:font-weight="normal" style:font-size-asian="12pt" style:font-weight-asian="normal"/>
    </style:style>
    <style:style style:name="P11" style:family="paragraph" style:parent-style-name="A_3f_eeaoae_3f_aa_20_1">
      <style:paragraph-properties fo:orphans="2" fo:widows="2" style:snap-to-layout-grid="false"/>
      <style:text-properties fo:font-variant="small-caps" fo:font-size="12pt" fo:language="it" fo:country="IT" fo:font-weight="normal" style:font-size-asian="12pt" style:font-weight-asian="normal"/>
    </style:style>
    <style:style style:name="P12" style:family="paragraph" style:parent-style-name="A_3f_eeaoae_3f_aa_20_1">
      <style:paragraph-properties fo:text-align="start" style:justify-single-word="false" fo:orphans="2" fo:widows="2" style:snap-to-layout-grid="false"/>
      <style:text-properties fo:font-variant="small-caps" fo:font-size="12pt" fo:language="it" fo:country="IT" fo:font-weight="normal" style:font-size-asian="12pt" style:font-weight-asian="normal"/>
    </style:style>
    <style:style style:name="P13" style:family="paragraph" style:parent-style-name="A_3f_eeaoae_3f_aa_20_1">
      <style:paragraph-properties fo:text-align="justify" style:justify-single-word="false" fo:orphans="2" fo:widows="2"/>
      <style:text-properties fo:font-variant="small-caps" fo:font-size="12pt" fo:language="it" fo:country="IT" fo:font-weight="normal" style:font-size-asian="12pt" style:font-weight-asian="normal"/>
    </style:style>
    <style:style style:name="P14" style:family="paragraph" style:parent-style-name="Aaoeeu">
      <style:paragraph-properties fo:margin-left="0cm" fo:margin-right="0.058cm" fo:margin-top="0.035cm" fo:margin-bottom="0.035cm" style:contextual-spacing="false" fo:text-align="justify" style:justify-single-word="false" fo:orphans="2" fo:widows="2" fo:text-indent="0cm" style:auto-text-indent="false"/>
      <style:text-properties fo:font-variant="small-caps" fo:font-size="12pt" fo:language="it" fo:country="IT" style:font-size-asian="12pt"/>
    </style:style>
    <style:style style:name="P15" style:family="paragraph" style:parent-style-name="Aaoeeu">
      <style:paragraph-properties fo:margin-left="0cm" fo:margin-right="0.058cm" fo:margin-top="0.035cm" fo:margin-bottom="0.035cm" style:contextual-spacing="false" fo:text-align="justify" style:justify-single-word="false" fo:orphans="2" fo:widows="2" fo:text-indent="0cm" style:auto-text-indent="false" style:snap-to-layout-grid="false"/>
      <style:text-properties fo:font-variant="small-caps" fo:font-size="12pt" fo:language="it" fo:country="IT" style:font-size-asian="12pt"/>
    </style:style>
    <style:style style:name="P16" style:family="paragraph" style:parent-style-name="Aaoeeu">
      <style:paragraph-properties fo:margin-top="0.035cm" fo:margin-bottom="0.035cm" style:contextual-spacing="false" fo:text-align="justify" style:justify-single-word="false" fo:orphans="2" fo:widows="2" style:snap-to-layout-grid="false"/>
      <style:text-properties fo:font-variant="small-caps" fo:font-size="12pt" fo:language="it" fo:country="IT" style:font-size-asian="12pt"/>
    </style:style>
    <style:style style:name="P17"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text-properties fo:font-variant="small-caps" fo:font-size="12pt" fo:language="it" fo:country="IT" style:font-size-asian="12pt"/>
    </style:style>
    <style:style style:name="P18" style:family="paragraph" style:parent-style-name="Standard">
      <style:paragraph-properties style:snap-to-layout-grid="false"/>
      <style:text-properties fo:font-variant="small-caps" fo:font-size="8pt" fo:language="it" fo:country="IT" fo:font-weight="normal" style:font-size-asian="8pt" style:font-weight-asian="normal"/>
    </style:style>
    <style:style style:name="P19" style:family="paragraph" style:parent-style-name="Standard">
      <style:text-properties fo:font-variant="small-caps" fo:font-size="11pt" fo:language="it" fo:country="IT" style:font-size-asian="11pt"/>
    </style:style>
    <style:style style:name="P20"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text-properties fo:font-variant="small-caps" fo:font-size="11pt" fo:language="it" fo:country="IT" style:font-size-asian="11pt"/>
    </style:style>
    <style:style style:name="P21" style:family="paragraph" style:parent-style-name="Aaoeeu">
      <style:paragraph-properties fo:margin-top="0.035cm" fo:margin-bottom="0.035cm" style:contextual-spacing="false" fo:text-align="end" style:justify-single-word="false" fo:orphans="2" fo:widows="2" style:snap-to-layout-grid="false"/>
      <style:text-properties fo:font-variant="small-caps" fo:font-size="11pt" fo:language="it" fo:country="IT" style:font-size-asian="11pt"/>
    </style:style>
    <style:style style:name="P22" style:family="paragraph" style:parent-style-name="A_3f_eeaoae_3f_aa_20_1">
      <style:paragraph-properties fo:orphans="2" fo:widows="2"/>
      <style:text-properties fo:font-variant="small-caps" fo:font-size="11pt" fo:language="it" fo:country="IT" fo:font-weight="normal" style:font-size-asian="11pt" style:font-weight-asian="normal"/>
    </style:style>
    <style:style style:name="P23"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text-properties fo:font-variant="small-caps" fo:font-size="9pt" fo:language="it" fo:country="IT" fo:font-style="italic" style:font-size-asian="9pt" style:font-style-asian="italic"/>
    </style:style>
    <style:style style:name="P24" style:family="paragraph" style:parent-style-name="Aaoeeu">
      <style:paragraph-properties fo:margin-top="0.035cm" fo:margin-bottom="0.035cm" style:contextual-spacing="false" fo:text-align="end" style:justify-single-word="false" fo:orphans="2" fo:widows="2" style:snap-to-layout-grid="false"/>
      <style:text-properties fo:font-variant="small-caps" fo:font-size="9pt" fo:language="it" fo:country="IT" fo:font-style="italic" style:font-size-asian="9pt" style:font-style-asian="italic"/>
    </style:style>
    <style:style style:name="P25" style:family="paragraph" style:parent-style-name="O_3f_ia_20_eaeiYiio_20_2">
      <style:paragraph-properties fo:margin-top="0.035cm" fo:margin-bottom="0.035cm" style:contextual-spacing="false" fo:text-align="start" style:justify-single-word="false" fo:orphans="2" fo:widows="2" style:snap-to-layout-grid="false"/>
      <style:text-properties fo:font-variant="small-caps" fo:font-size="9pt" fo:language="it" fo:country="IT" fo:font-style="normal" style:font-size-asian="9pt" style:font-style-asian="normal"/>
    </style:style>
    <style:style style:name="P26"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snap-to-layout-grid="false"/>
      <style:text-properties fo:font-variant="small-caps" style:font-name="Arial Narrow" fo:font-size="12pt" fo:language="it" fo:country="IT" style:font-size-asian="12pt" style:font-name-complex="Arial Narrow"/>
    </style:style>
    <style:style style:name="P27" style:family="paragraph" style:parent-style-name="Aaoeeu">
      <style:paragraph-properties fo:margin-top="0.035cm" fo:margin-bottom="0.035cm" style:contextual-spacing="false" fo:text-align="end" style:justify-single-word="false" fo:orphans="2" fo:widows="2" style:snap-to-layout-grid="false"/>
      <style:text-properties fo:font-variant="small-caps" style:font-name="Arial Narrow" fo:font-size="12pt" fo:language="it" fo:country="IT" style:font-size-asian="12pt" style:font-name-complex="Arial Narrow"/>
    </style:style>
    <style:style style:name="P28" style:family="paragraph" style:parent-style-name="A_3f_eeaoae_3f_aa_20_1">
      <style:paragraph-properties fo:orphans="2" fo:widows="2"/>
      <style:text-properties fo:font-variant="small-caps" fo:font-size="13pt" fo:letter-spacing="0.071cm" fo:language="it" fo:country="IT" fo:font-weight="normal" style:font-size-asian="13pt" style:font-weight-asian="normal"/>
    </style:style>
    <style:style style:name="P29" style:family="paragraph" style:parent-style-name="Eaoae_3f_aa">
      <style:paragraph-properties fo:margin-top="0.035cm" fo:margin-bottom="0.035cm" style:contextual-spacing="false" fo:orphans="2" fo:widows="2"/>
      <style:text-properties fo:font-variant="small-caps" fo:language="it" fo:country="IT"/>
    </style:style>
    <style:style style:name="P30" style:family="paragraph" style:parent-style-name="Eaoae_3f_aa">
      <style:paragraph-properties fo:margin-top="0.035cm" fo:margin-bottom="0.035cm" style:contextual-spacing="false" fo:orphans="2" fo:widows="2">
        <style:tab-stops>
          <style:tab-stop style:position="2.559cm"/>
          <style:tab-stop style:position="5.81cm" style:type="center"/>
          <style:tab-stop style:position="7.811cm"/>
        </style:tab-stops>
      </style:paragraph-properties>
      <style:text-properties fo:font-variant="small-caps" fo:language="it" fo:country="IT"/>
    </style:style>
    <style:style style:name="P31" style:family="paragraph" style:parent-style-name="Eaoae_3f_aa">
      <style:paragraph-properties fo:margin-top="0.035cm" fo:margin-bottom="0.035cm" style:contextual-spacing="false" fo:orphans="2" fo:widows="2">
        <style:tab-stops>
          <style:tab-stop style:position="2.559cm"/>
          <style:tab-stop style:position="5.265cm"/>
          <style:tab-stop style:position="7.911cm"/>
        </style:tab-stops>
      </style:paragraph-properties>
      <style:text-properties fo:font-variant="small-caps" fo:language="it" fo:country="IT"/>
    </style:style>
    <style:style style:name="P32" style:family="paragraph" style:parent-style-name="Eaoae_3f_aa">
      <style:paragraph-properties fo:margin-left="0.561cm" fo:margin-right="0cm" fo:text-indent="0cm" style:auto-text-indent="false" style:snap-to-layout-grid="false"/>
      <style:text-properties fo:font-variant="small-caps" fo:language="it" fo:country="IT" fo:font-weight="normal" style:font-weight-asian="normal"/>
    </style:style>
    <style:style style:name="P33" style:family="paragraph" style:parent-style-name="Standard">
      <style:paragraph-properties fo:text-align="justify" style:justify-single-word="false"/>
    </style:style>
    <style:style style:name="P34" style:family="paragraph" style:parent-style-name="O_3f_ia_20_eaeiYiio_20_2">
      <style:paragraph-properties fo:margin-top="0.035cm" fo:margin-bottom="0.035cm" style:contextual-spacing="false" fo:text-align="justify" style:justify-single-word="false" fo:orphans="2" fo:widows="2"/>
    </style:style>
    <style:style style:name="P35" style:family="paragraph" style:parent-style-name="Eaoae_3f_aa">
      <style:paragraph-properties fo:margin-top="0.035cm" fo:margin-bottom="0.035cm" style:contextual-spacing="false" fo:text-align="justify" style:justify-single-word="false" fo:orphans="2" fo:widows="2"/>
    </style:style>
    <style:style style:name="P36" style:family="paragraph" style:parent-style-name="Standard">
      <style:paragraph-properties style:snap-to-layout-grid="false"/>
      <style:text-properties fo:font-size="10pt" fo:language="it" fo:country="IT" fo:font-style="italic" style:font-size-asian="10pt" style:font-style-asian="italic"/>
    </style:style>
    <style:style style:name="P37" style:family="paragraph" style:parent-style-name="O_3f_ia_20_eaeiYiio_20_2">
      <style:paragraph-properties fo:margin-top="0.035cm" fo:margin-bottom="0.035cm" style:contextual-spacing="false" fo:orphans="2" fo:widows="2" style:snap-to-layout-grid="false"/>
      <style:text-properties fo:font-size="10pt" fo:language="it" fo:country="IT" fo:font-style="italic" style:font-size-asian="10pt" style:font-style-asian="italic" style:font-style-complex="italic"/>
    </style:style>
    <style:style style:name="P38" style:family="paragraph" style:parent-style-name="Aaoeeu">
      <style:paragraph-properties fo:margin-top="0.035cm" fo:margin-bottom="0.035cm" style:contextual-spacing="false" fo:orphans="2" fo:widows="2" style:snap-to-layout-grid="false"/>
      <style:text-properties fo:font-size="10pt" fo:language="it" fo:country="IT" fo:font-style="normal" style:font-size-asian="10pt" style:font-style-asian="normal"/>
    </style:style>
    <style:style style:name="P39" style:family="paragraph" style:parent-style-name="O_3f_ia_20_eaeiYiio_20_2">
      <style:paragraph-properties fo:margin-top="0.035cm" fo:margin-bottom="0.035cm" style:contextual-spacing="false" fo:orphans="2" fo:widows="2" style:snap-to-layout-grid="false"/>
      <style:text-properties fo:font-size="10pt" fo:language="it" fo:country="IT" fo:font-style="normal" style:font-size-asian="10pt" style:font-style-asian="normal"/>
    </style:style>
    <style:style style:name="P40" style:family="paragraph" style:parent-style-name="O_3f_ia_20_eaeiYiio_20_2">
      <style:paragraph-properties fo:margin-top="0.035cm" fo:margin-bottom="0.035cm" style:contextual-spacing="false" fo:orphans="2" fo:widows="2"/>
      <style:text-properties fo:font-size="10pt" fo:language="it" fo:country="IT" fo:font-style="normal" style:font-size-asian="10pt" style:font-style-asian="normal"/>
    </style:style>
    <style:style style:name="P41"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style:font-size-asian="10pt" style:font-style-asian="normal"/>
    </style:style>
    <style:style style:name="P42" style:family="paragraph" style:parent-style-name="O_3f_ia_20_eaeiYiio_20_2">
      <style:paragraph-properties fo:margin-top="0.035cm" fo:margin-bottom="0.035cm" style:contextual-spacing="false" fo:text-align="justify" style:justify-single-word="false" fo:orphans="2" fo:widows="2" style:snap-to-layout-grid="false"/>
      <style:text-properties fo:font-size="10pt" fo:language="it" fo:country="IT" fo:font-style="normal" style:font-size-asian="10pt" style:font-style-asian="normal"/>
    </style:style>
    <style:style style:name="P43"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style:font-size-asian="10pt" style:font-style-asian="normal" style:font-weight-complex="bold"/>
    </style:style>
    <style:style style:name="P44" style:family="paragraph" style:parent-style-name="O_3f_ia_20_eaeiYiio_20_2">
      <style:paragraph-properties fo:margin-top="0.035cm" fo:margin-bottom="0.035cm" style:contextual-spacing="false" fo:orphans="2" fo:widows="2" style:snap-to-layout-grid="false"/>
      <style:text-properties fo:font-size="10pt" fo:language="it" fo:country="IT" fo:font-style="normal" style:font-size-asian="10pt" style:font-style-asian="normal" style:font-weight-complex="bold"/>
    </style:style>
    <style:style style:name="P45"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1ba4b6" officeooo:paragraph-rsid="001ba4b6" style:font-size-asian="10pt" style:font-style-asian="normal" style:font-weight-complex="bold"/>
    </style:style>
    <style:style style:name="P46"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768f02" officeooo:paragraph-rsid="00768f02" style:font-size-asian="10pt" style:font-style-asian="normal" style:font-weight-complex="bold"/>
    </style:style>
    <style:style style:name="P47"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76cfdf" officeooo:paragraph-rsid="0076cfdf" style:font-size-asian="10pt" style:font-style-asian="normal" style:font-weight-complex="bold"/>
    </style:style>
    <style:style style:name="P48"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7a29ed" officeooo:paragraph-rsid="007a29ed" style:font-size-asian="10pt" style:font-style-asian="normal" style:font-weight-complex="bold"/>
    </style:style>
    <style:style style:name="P49"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7bdad3" officeooo:paragraph-rsid="007bdad3" style:font-size-asian="10pt" style:font-style-asian="normal" style:font-weight-complex="bold"/>
    </style:style>
    <style:style style:name="P50"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89928a" officeooo:paragraph-rsid="0089928a" style:font-size-asian="10pt" style:font-style-asian="normal" style:font-weight-complex="bold"/>
    </style:style>
    <style:style style:name="P51"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5819a6" officeooo:paragraph-rsid="005819a6" style:font-size-asian="10pt" style:font-style-asian="normal" style:font-weight-complex="bold"/>
    </style:style>
    <style:style style:name="P52"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style:font-size-asian="10pt" style:font-style-asian="normal" style:font-style-complex="italic"/>
    </style:style>
    <style:style style:name="P53" style:family="paragraph" style:parent-style-name="O_3f_ia_20_eaeiYiio_20_2">
      <style:paragraph-properties fo:margin-top="0.035cm" fo:margin-bottom="0.035cm" style:contextual-spacing="false" fo:text-align="start" style:justify-single-word="false" fo:orphans="2" fo:widows="2"/>
      <style:text-properties fo:font-size="10pt" fo:language="it" fo:country="IT" fo:font-style="normal" style:font-size-asian="10pt" style:font-style-asian="normal"/>
    </style:style>
    <style:style style:name="P54"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1ba4b6" officeooo:paragraph-rsid="001ba4b6" style:font-size-asian="10pt" style:font-style-asian="normal"/>
    </style:style>
    <style:style style:name="P55"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1ad2df" officeooo:paragraph-rsid="001ad2df" style:font-size-asian="10pt" style:font-style-asian="normal"/>
    </style:style>
    <style:style style:name="P56"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34bccd" officeooo:paragraph-rsid="0034bccd" style:font-size-asian="10pt" style:font-style-asian="normal"/>
    </style:style>
    <style:style style:name="P57"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616893" officeooo:paragraph-rsid="00616893" style:font-size-asian="10pt" style:font-style-asian="normal"/>
    </style:style>
    <style:style style:name="P58"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5dda37" officeooo:paragraph-rsid="005dda37" style:font-size-asian="10pt" style:font-style-asian="normal"/>
    </style:style>
    <style:style style:name="P59"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69510b" officeooo:paragraph-rsid="0069510b" style:font-size-asian="10pt" style:font-style-asian="normal"/>
    </style:style>
    <style:style style:name="P60"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84db67" officeooo:paragraph-rsid="0084db67" style:font-size-asian="10pt" style:font-style-asian="normal"/>
    </style:style>
    <style:style style:name="P61"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7bdad3" officeooo:paragraph-rsid="007bdad3" style:font-size-asian="10pt" style:font-style-asian="normal"/>
    </style:style>
    <style:style style:name="P62" style:family="paragraph" style:parent-style-name="O_3f_ia_20_eaeiYiio_20_2">
      <style:paragraph-properties fo:margin-top="0.035cm" fo:margin-bottom="0.035cm" style:contextual-spacing="false" fo:text-align="justify" style:justify-single-word="false" fo:orphans="2" fo:widows="2"/>
      <style:text-properties fo:font-size="10pt" fo:language="it" fo:country="IT" fo:font-style="normal" officeooo:rsid="0089928a" officeooo:paragraph-rsid="0089928a" style:font-size-asian="10pt" style:font-style-asian="normal"/>
    </style:style>
    <style:style style:name="P63" style:family="paragraph" style:parent-style-name="Standard">
      <style:paragraph-properties fo:text-align="justify" style:justify-single-word="false" style:snap-to-layout-grid="false"/>
      <style:text-properties style:font-name="Arial Narrow" fo:language="it" fo:country="IT" style:font-name-complex="Arial Narrow"/>
    </style:style>
    <style:style style:name="P64" style:family="paragraph" style:parent-style-name="Aaoeeu">
      <style:paragraph-properties fo:orphans="2" fo:widows="2"/>
      <style:text-properties style:font-name="Arial Narrow" fo:language="it" fo:country="IT" style:font-name-complex="Arial Narrow"/>
    </style:style>
    <style:style style:name="P65" style:family="paragraph" style:parent-style-name="Aaoeeu">
      <style:paragraph-properties fo:margin-left="0cm" fo:margin-right="0.058cm" fo:margin-top="0.035cm" fo:margin-bottom="0.035cm" style:contextual-spacing="false" fo:text-align="end" style:justify-single-word="false" fo:text-indent="0cm" style:auto-text-indent="false">
        <style:tab-stops>
          <style:tab-stop style:position="-2.501cm"/>
        </style:tab-stops>
      </style:paragraph-properties>
      <style:text-properties fo:language="it" fo:country="IT"/>
    </style:style>
    <style:style style:name="P66" style:family="paragraph" style:parent-style-name="Aaoeeu">
      <style:paragraph-properties fo:margin-top="0.035cm" fo:margin-bottom="0.035cm" style:contextual-spacing="false" fo:text-align="end" style:justify-single-word="false" fo:orphans="2" fo:widows="2" style:snap-to-layout-grid="false"/>
      <style:text-properties fo:language="it" fo:country="IT"/>
    </style:style>
    <style:style style:name="P67" style:family="paragraph" style:parent-style-name="A_3f_eeaoae_3f_aa_20_2">
      <style:paragraph-properties fo:margin-left="0cm" fo:margin-right="0.058cm" fo:margin-top="0.035cm" fo:margin-bottom="0.035cm" style:contextual-spacing="false" fo:orphans="2" fo:widows="2" fo:text-indent="0cm" style:auto-text-indent="false"/>
      <style:text-properties fo:language="it" fo:country="IT" fo:font-style="normal" style:font-style-asian="normal"/>
    </style:style>
    <style:style style:name="P68" style:family="paragraph" style:parent-style-name="A_3f_eeaoae_3f_aa_20_2">
      <style:paragraph-properties fo:margin-left="0cm" fo:margin-right="0.058cm" fo:margin-top="0.035cm" fo:margin-bottom="0.035cm" style:contextual-spacing="false" fo:orphans="2" fo:widows="2" fo:text-indent="0cm" style:auto-text-indent="false">
        <style:tab-stops>
          <style:tab-stop style:position="-2.501cm"/>
        </style:tab-stops>
      </style:paragraph-properties>
      <style:text-properties fo:language="it" fo:country="IT" fo:font-style="normal" style:font-style-asian="normal"/>
    </style:style>
    <style:style style:name="P69" style:family="paragraph" style:parent-style-name="A_3f_eeaoae_3f_aa_20_2">
      <style:paragraph-properties fo:margin-left="0cm" fo:margin-right="0.058cm" fo:margin-top="0.035cm" fo:margin-bottom="0.035cm" style:contextual-spacing="false" fo:orphans="2" fo:widows="2" fo:text-indent="0cm" style:auto-text-indent="false" style:snap-to-layout-grid="false">
        <style:tab-stops>
          <style:tab-stop style:position="-2.501cm"/>
        </style:tab-stops>
      </style:paragraph-properties>
      <style:text-properties fo:language="it" fo:country="IT" fo:font-style="normal" style:font-style-asian="normal"/>
    </style:style>
    <style:style style:name="P70" style:family="paragraph" style:parent-style-name="Aaoeeu">
      <style:paragraph-properties fo:margin-top="0.035cm" fo:margin-bottom="0.035cm" style:contextual-spacing="false" fo:orphans="2" fo:widows="2" style:snap-to-layout-grid="false"/>
      <style:text-properties fo:language="it" fo:country="IT" fo:font-style="normal" style:font-style-asian="normal"/>
    </style:style>
    <style:style style:name="P71" style:family="paragraph" style:parent-style-name="Aaoeeu">
      <style:paragraph-properties fo:orphans="2" fo:widows="2"/>
      <style:text-properties fo:language="it" fo:country="IT"/>
    </style:style>
    <style:style style:name="P72" style:family="paragraph" style:parent-style-name="Aaoeeu">
      <style:paragraph-properties fo:margin-top="0.035cm" fo:margin-bottom="0.035cm" style:contextual-spacing="false" fo:orphans="2" fo:widows="2" style:snap-to-layout-grid="false"/>
      <style:text-properties fo:language="it" fo:country="IT"/>
    </style:style>
    <style:style style:name="P73" style:family="paragraph" style:parent-style-name="Eaoae_3f_aa">
      <style:paragraph-properties fo:margin-top="0.035cm" fo:margin-bottom="0.035cm" style:contextual-spacing="false" fo:orphans="2" fo:widows="2">
        <style:tab-stops/>
      </style:paragraph-properties>
      <style:text-properties fo:language="it" fo:country="IT"/>
    </style:style>
    <style:style style:name="P74" style:family="paragraph" style:parent-style-name="Eaoae_3f_aa">
      <style:paragraph-properties fo:margin-top="0.035cm" fo:margin-bottom="0.035cm" style:contextual-spacing="false" fo:orphans="2" fo:widows="2">
        <style:tab-stops>
          <style:tab-stop style:position="2.559cm"/>
          <style:tab-stop style:position="5.309cm"/>
          <style:tab-stop style:position="7.885cm"/>
        </style:tab-stops>
      </style:paragraph-properties>
      <style:text-properties fo:language="it" fo:country="IT"/>
    </style:style>
    <style:style style:name="P75" style:family="paragraph" style:parent-style-name="Aaoeeu">
      <style:paragraph-properties fo:text-align="justify" style:justify-single-word="false"/>
      <style:text-properties fo:language="it" fo:country="IT"/>
    </style:style>
    <style:style style:name="P76" style:family="paragraph" style:parent-style-name="Aaoeeu">
      <style:paragraph-properties fo:text-align="justify" style:justify-single-word="false" fo:orphans="2" fo:widows="2"/>
      <style:text-properties fo:language="it" fo:country="IT"/>
    </style:style>
    <style:style style:name="P77" style:family="paragraph" style:parent-style-name="Eaoae_3f_aa">
      <style:paragraph-properties fo:margin-top="0.035cm" fo:margin-bottom="0.035cm" style:contextual-spacing="false" fo:text-align="justify" style:justify-single-word="false" fo:orphans="2" fo:widows="2"/>
      <style:text-properties fo:language="it" fo:country="IT"/>
    </style:style>
    <style:style style:name="P78" style:family="paragraph" style:parent-style-name="Eaoae_3f_aa">
      <style:paragraph-properties fo:margin-left="1.293cm" fo:margin-right="0cm" fo:margin-top="0.035cm" fo:margin-bottom="0.035cm" style:contextual-spacing="false" fo:text-align="justify" style:justify-single-word="false" fo:orphans="2" fo:widows="2" fo:text-indent="0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79" style:family="paragraph" style:parent-style-name="Eaoae_3f_aa">
      <style:paragraph-properties fo:text-align="justify" style:justify-single-word="false" fo:orphans="2" fo:widows="2"/>
      <style:text-properties fo:language="it" fo:country="IT"/>
    </style:style>
    <style:style style:name="P80" style:family="paragraph" style:parent-style-name="Eaoae_3f_aa">
      <style:paragraph-properties fo:margin-left="0.635cm" fo:margin-right="0cm" fo:margin-top="0.035cm" fo:margin-bottom="0.035cm" style:contextual-spacing="false" fo:text-align="justify" style:justify-single-word="false" fo:orphans="2" fo:widows="2" fo:text-indent="0cm" style:auto-text-indent="false"/>
      <style:text-properties fo:language="it" fo:country="IT"/>
    </style:style>
    <style:style style:name="P81" style:family="paragraph" style:parent-style-name="Eaoae_3f_aa">
      <style:paragraph-properties fo:margin-left="0.658cm" fo:margin-right="0cm" fo:margin-top="0.035cm" fo:margin-bottom="0.035cm" style:contextual-spacing="false" fo:text-align="justify" style:justify-single-word="false" fo:orphans="2" fo:widows="2" fo:text-indent="0cm" style:auto-text-indent="false"/>
      <style:text-properties fo:language="it" fo:country="IT"/>
    </style:style>
    <style:style style:name="P82" style:family="paragraph" style:parent-style-name="Eaoae_3f_aa">
      <style:paragraph-properties fo:text-align="justify" style:justify-single-word="false"/>
      <style:text-properties fo:language="it" fo:country="IT"/>
    </style:style>
    <style:style style:name="P83" style:family="paragraph" style:parent-style-name="Aaoeeu">
      <style:text-properties fo:language="it" fo:country="IT" fo:font-weight="bold" style:font-weight-asian="bold"/>
    </style:style>
    <style:style style:name="P84" style:family="paragraph" style:parent-style-name="Aaoeeu">
      <style:paragraph-properties fo:margin-top="0.035cm" fo:margin-bottom="0.035cm" style:contextual-spacing="false"/>
      <style:text-properties fo:language="it" fo:country="IT"/>
    </style:style>
    <style:style style:name="P85" style:family="paragraph" style:parent-style-name="Aaoeeu">
      <style:paragraph-properties fo:margin-top="0.035cm" fo:margin-bottom="0.035cm" style:contextual-spacing="false" fo:orphans="2" fo:widows="2" style:snap-to-layout-grid="false"/>
      <style:text-properties fo:language="it" fo:country="IT" fo:font-weight="normal" style:font-weight-asian="normal"/>
    </style:style>
    <style:style style:name="P86" style:family="paragraph" style:parent-style-name="A_3f_eeaoae_3f_aa_20_1">
      <style:paragraph-properties fo:margin-top="0.035cm" fo:margin-bottom="0.035cm" style:contextual-spacing="false" fo:orphans="2" fo:widows="2"/>
      <style:text-properties fo:language="it" fo:country="IT" fo:font-weight="normal" style:font-weight-asian="normal"/>
    </style:style>
    <style:style style:name="P87" style:family="paragraph" style:parent-style-name="A_3f_eeaoae_3f_aa_20_1">
      <style:paragraph-properties fo:margin-top="0.071cm" fo:margin-bottom="0.071cm" style:contextual-spacing="false" fo:orphans="2" fo:widows="2"/>
      <style:text-properties fo:language="it" fo:country="IT" fo:font-weight="normal" style:font-weight-asian="normal"/>
    </style:style>
    <style:style style:name="P88" style:family="paragraph" style:parent-style-name="Eaoae_3f_aa">
      <style:paragraph-properties fo:margin-top="0.035cm" fo:margin-bottom="0.035cm" style:contextual-spacing="false" fo:text-align="justify" style:justify-single-word="false" fo:orphans="2" fo:widows="2"/>
      <style:text-properties fo:language="it" fo:country="IT" style:font-weight-complex="bold"/>
    </style:style>
    <style:style style:name="P89" style:family="paragraph" style:parent-style-name="Eaoae_3f_aa">
      <style:paragraph-properties fo:margin-left="1.293cm" fo:margin-right="0cm" fo:margin-top="0.035cm" fo:margin-bottom="0.035cm" style:contextual-spacing="false" fo:text-align="justify" style:justify-single-word="false" fo:orphans="2" fo:widows="2" fo:text-indent="0cm" style:auto-text-indent="false"/>
      <style:text-properties fo:language="it" fo:country="IT" style:font-weight-complex="bold"/>
    </style:style>
    <style:style style:name="P90" style:family="paragraph" style:parent-style-name="Eaoae_3f_aa">
      <style:paragraph-properties fo:margin-left="1.905cm" fo:margin-right="0cm" fo:margin-top="0.035cm" fo:margin-bottom="0.035cm" style:contextual-spacing="false" fo:text-align="justify" style:justify-single-word="false" fo:orphans="2" fo:widows="2" fo:text-indent="0cm" style:auto-text-indent="false"/>
      <style:text-properties fo:language="it" fo:country="IT" style:font-weight-complex="bold"/>
    </style:style>
    <style:style style:name="P91" style:family="paragraph" style:parent-style-name="Eaoae_3f_aa">
      <style:paragraph-properties fo:margin-left="0cm" fo:margin-right="0cm" fo:margin-top="0.035cm" fo:margin-bottom="0.035cm" style:contextual-spacing="false" fo:text-align="justify" style:justify-single-word="false" fo:orphans="2" fo:widows="2" fo:text-indent="-1.882cm" style:auto-text-indent="false">
        <style:tab-stops>
          <style:tab-stop style:position="1.293cm"/>
          <style:tab-stop style:position="7.325cm" style:type="center"/>
          <style:tab-stop style:position="14.651cm" style:type="right"/>
        </style:tab-stops>
      </style:paragraph-properties>
      <style:text-properties fo:language="it" fo:country="IT" style:font-weight-complex="bold"/>
    </style:style>
    <style:style style:name="P92" style:family="paragraph" style:parent-style-name="Eaoae_3f_aa">
      <style:paragraph-properties fo:text-align="justify" style:justify-single-word="false"/>
      <style:text-properties fo:language="it" fo:country="IT" style:font-weight-complex="bold"/>
    </style:style>
    <style:style style:name="P93" style:family="paragraph" style:parent-style-name="Eaoae_3f_aa">
      <style:paragraph-properties fo:margin-top="0.035cm" fo:margin-bottom="0.035cm" style:contextual-spacing="false" fo:text-align="justify" style:justify-single-word="false" fo:orphans="2" fo:widows="2"/>
      <style:text-properties fo:language="it" fo:country="IT" fo:font-style="italic" style:font-style-asian="italic" style:font-weight-complex="bold"/>
    </style:style>
    <style:style style:name="P94" style:family="paragraph" style:parent-style-name="Eaoae_3f_aa">
      <style:paragraph-properties fo:margin-left="0.023cm" fo:margin-right="0cm" fo:margin-top="0.035cm" fo:margin-bottom="0.035cm" style:contextual-spacing="false" fo:text-align="justify" style:justify-single-word="false" fo:orphans="2" fo:widows="2" fo:text-indent="0cm" style:auto-text-indent="false"/>
      <style:text-properties fo:language="it" fo:country="IT" fo:font-style="italic" style:font-style-asian="italic"/>
    </style:style>
    <style:style style:name="P95" style:family="paragraph" style:parent-style-name="Eaoae_3f_aa">
      <style:paragraph-properties fo:margin-left="1.293cm" fo:margin-right="0cm" fo:margin-top="0.035cm" fo:margin-bottom="0.035cm" style:contextual-spacing="false" fo:text-align="justify" style:justify-single-word="false" fo:orphans="2" fo:widows="2" fo:text-indent="-0.953cm" style:auto-text-indent="false">
        <style:tab-stops>
          <style:tab-stop style:position="1.293cm"/>
          <style:tab-stop style:position="7.325cm" style:type="center"/>
          <style:tab-stop style:position="14.651cm" style:type="right"/>
        </style:tab-stops>
      </style:paragraph-properties>
      <style:text-properties fo:language="it" fo:country="IT" fo:font-style="italic" style:font-style-asian="italic"/>
    </style:style>
    <style:style style:name="P96" style:family="paragraph" style:parent-style-name="Eaoae_3f_aa">
      <style:paragraph-properties fo:margin-left="0.561cm" fo:margin-right="0cm" fo:text-indent="0cm" style:auto-text-indent="false"/>
      <style:text-properties fo:language="it" fo:country="IT"/>
    </style:style>
    <style:style style:name="P97" style:family="paragraph" style:parent-style-name="Aaoeeu">
      <style:paragraph-properties fo:margin-left="0cm" fo:margin-right="0.058cm" fo:margin-top="0.035cm" fo:margin-bottom="0.035cm" style:contextual-spacing="false" fo:text-align="end" style:justify-single-word="false" fo:orphans="2" fo:widows="2" fo:text-indent="0cm" style:auto-text-indent="false"/>
    </style:style>
    <style:style style:name="P98" style:family="paragraph" style:parent-style-name="Aaoeeu">
      <style:paragraph-properties fo:text-align="justify" style:justify-single-word="false" fo:orphans="2" fo:widows="2" style:snap-to-layout-grid="false"/>
      <style:text-properties fo:font-size="12pt" fo:language="it" fo:country="IT" fo:font-weight="normal" style:font-size-asian="12pt" style:font-weight-asian="normal"/>
    </style:style>
    <style:style style:name="P99" style:family="paragraph" style:parent-style-name="Aaoeeu">
      <style:paragraph-properties fo:margin-top="0.035cm" fo:margin-bottom="0.035cm" style:contextual-spacing="false" fo:text-align="justify" style:justify-single-word="false" fo:orphans="2" fo:widows="2" style:snap-to-layout-grid="false"/>
      <style:text-properties fo:font-size="12pt" fo:language="it" fo:country="IT" fo:font-weight="normal" style:font-size-asian="12pt" style:font-weight-asian="normal"/>
    </style:style>
    <style:style style:name="P100" style:family="paragraph" style:parent-style-name="Aaoeeu">
      <style:paragraph-properties fo:margin-top="0.035cm" fo:margin-bottom="0.035cm" style:contextual-spacing="false" fo:text-align="end" style:justify-single-word="false" fo:orphans="2" fo:widows="2" style:snap-to-layout-grid="false"/>
      <style:text-properties fo:font-size="12pt" fo:language="it" fo:country="IT" style:font-size-asian="12pt"/>
    </style:style>
    <style:style style:name="P101" style:family="paragraph" style:parent-style-name="Eaoae_3f_aa">
      <style:paragraph-properties fo:margin-top="0.071cm" fo:margin-bottom="0.071cm" style:contextual-spacing="false" fo:orphans="2" fo:widows="2">
        <style:tab-stops/>
      </style:paragraph-properties>
      <style:text-properties fo:font-size="12pt" fo:language="it" fo:country="IT" style:font-size-asian="12pt"/>
    </style:style>
    <style:style style:name="P102" style:family="paragraph" style:parent-style-name="Eaoae_3f_aa">
      <style:paragraph-properties fo:margin-top="0.071cm" fo:margin-bottom="0.071cm" style:contextual-spacing="false" fo:orphans="2" fo:widows="2">
        <style:tab-stops/>
      </style:paragraph-properties>
      <style:text-properties fo:font-size="12pt" fo:language="it" fo:country="IT" officeooo:rsid="0069c6d4" officeooo:paragraph-rsid="0069c6d4" style:font-size-asian="12pt"/>
    </style:style>
    <style:style style:name="P103" style:family="paragraph" style:parent-style-name="A_3f_eeaoae_3f_aa_20_1">
      <style:paragraph-properties fo:margin-top="0.035cm" fo:margin-bottom="0.035cm" style:contextual-spacing="false" fo:text-align="justify" style:justify-single-word="false" fo:orphans="2" fo:widows="2"/>
      <style:text-properties fo:font-size="12pt" fo:language="it" fo:country="IT" fo:font-style="italic" fo:font-weight="normal" style:font-size-asian="12pt" style:font-style-asian="italic" style:font-weight-asian="normal"/>
    </style:style>
    <style:style style:name="P104" style:family="paragraph" style:parent-style-name="Aaoeeu">
      <style:paragraph-properties fo:margin-top="0.035cm" fo:margin-bottom="0.035cm" style:contextual-spacing="false" fo:orphans="2" fo:widows="2" style:snap-to-layout-grid="false"/>
      <style:text-properties fo:font-size="9pt" fo:language="it" fo:country="IT" fo:font-style="normal" style:font-size-asian="9pt" style:font-style-asian="normal"/>
    </style:style>
    <style:style style:name="P105" style:family="paragraph" style:parent-style-name="Aaoeeu">
      <style:paragraph-properties fo:margin-top="0.035cm" fo:margin-bottom="0.035cm" style:contextual-spacing="false"/>
      <style:text-properties fo:font-size="5pt" fo:language="it" fo:country="IT" style:font-size-asian="5pt"/>
    </style:style>
    <style:style style:name="P106" style:family="paragraph" style:parent-style-name="O_3f_ia_20_eaeiYiio_20_2">
      <style:paragraph-properties fo:margin-top="0.035cm" fo:margin-bottom="0.035cm" style:contextual-spacing="false" fo:orphans="2" fo:widows="2"/>
    </style:style>
    <style:style style:name="P107" style:family="paragraph" style:parent-style-name="Eaoae_3f_aa">
      <style:paragraph-properties fo:margin-top="0.035cm" fo:margin-bottom="0.035cm" style:contextual-spacing="false" fo:orphans="2" fo:widows="2">
        <style:tab-stops>
          <style:tab-stop style:position="2.559cm"/>
          <style:tab-stop style:position="5.212cm"/>
          <style:tab-stop style:position="7.858cm"/>
        </style:tab-stops>
      </style:paragraph-properties>
    </style:style>
    <style:style style:name="P108" style:family="paragraph" style:parent-style-name="Eaoae_3f_aa">
      <style:paragraph-properties fo:margin-top="0.071cm" fo:margin-bottom="0.071cm" style:contextual-spacing="false" fo:orphans="2" fo:widows="2">
        <style:tab-stops/>
      </style:paragraph-properties>
    </style:style>
    <style:style style:name="P109" style:family="paragraph" style:parent-style-name="A_3f_eeaoae_3f_aa_20_1">
      <style:paragraph-properties fo:margin-top="0.071cm" fo:margin-bottom="0.071cm" style:contextual-spacing="false" fo:orphans="2" fo:widows="2"/>
      <style:text-properties fo:font-size="11pt" fo:language="it" fo:country="IT" fo:font-weight="normal" officeooo:rsid="0069c6d4" officeooo:paragraph-rsid="0069c6d4" style:font-size-asian="11pt" style:font-weight-asian="normal"/>
    </style:style>
    <style:style style:name="P110" style:family="paragraph" style:parent-style-name="Aaoeeu">
      <style:paragraph-properties fo:margin-top="0.071cm" fo:margin-bottom="0.071cm" style:contextual-spacing="false" fo:orphans="2" fo:widows="2" style:snap-to-layout-grid="false"/>
      <style:text-properties fo:font-size="11pt" fo:language="it" fo:country="IT" fo:font-weight="normal" style:font-size-asian="11pt" style:font-weight-asian="normal"/>
    </style:style>
    <style:style style:name="P111" style:family="paragraph" style:parent-style-name="Eaoae_3f_aa" style:list-style-name="WW8Num34">
      <style:paragraph-properties fo:margin-top="0.035cm" fo:margin-bottom="0.035cm" style:contextual-spacing="false" fo:text-align="justify" style:justify-single-word="false" fo:orphans="2" fo:widows="2"/>
      <style:text-properties fo:language="it" fo:country="IT"/>
    </style:style>
    <style:style style:name="P112" style:family="paragraph" style:parent-style-name="Eaoae_3f_aa" style:list-style-name="WW8Num50">
      <style:paragraph-properties fo:margin-top="0.035cm" fo:margin-bottom="0.035cm" style:contextual-spacing="false" fo:text-align="justify" style:justify-single-word="false" fo:orphans="2" fo:widows="2"/>
      <style:text-properties fo:language="it" fo:country="IT"/>
    </style:style>
    <style:style style:name="P113" style:family="paragraph" style:parent-style-name="Eaoae_3f_aa" style:list-style-name="WW8Num28">
      <style:paragraph-properties fo:margin-top="0.035cm" fo:margin-bottom="0.035cm" style:contextual-spacing="false" fo:text-align="justify" style:justify-single-word="false" fo:orphans="2" fo:widows="2"/>
      <style:text-properties fo:language="it" fo:country="IT"/>
    </style:style>
    <style:style style:name="P114" style:family="paragraph" style:parent-style-name="Eaoae_3f_aa" style:list-style-name="WW8Num44">
      <style:paragraph-properties fo:margin-top="0.035cm" fo:margin-bottom="0.035cm" style:contextual-spacing="false" fo:text-align="justify" style:justify-single-word="false" fo:orphans="2" fo:widows="2"/>
      <style:text-properties fo:language="it" fo:country="IT"/>
    </style:style>
    <style:style style:name="P115" style:family="paragraph" style:parent-style-name="Eaoae_3f_aa" style:list-style-name="WW8Num39">
      <style:paragraph-properties fo:margin-top="0.035cm" fo:margin-bottom="0.035cm" style:contextual-spacing="false" fo:text-align="justify" style:justify-single-word="false" fo:orphans="2" fo:widows="2"/>
      <style:text-properties fo:language="it" fo:country="IT"/>
    </style:style>
    <style:style style:name="P116" style:family="paragraph" style:parent-style-name="Eaoae_3f_aa" style:list-style-name="WW8Num3">
      <style:paragraph-properties fo:margin-left="2.54cm" fo:margin-right="0cm" fo:margin-top="0.035cm" fo:margin-bottom="0.035cm" style:contextual-spacing="false" fo:text-align="justify" style:justify-single-word="false" fo:orphans="2" fo:widows="2" fo:text-indent="-1.882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17" style:family="paragraph" style:parent-style-name="Eaoae_3f_aa" style:list-style-name="WW8Num41">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18" style:family="paragraph" style:parent-style-name="Eaoae_3f_aa" style:list-style-name="WW8Num31">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19" style:family="paragraph" style:parent-style-name="Eaoae_3f_aa" style:list-style-name="WW8Num47">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20" style:family="paragraph" style:parent-style-name="Eaoae_3f_aa" style:list-style-name="WW8Num24">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21" style:family="paragraph" style:parent-style-name="Eaoae_3f_aa" style:list-style-name="WW8Num37">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22" style:family="paragraph" style:parent-style-name="Eaoae_3f_aa" style:list-style-name="WW8Num37">
      <style:paragraph-properties fo:margin-left="2.54cm" fo:margin-right="0cm" fo:margin-top="0.035cm" fo:margin-bottom="0.035cm" style:contextual-spacing="false" fo:text-align="justify" style:justify-single-word="false" fo:orphans="2" fo:widows="2" fo:text-indent="-1.882cm" style:auto-text-indent="false">
        <style:tab-stops>
          <style:tab-stop style:position="1.293cm"/>
          <style:tab-stop style:position="7.325cm" style:type="center"/>
          <style:tab-stop style:position="14.651cm" style:type="right"/>
        </style:tab-stops>
      </style:paragraph-properties>
      <style:text-properties fo:language="it" fo:country="IT"/>
    </style:style>
    <style:style style:name="P123" style:family="paragraph" style:parent-style-name="Eaoae_3f_aa" style:list-style-name="WW8Num3">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14.651cm" style:type="right"/>
        </style:tab-stops>
      </style:paragraph-properties>
      <style:text-properties fo:language="it" fo:country="IT"/>
    </style:style>
    <style:style style:name="P124" style:family="paragraph" style:parent-style-name="Eaoae_3f_aa" style:list-style-name="WW8Num23">
      <style:paragraph-properties fo:margin-top="0.035cm" fo:margin-bottom="0.035cm" style:contextual-spacing="false" fo:text-align="justify" style:justify-single-word="false" fo:orphans="2" fo:widows="2"/>
      <style:text-properties fo:language="it" fo:country="IT"/>
    </style:style>
    <style:style style:name="P125" style:family="paragraph" style:parent-style-name="Eaoae_3f_aa" style:list-style-name="WW8Num5">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font-weight-complex="bold"/>
    </style:style>
    <style:style style:name="P126" style:family="paragraph" style:parent-style-name="Eaoae_3f_aa" style:list-style-name="WW8Num2">
      <style:paragraph-properties fo:margin-left="2.54cm" fo:margin-right="0cm" fo:margin-top="0.035cm" fo:margin-bottom="0.035cm" style:contextual-spacing="false" fo:text-align="justify" style:justify-single-word="false" fo:orphans="2" fo:widows="2" fo:text-indent="-1.882cm" style:auto-text-indent="false">
        <style:tab-stops>
          <style:tab-stop style:position="1.293cm"/>
          <style:tab-stop style:position="7.325cm" style:type="center"/>
          <style:tab-stop style:position="14.651cm" style:type="right"/>
        </style:tab-stops>
      </style:paragraph-properties>
      <style:text-properties fo:language="it" fo:country="IT" style:font-weight-complex="bold"/>
    </style:style>
    <style:style style:name="P127" style:family="paragraph" style:parent-style-name="Eaoae_3f_aa" style:list-style-name="WW8Num24">
      <style:paragraph-properties fo:margin-left="2.54cm" fo:margin-right="0cm" fo:margin-top="0.035cm" fo:margin-bottom="0.035cm" style:contextual-spacing="false" fo:text-align="justify" style:justify-single-word="false" fo:orphans="2" fo:widows="2" fo:text-indent="-1.882cm" style:auto-text-indent="false">
        <style:tab-stops>
          <style:tab-stop style:position="1.293cm"/>
          <style:tab-stop style:position="7.325cm" style:type="center"/>
          <style:tab-stop style:position="14.651cm" style:type="right"/>
        </style:tab-stops>
      </style:paragraph-properties>
      <style:text-properties fo:language="it" fo:country="IT" style:font-weight-complex="bold"/>
    </style:style>
    <style:style style:name="P128" style:family="paragraph" style:parent-style-name="Eaoae_3f_aa" style:list-style-name="WW8Num24">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text-properties fo:language="it" fo:country="IT" style:font-weight-complex="bold"/>
    </style:style>
    <style:style style:name="P129" style:family="paragraph" style:parent-style-name="Eaoae_3f_aa" style:list-style-name="WW8Num48">
      <style:paragraph-properties fo:margin-top="0.035cm" fo:margin-bottom="0.035cm" style:contextual-spacing="false" fo:text-align="justify" style:justify-single-word="false" fo:orphans="2" fo:widows="2"/>
      <style:text-properties fo:language="it" fo:country="IT" style:font-weight-complex="bold"/>
    </style:style>
    <style:style style:name="P130" style:family="paragraph" style:parent-style-name="Eaoae_3f_aa" style:list-style-name="WW8Num38">
      <style:paragraph-properties fo:margin-top="0.035cm" fo:margin-bottom="0.035cm" style:contextual-spacing="false" fo:text-align="justify" style:justify-single-word="false" fo:orphans="2" fo:widows="2"/>
      <style:text-properties fo:language="it" fo:country="IT" style:font-weight-complex="bold"/>
    </style:style>
    <style:style style:name="P131" style:family="paragraph" style:parent-style-name="Eaoae_3f_aa" style:list-style-name="WW8Num10">
      <style:paragraph-properties fo:margin-top="0.035cm" fo:margin-bottom="0.035cm" style:contextual-spacing="false" fo:text-align="justify" style:justify-single-word="false" fo:orphans="2" fo:widows="2"/>
      <style:text-properties fo:language="it" fo:country="IT" style:font-weight-complex="bold"/>
    </style:style>
    <style:style style:name="P132" style:family="paragraph" style:parent-style-name="Eaoae_3f_aa" style:list-style-name="WW8Num27">
      <style:paragraph-properties fo:margin-top="0.035cm" fo:margin-bottom="0.035cm" style:contextual-spacing="false" fo:text-align="justify" style:justify-single-word="false" fo:orphans="2" fo:widows="2"/>
      <style:text-properties fo:language="it" fo:country="IT" style:font-weight-complex="bold"/>
    </style:style>
    <style:style style:name="P133" style:family="paragraph" style:parent-style-name="Eaoae_3f_aa" style:list-style-name="WW8Num5">
      <style:paragraph-properties fo:margin-left="1.905cm" fo:margin-right="0cm" fo:margin-top="0.035cm" fo:margin-bottom="0.035cm" style:contextual-spacing="false" fo:text-align="justify" style:justify-single-word="false" fo:orphans="2" fo:widows="2" fo:text-indent="-1.247cm" style:auto-text-indent="false">
        <style:tab-stops>
          <style:tab-stop style:position="1.293cm"/>
          <style:tab-stop style:position="7.325cm" style:type="center"/>
          <style:tab-stop style:position="14.651cm" style:type="right"/>
        </style:tab-stops>
      </style:paragraph-properties>
    </style:style>
    <style:style style:name="P134" style:family="paragraph" style:parent-style-name="Eaoae_3f_aa" style:list-style-name="WW8Num11">
      <style:paragraph-properties fo:margin-left="1.293cm" fo:margin-right="0cm" fo:margin-top="0.035cm" fo:margin-bottom="0.035cm" style:contextual-spacing="false" fo:text-align="justify" style:justify-single-word="false" fo:orphans="2" fo:widows="2" fo:text-indent="-0.635cm" style:auto-text-indent="false">
        <style:tab-stops>
          <style:tab-stop style:position="1.293cm"/>
          <style:tab-stop style:position="7.325cm" style:type="center"/>
          <style:tab-stop style:position="14.651cm" style:type="right"/>
        </style:tab-stops>
      </style:paragraph-properties>
    </style:style>
    <style:style style:name="P135" style:family="paragraph" style:parent-style-name="Eaoae_3f_aa" style:list-style-name="WW8Num21">
      <style:paragraph-properties fo:margin-top="0.035cm" fo:margin-bottom="0.035cm" style:contextual-spacing="false" fo:text-align="justify" style:justify-single-word="false" fo:orphans="2" fo:widows="2"/>
    </style:style>
    <style:style style:name="P136" style:family="paragraph" style:parent-style-name="O_3f_ia_20_eaeiYiio_20_2" style:list-style-name="WW8Num35">
      <style:paragraph-properties fo:margin-top="0.035cm" fo:margin-bottom="0.035cm" style:contextual-spacing="false" fo:orphans="2" fo:widows="2"/>
      <style:text-properties fo:font-size="10pt" fo:language="it" fo:country="IT" fo:font-style="normal" style:font-size-asian="10pt" style:font-style-asian="normal"/>
    </style:style>
    <style:style style:name="P137" style:family="paragraph" style:parent-style-name="O_3f_ia_20_eaeiYiio_20_2" style:list-style-name="WW8Num35">
      <style:paragraph-properties fo:margin-left="1.27cm" fo:margin-right="0cm" fo:margin-top="0.035cm" fo:margin-bottom="0.035cm" style:contextual-spacing="false" fo:orphans="2" fo:widows="2" fo:text-indent="-0.953cm" style:auto-text-indent="false">
        <style:tab-stops>
          <style:tab-stop style:position="0.635cm"/>
        </style:tab-stops>
      </style:paragraph-properties>
      <style:text-properties fo:font-size="10pt" fo:language="it" fo:country="IT" fo:font-style="normal" style:font-size-asian="10pt" style:font-style-asian="normal"/>
    </style:style>
    <style:style style:name="P138" style:family="paragraph" style:parent-style-name="Standard" style:list-style-name="WW8Num17">
      <style:paragraph-properties fo:text-align="justify" style:justify-single-word="false"/>
      <style:text-properties officeooo:rsid="00961635" officeooo:paragraph-rsid="00961635" style:font-weight-complex="bold"/>
    </style:style>
    <style:style style:name="P139" style:family="paragraph" style:parent-style-name="Standard" style:list-style-name="WW8Num17">
      <style:paragraph-properties fo:text-align="justify" style:justify-single-word="false"/>
      <style:text-properties officeooo:rsid="0093a4b4" officeooo:paragraph-rsid="0093a4b4" style:font-weight-complex="bold"/>
    </style:style>
    <style:style style:name="P140" style:family="paragraph" style:parent-style-name="Standard" style:list-style-name="WW8Num17">
      <style:paragraph-properties fo:text-align="justify" style:justify-single-word="false"/>
      <style:text-properties officeooo:rsid="00910b9b" officeooo:paragraph-rsid="00910b9b" style:font-weight-complex="bold"/>
    </style:style>
    <style:style style:name="P141" style:family="paragraph" style:parent-style-name="Standard" style:list-style-name="WW8Num17">
      <style:paragraph-properties fo:text-align="justify" style:justify-single-word="false"/>
      <style:text-properties officeooo:rsid="0090b4cb" officeooo:paragraph-rsid="0090b4cb" style:font-weight-complex="bold"/>
    </style:style>
    <style:style style:name="P142" style:family="paragraph" style:parent-style-name="Standard" style:list-style-name="WW8Num17">
      <style:paragraph-properties fo:text-align="justify" style:justify-single-word="false"/>
      <style:text-properties officeooo:rsid="008f8396" officeooo:paragraph-rsid="008f8396" style:font-weight-complex="bold"/>
    </style:style>
    <style:style style:name="P143" style:family="paragraph" style:parent-style-name="Standard" style:list-style-name="WW8Num17">
      <style:paragraph-properties fo:text-align="justify" style:justify-single-word="false"/>
      <style:text-properties officeooo:rsid="008d3948" officeooo:paragraph-rsid="008d3948" style:font-weight-complex="bold"/>
    </style:style>
    <style:style style:name="P144" style:family="paragraph" style:parent-style-name="Standard" style:list-style-name="WW8Num17">
      <style:paragraph-properties fo:text-align="justify" style:justify-single-word="false"/>
      <style:text-properties officeooo:rsid="0089928a" officeooo:paragraph-rsid="0089928a" style:font-weight-complex="bold"/>
    </style:style>
    <style:style style:name="P145" style:family="paragraph" style:parent-style-name="Standard" style:list-style-name="WW8Num17">
      <style:paragraph-properties fo:text-align="justify" style:justify-single-word="false"/>
      <style:text-properties officeooo:rsid="0086a7aa" officeooo:paragraph-rsid="0086a7aa" style:font-weight-complex="bold"/>
    </style:style>
    <style:style style:name="P146" style:family="paragraph" style:parent-style-name="Standard" style:list-style-name="WW8Num17">
      <style:paragraph-properties fo:text-align="justify" style:justify-single-word="false"/>
      <style:text-properties officeooo:rsid="007f57bf" officeooo:paragraph-rsid="007f57bf" style:font-weight-complex="bold"/>
    </style:style>
    <style:style style:name="P147" style:family="paragraph" style:parent-style-name="Standard" style:list-style-name="WW8Num17">
      <style:paragraph-properties fo:text-align="justify" style:justify-single-word="false"/>
      <style:text-properties officeooo:rsid="007dac18" officeooo:paragraph-rsid="007dac18" style:font-weight-complex="bold"/>
    </style:style>
    <style:style style:name="P148" style:family="paragraph" style:parent-style-name="Standard" style:list-style-name="WW8Num17">
      <style:paragraph-properties fo:text-align="justify" style:justify-single-word="false"/>
      <style:text-properties officeooo:rsid="007bdad3" officeooo:paragraph-rsid="007bdad3" style:font-weight-complex="bold"/>
    </style:style>
    <style:style style:name="P149" style:family="paragraph" style:parent-style-name="Standard" style:list-style-name="WW8Num17">
      <style:paragraph-properties fo:text-align="justify" style:justify-single-word="false"/>
      <style:text-properties officeooo:rsid="007c03ba" officeooo:paragraph-rsid="007c03ba" style:font-weight-complex="bold"/>
    </style:style>
    <style:style style:name="P150" style:family="paragraph" style:parent-style-name="Standard" style:list-style-name="WW8Num17">
      <style:paragraph-properties fo:text-align="justify" style:justify-single-word="false"/>
      <style:text-properties officeooo:rsid="007a29ed" officeooo:paragraph-rsid="007a29ed" style:font-weight-complex="bold"/>
    </style:style>
    <style:style style:name="P151" style:family="paragraph" style:parent-style-name="Standard" style:list-style-name="WW8Num17">
      <style:paragraph-properties fo:text-align="justify" style:justify-single-word="false"/>
      <style:text-properties officeooo:rsid="0078d6e5" officeooo:paragraph-rsid="007a29ed" style:font-weight-complex="bold"/>
    </style:style>
    <style:style style:name="P152" style:family="paragraph" style:parent-style-name="Standard" style:list-style-name="WW8Num17">
      <style:paragraph-properties fo:text-align="justify" style:justify-single-word="false"/>
      <style:text-properties officeooo:rsid="00749ed1" officeooo:paragraph-rsid="00749ed1" style:font-weight-complex="bold"/>
    </style:style>
    <style:style style:name="P153" style:family="paragraph" style:parent-style-name="Standard" style:list-style-name="WW8Num17">
      <style:paragraph-properties fo:text-align="justify" style:justify-single-word="false"/>
      <style:text-properties officeooo:rsid="0073b23b" officeooo:paragraph-rsid="0073b23b" style:font-weight-complex="bold"/>
    </style:style>
    <style:style style:name="P154" style:family="paragraph" style:parent-style-name="Standard" style:list-style-name="WW8Num17">
      <style:paragraph-properties fo:text-align="justify" style:justify-single-word="false"/>
      <style:text-properties officeooo:rsid="006f4c39" officeooo:paragraph-rsid="006f4c39" style:font-weight-complex="bold"/>
    </style:style>
    <style:style style:name="P155" style:family="paragraph" style:parent-style-name="Standard" style:list-style-name="WW8Num17">
      <style:paragraph-properties fo:text-align="justify" style:justify-single-word="false"/>
      <style:text-properties officeooo:rsid="0073c857" officeooo:paragraph-rsid="0073c857" style:font-weight-complex="bold"/>
    </style:style>
    <style:style style:name="P156" style:family="paragraph" style:parent-style-name="Standard" style:list-style-name="WW8Num17">
      <style:paragraph-properties fo:text-align="justify" style:justify-single-word="false"/>
      <style:text-properties officeooo:rsid="006c38a0" officeooo:paragraph-rsid="006c38a0" style:font-weight-complex="bold"/>
    </style:style>
    <style:style style:name="P157" style:family="paragraph" style:parent-style-name="Standard" style:list-style-name="WW8Num17">
      <style:paragraph-properties fo:text-align="justify" style:justify-single-word="false"/>
      <style:text-properties officeooo:rsid="006b3e7b" officeooo:paragraph-rsid="006b3e7b" style:font-weight-complex="bold"/>
    </style:style>
    <style:style style:name="P158" style:family="paragraph" style:parent-style-name="Standard" style:list-style-name="WW8Num17">
      <style:paragraph-properties fo:text-align="justify" style:justify-single-word="false"/>
      <style:text-properties officeooo:rsid="006abfb2" officeooo:paragraph-rsid="006abfb2" style:font-weight-complex="bold"/>
    </style:style>
    <style:style style:name="P159" style:family="paragraph" style:parent-style-name="Standard" style:list-style-name="WW8Num17">
      <style:paragraph-properties fo:text-align="justify" style:justify-single-word="false"/>
      <style:text-properties officeooo:rsid="0069a467" officeooo:paragraph-rsid="0069a467" style:font-weight-complex="bold"/>
    </style:style>
    <style:style style:name="P160" style:family="paragraph" style:parent-style-name="Standard" style:list-style-name="WW8Num17">
      <style:paragraph-properties fo:text-align="justify" style:justify-single-word="false"/>
      <style:text-properties officeooo:rsid="0066db56" officeooo:paragraph-rsid="0066db56" style:font-weight-complex="bold"/>
    </style:style>
    <style:style style:name="P161" style:family="paragraph" style:parent-style-name="Standard" style:list-style-name="WW8Num17">
      <style:paragraph-properties fo:text-align="justify" style:justify-single-word="false"/>
      <style:text-properties officeooo:rsid="006534db" officeooo:paragraph-rsid="006534db" style:font-weight-complex="bold"/>
    </style:style>
    <style:style style:name="P162" style:family="paragraph" style:parent-style-name="Standard" style:list-style-name="WW8Num17">
      <style:paragraph-properties fo:text-align="justify" style:justify-single-word="false"/>
      <style:text-properties officeooo:rsid="0063fec9" officeooo:paragraph-rsid="0063fec9" style:font-weight-complex="bold"/>
    </style:style>
    <style:style style:name="P163" style:family="paragraph" style:parent-style-name="Standard" style:list-style-name="WW8Num17">
      <style:paragraph-properties fo:text-align="justify" style:justify-single-word="false"/>
      <style:text-properties officeooo:rsid="0062dec5" officeooo:paragraph-rsid="0062dec5" style:font-weight-complex="bold"/>
    </style:style>
    <style:style style:name="P164" style:family="paragraph" style:parent-style-name="Standard" style:list-style-name="WW8Num17">
      <style:paragraph-properties fo:text-align="justify" style:justify-single-word="false"/>
      <style:text-properties officeooo:rsid="0062645b" officeooo:paragraph-rsid="0062645b" style:font-weight-complex="bold"/>
    </style:style>
    <style:style style:name="P165" style:family="paragraph" style:parent-style-name="Standard" style:list-style-name="WW8Num17">
      <style:paragraph-properties fo:text-align="justify" style:justify-single-word="false"/>
      <style:text-properties officeooo:rsid="0061f30a" officeooo:paragraph-rsid="0061f30a" style:font-weight-complex="bold"/>
    </style:style>
    <style:style style:name="P166" style:family="paragraph" style:parent-style-name="Standard" style:list-style-name="WW8Num17">
      <style:paragraph-properties fo:text-align="justify" style:justify-single-word="false"/>
      <style:text-properties officeooo:rsid="005cc0f0" officeooo:paragraph-rsid="005cc0f0" style:font-weight-complex="bold"/>
    </style:style>
    <style:style style:name="P167" style:family="paragraph" style:parent-style-name="Standard" style:list-style-name="WW8Num17">
      <style:paragraph-properties fo:text-align="justify" style:justify-single-word="false"/>
      <style:text-properties officeooo:rsid="0059f1b0" officeooo:paragraph-rsid="0059f1b0" style:font-weight-complex="bold"/>
    </style:style>
    <style:style style:name="P168" style:family="paragraph" style:parent-style-name="Standard" style:list-style-name="WW8Num17">
      <style:paragraph-properties fo:text-align="justify" style:justify-single-word="false"/>
      <style:text-properties officeooo:rsid="0055a39a" officeooo:paragraph-rsid="0055a39a" style:font-weight-complex="bold"/>
    </style:style>
    <style:style style:name="P169" style:family="paragraph" style:parent-style-name="Standard" style:list-style-name="WW8Num17">
      <style:paragraph-properties fo:text-align="justify" style:justify-single-word="false"/>
      <style:text-properties officeooo:rsid="00527e07" officeooo:paragraph-rsid="00527e07" style:font-weight-complex="bold"/>
    </style:style>
    <style:style style:name="P170" style:family="paragraph" style:parent-style-name="Standard" style:list-style-name="WW8Num17">
      <style:paragraph-properties fo:text-align="justify" style:justify-single-word="false"/>
      <style:text-properties officeooo:rsid="00525d51" officeooo:paragraph-rsid="00525d51" style:font-weight-complex="bold"/>
    </style:style>
    <style:style style:name="P171" style:family="paragraph" style:parent-style-name="Standard" style:list-style-name="WW8Num17">
      <style:paragraph-properties fo:text-align="justify" style:justify-single-word="false"/>
      <style:text-properties officeooo:rsid="0050642d" officeooo:paragraph-rsid="0050642d" style:font-weight-complex="bold"/>
    </style:style>
    <style:style style:name="P172" style:family="paragraph" style:parent-style-name="Standard" style:list-style-name="WW8Num17">
      <style:paragraph-properties fo:text-align="justify" style:justify-single-word="false"/>
      <style:text-properties officeooo:rsid="004f1c35" officeooo:paragraph-rsid="004f1c35" style:font-weight-complex="bold"/>
    </style:style>
    <style:style style:name="P173" style:family="paragraph" style:parent-style-name="Standard" style:list-style-name="WW8Num17">
      <style:paragraph-properties fo:text-align="justify" style:justify-single-word="false"/>
      <style:text-properties officeooo:rsid="004975b1" officeooo:paragraph-rsid="004975b1" style:font-weight-complex="bold"/>
    </style:style>
    <style:style style:name="P174" style:family="paragraph" style:parent-style-name="Standard" style:list-style-name="WW8Num17">
      <style:paragraph-properties fo:text-align="justify" style:justify-single-word="false"/>
      <style:text-properties officeooo:rsid="00444241" officeooo:paragraph-rsid="00444241" style:font-weight-complex="bold"/>
    </style:style>
    <style:style style:name="P175" style:family="paragraph" style:parent-style-name="Standard" style:list-style-name="WW8Num17">
      <style:paragraph-properties fo:text-align="justify" style:justify-single-word="false"/>
      <style:text-properties officeooo:rsid="003e186d" officeooo:paragraph-rsid="003e186d" style:font-weight-complex="bold"/>
    </style:style>
    <style:style style:name="P176" style:family="paragraph" style:parent-style-name="Standard" style:list-style-name="WW8Num17">
      <style:paragraph-properties fo:text-align="justify" style:justify-single-word="false"/>
      <style:text-properties officeooo:rsid="003de943" officeooo:paragraph-rsid="003de943" style:font-weight-complex="bold"/>
    </style:style>
    <style:style style:name="P177" style:family="paragraph" style:parent-style-name="Standard" style:list-style-name="WW8Num17">
      <style:paragraph-properties fo:text-align="justify" style:justify-single-word="false"/>
      <style:text-properties officeooo:rsid="003af6b7" officeooo:paragraph-rsid="003af6b7" style:font-weight-complex="bold"/>
    </style:style>
    <style:style style:name="P178" style:family="paragraph" style:parent-style-name="Standard" style:list-style-name="WW8Num17">
      <style:paragraph-properties fo:text-align="justify" style:justify-single-word="false"/>
      <style:text-properties officeooo:rsid="003c7b6b" officeooo:paragraph-rsid="003c7b6b" style:font-weight-complex="bold"/>
    </style:style>
    <style:style style:name="P179" style:family="paragraph" style:parent-style-name="Standard" style:list-style-name="WW8Num17">
      <style:paragraph-properties fo:text-align="justify" style:justify-single-word="false"/>
      <style:text-properties officeooo:rsid="003a9952" officeooo:paragraph-rsid="003a9952" style:font-weight-complex="bold"/>
    </style:style>
    <style:style style:name="P180" style:family="paragraph" style:parent-style-name="Standard" style:list-style-name="WW8Num17">
      <style:paragraph-properties fo:text-align="justify" style:justify-single-word="false"/>
      <style:text-properties officeooo:rsid="0039130a" officeooo:paragraph-rsid="0039130a" style:font-weight-complex="bold"/>
    </style:style>
    <style:style style:name="P181" style:family="paragraph" style:parent-style-name="Standard" style:list-style-name="WW8Num17">
      <style:paragraph-properties fo:text-align="justify" style:justify-single-word="false"/>
      <style:text-properties officeooo:rsid="003738b4" officeooo:paragraph-rsid="003738b4" style:font-weight-complex="bold"/>
    </style:style>
    <style:style style:name="P182" style:family="paragraph" style:parent-style-name="Standard" style:list-style-name="WW8Num17">
      <style:paragraph-properties fo:text-align="justify" style:justify-single-word="false"/>
      <style:text-properties officeooo:rsid="002f8baa" officeooo:paragraph-rsid="00316d25" style:font-weight-complex="bold"/>
    </style:style>
    <style:style style:name="P183" style:family="paragraph" style:parent-style-name="Standard" style:list-style-name="WW8Num17">
      <style:paragraph-properties fo:text-align="justify" style:justify-single-word="false"/>
      <style:text-properties officeooo:rsid="002f8baa" officeooo:paragraph-rsid="002f8baa" style:font-weight-complex="bold"/>
    </style:style>
    <style:style style:name="P184" style:family="paragraph" style:parent-style-name="Standard" style:list-style-name="WW8Num17">
      <style:paragraph-properties fo:text-align="justify" style:justify-single-word="false"/>
      <style:text-properties officeooo:rsid="002bb8b0" officeooo:paragraph-rsid="002bb8b0" style:font-weight-complex="bold"/>
    </style:style>
    <style:style style:name="P185" style:family="paragraph" style:parent-style-name="Standard" style:list-style-name="WW8Num17">
      <style:paragraph-properties fo:text-align="justify" style:justify-single-word="false"/>
      <style:text-properties officeooo:rsid="0022cbe5" officeooo:paragraph-rsid="0022cbe5" style:font-weight-complex="bold"/>
    </style:style>
    <style:style style:name="P186" style:family="paragraph" style:parent-style-name="Standard" style:list-style-name="WW8Num17">
      <style:paragraph-properties fo:text-align="justify" style:justify-single-word="false"/>
      <style:text-properties officeooo:rsid="001e6fe7" officeooo:paragraph-rsid="001e6fe7" style:font-weight-complex="bold"/>
    </style:style>
    <style:style style:name="P187" style:family="paragraph" style:parent-style-name="Standard" style:list-style-name="WW8Num17">
      <style:paragraph-properties fo:text-align="justify" style:justify-single-word="false"/>
      <style:text-properties officeooo:rsid="001ff653" officeooo:paragraph-rsid="001ff653" style:font-weight-complex="bold"/>
    </style:style>
    <style:style style:name="P188" style:family="paragraph" style:parent-style-name="Standard" style:list-style-name="WW8Num17">
      <style:paragraph-properties fo:text-align="justify" style:justify-single-word="false"/>
      <style:text-properties officeooo:rsid="001cdb68" officeooo:paragraph-rsid="001cdb68" style:font-weight-complex="bold"/>
    </style:style>
    <style:style style:name="P189" style:family="paragraph" style:parent-style-name="Standard" style:list-style-name="WW8Num17">
      <style:paragraph-properties fo:text-align="justify" style:justify-single-word="false"/>
      <style:text-properties style:font-weight-complex="bold"/>
    </style:style>
    <style:style style:name="P190" style:family="paragraph" style:parent-style-name="Standard" style:list-style-name="WW8Num17">
      <style:paragraph-properties fo:text-align="justify" style:justify-single-word="false"/>
      <style:text-properties officeooo:rsid="0099ee58" officeooo:paragraph-rsid="0099ee58" style:font-weight-complex="bold"/>
    </style:style>
    <style:style style:name="P191" style:family="paragraph" style:parent-style-name="Standard" style:list-style-name="WW8Num17">
      <style:paragraph-properties fo:text-align="justify" style:justify-single-word="false"/>
    </style:style>
    <style:style style:name="P192" style:family="paragraph" style:parent-style-name="Standard" style:list-style-name="WW8Num15">
      <style:paragraph-properties fo:text-align="justify" style:justify-single-word="false"/>
    </style:style>
    <style:style style:name="P193" style:family="paragraph">
      <loext:graphic-properties draw:fill="none" draw:fill-color="#40618b"/>
      <style:paragraph-properties fo:text-align="center" style:writing-mode="lr-tb">
        <style:tab-stops>
          <style:tab-stop style:position="4.153cm" style:type="center"/>
          <style:tab-stop style:position="8.306cm" style:type="right"/>
        </style:tab-stops>
      </style:paragraph-properties>
    </style:style>
    <style:style style:name="T1" style:family="text">
      <style:text-properties fo:language="it" fo:country="IT"/>
    </style:style>
    <style:style style:name="T2" style:family="text">
      <style:text-properties fo:language="it" fo:country="IT" style:font-weight-complex="bold"/>
    </style:style>
    <style:style style:name="T3" style:family="text">
      <style:text-properties fo:language="it" fo:country="IT" fo:font-style="italic" style:font-style-asian="italic"/>
    </style:style>
    <style:style style:name="T4" style:family="text">
      <style:text-properties fo:language="it" fo:country="IT" fo:font-style="italic" style:font-style-asian="italic" style:font-weight-complex="bold"/>
    </style:style>
    <style:style style:name="T5" style:family="text">
      <style:text-properties fo:font-variant="small-caps" fo:language="it" fo:country="IT"/>
    </style:style>
    <style:style style:name="T6" style:family="text">
      <style:text-properties fo:font-size="12pt" fo:language="it" fo:country="IT" style:font-size-asian="12pt"/>
    </style:style>
    <style:style style:name="T7" style:family="text">
      <style:text-properties fo:font-size="12pt" fo:language="it" fo:country="IT" officeooo:rsid="006abfb2" style:font-size-asian="12pt"/>
    </style:style>
    <style:style style:name="T8" style:family="text">
      <style:text-properties fo:font-size="10pt" fo:language="it" fo:country="IT" fo:font-style="normal" style:font-size-asian="10pt" style:font-style-asian="normal"/>
    </style:style>
    <style:style style:name="T9" style:family="text">
      <style:text-properties fo:font-size="10pt" fo:language="it" fo:country="IT" fo:font-style="normal" style:font-size-asian="10pt" style:font-style-asian="normal" style:font-weight-complex="bold"/>
    </style:style>
    <style:style style:name="T10" style:family="text">
      <style:text-properties fo:font-size="10pt" fo:language="it" fo:country="IT" fo:font-style="normal" officeooo:rsid="00768f02" style:font-size-asian="10pt" style:font-style-asian="normal" style:font-weight-complex="bold"/>
    </style:style>
    <style:style style:name="T11" style:family="text">
      <style:text-properties fo:font-size="10pt" fo:language="it" fo:country="IT" fo:font-style="normal" officeooo:rsid="0093a4b4" style:font-size-asian="10pt" style:font-style-asian="normal" style:font-weight-complex="bold"/>
    </style:style>
    <style:style style:name="T12" style:family="text">
      <style:text-properties fo:font-size="10pt" fo:language="it" fo:country="IT" fo:font-style="normal" style:font-size-asian="10pt" style:font-style-asian="normal" style:font-style-complex="italic"/>
    </style:style>
    <style:style style:name="T13" style:family="text">
      <style:text-properties fo:font-size="10pt" fo:language="it" fo:country="IT" fo:font-style="normal" style:font-size-asian="10pt" style:font-style-asian="normal" style:font-style-complex="italic" style:font-weight-complex="bold"/>
    </style:style>
    <style:style style:name="T14" style:family="text">
      <style:text-properties fo:font-size="10pt" fo:language="it" fo:country="IT" fo:font-style="normal" fo:font-weight="bold" style:font-size-asian="10pt" style:font-style-asian="normal" style:font-weight-asian="bold" style:font-weight-complex="bold"/>
    </style:style>
    <style:style style:name="T15" style:family="text">
      <style:text-properties fo:font-size="10pt" fo:language="it" fo:country="IT" fo:font-style="normal" fo:font-weight="bold" officeooo:rsid="0089928a" style:font-size-asian="10pt" style:font-style-asian="normal" style:font-weight-asian="bold" style:font-weight-complex="bold"/>
    </style:style>
    <style:style style:name="T16" style:family="text">
      <style:text-properties style:font-weight-complex="bold"/>
    </style:style>
    <style:style style:name="T17" style:family="text">
      <style:text-properties officeooo:rsid="005819a6" style:font-weight-complex="bold"/>
    </style:style>
    <style:style style:name="T18" style:family="text">
      <style:text-properties style:font-style-complex="italic" style:font-weight-complex="bold"/>
    </style:style>
    <style:style style:name="T19" style:family="text">
      <style:text-properties fo:font-style="italic" style:font-style-asian="italic"/>
    </style:style>
    <style:style style:name="T20" style:family="text">
      <style:text-properties fo:font-style="italic" style:font-style-asian="italic" style:font-weight-complex="bold"/>
    </style:style>
    <style:style style:name="T21" style:family="text">
      <style:text-properties fo:font-style="italic" style:font-style-asian="italic" style:font-style-complex="italic"/>
    </style:style>
    <style:style style:name="T22" style:family="text">
      <style:text-properties fo:font-style="italic" style:font-style-asian="italic" style:font-style-complex="italic" style:font-weight-complex="bold"/>
    </style:style>
    <style:style style:name="T23" style:family="text">
      <style:text-properties fo:font-style="italic" officeooo:rsid="001ff653" style:font-style-asian="italic" style:font-style-complex="italic"/>
    </style:style>
    <style:style style:name="T24" style:family="text">
      <style:text-properties fo:font-style="italic" officeooo:rsid="002bb8b0" style:font-style-asian="italic" style:font-style-complex="italic"/>
    </style:style>
    <style:style style:name="T25" style:family="text">
      <style:text-properties fo:font-style="italic" fo:font-weight="normal" style:font-style-asian="italic" style:font-weight-asian="normal" style:font-style-complex="italic" style:font-weight-complex="normal"/>
    </style:style>
    <style:style style:name="T26" style:family="text">
      <style:text-properties fo:font-style="italic" fo:font-weight="normal" officeooo:rsid="00264f74" style:font-style-asian="italic" style:font-weight-asian="normal" style:font-style-complex="italic" style:font-weight-complex="normal"/>
    </style:style>
    <style:style style:name="T27" style:family="text">
      <style:text-properties officeooo:rsid="001ad2df"/>
    </style:style>
    <style:style style:name="T28" style:family="text">
      <style:text-properties fo:font-style="normal" style:font-style-asian="normal" style:font-style-complex="normal"/>
    </style:style>
    <style:style style:name="T29" style:family="text">
      <style:text-properties fo:font-style="normal" officeooo:rsid="001ff653" style:font-style-asian="normal" style:font-style-complex="normal"/>
    </style:style>
    <style:style style:name="T30" style:family="text">
      <style:text-properties fo:font-style="normal" fo:font-weight="normal" officeooo:rsid="001ff653" style:font-style-asian="normal" style:font-weight-asian="normal" style:font-style-complex="normal" style:font-weight-complex="normal"/>
    </style:style>
    <style:style style:name="T31" style:family="text">
      <style:text-properties fo:font-style="normal" fo:font-weight="normal" officeooo:rsid="00264f74" style:font-style-asian="normal" style:font-weight-asian="normal" style:font-style-complex="normal" style:font-weight-complex="normal"/>
    </style:style>
    <style:style style:name="T32" style:family="text">
      <style:text-properties officeooo:rsid="001ff653"/>
    </style:style>
    <style:style style:name="T33" style:family="text">
      <style:text-properties officeooo:rsid="0021522b"/>
    </style:style>
    <style:style style:name="T34" style:family="text">
      <style:text-properties officeooo:rsid="00264f74"/>
    </style:style>
    <style:style style:name="T35" style:family="text">
      <style:text-properties officeooo:rsid="0029af82"/>
    </style:style>
    <style:style style:name="T36" style:family="text">
      <style:text-properties fo:font-weight="bold" style:font-weight-asian="bold"/>
    </style:style>
    <style:style style:name="T37" style:family="text">
      <style:text-properties fo:font-weight="bold" officeooo:rsid="002bb8b0" style:font-weight-asian="bold"/>
    </style:style>
    <style:style style:name="T38" style:family="text">
      <style:text-properties officeooo:rsid="00316d25"/>
    </style:style>
    <style:style style:name="T39" style:family="text">
      <style:text-properties officeooo:rsid="002bb8b0"/>
    </style:style>
    <style:style style:name="T40" style:family="text">
      <style:text-properties officeooo:rsid="0035a512"/>
    </style:style>
    <style:style style:name="T41" style:family="text">
      <style:text-properties officeooo:rsid="003738b4"/>
    </style:style>
    <style:style style:name="T42" style:family="text">
      <style:text-properties officeooo:rsid="0039130a"/>
    </style:style>
    <style:style style:name="T43" style:family="text">
      <style:text-properties officeooo:rsid="0047b355"/>
    </style:style>
    <style:style style:name="T44" style:family="text">
      <style:text-properties officeooo:rsid="004975b1"/>
    </style:style>
    <style:style style:name="T45" style:family="text">
      <style:text-properties officeooo:rsid="004aa423"/>
    </style:style>
    <style:style style:name="T46" style:family="text">
      <style:text-properties officeooo:rsid="004c4ef4"/>
    </style:style>
    <style:style style:name="T47" style:family="text">
      <style:text-properties officeooo:rsid="004e135c"/>
    </style:style>
    <style:style style:name="T48" style:family="text">
      <style:text-properties officeooo:rsid="0050642d"/>
    </style:style>
    <style:style style:name="T49" style:family="text">
      <style:text-properties officeooo:rsid="0050f51e"/>
    </style:style>
    <style:style style:name="T50" style:family="text">
      <style:text-properties officeooo:rsid="00527e07"/>
    </style:style>
    <style:style style:name="T51" style:family="text">
      <style:text-properties officeooo:rsid="0056de02"/>
    </style:style>
    <style:style style:name="T52" style:family="text">
      <style:text-properties officeooo:rsid="005f33f2"/>
    </style:style>
    <style:style style:name="T53" style:family="text">
      <style:text-properties officeooo:rsid="00616893"/>
    </style:style>
    <style:style style:name="T54" style:family="text">
      <style:text-properties officeooo:rsid="0062dec5"/>
    </style:style>
    <style:style style:name="T55" style:family="text">
      <style:text-properties officeooo:rsid="0063fec9"/>
    </style:style>
    <style:style style:name="T56" style:family="text">
      <style:text-properties officeooo:rsid="0065c46b"/>
    </style:style>
    <style:style style:name="T57" style:family="text">
      <style:text-properties officeooo:rsid="0069a467"/>
    </style:style>
    <style:style style:name="T58" style:family="text">
      <style:text-properties officeooo:rsid="0069c6d4"/>
    </style:style>
    <style:style style:name="T59" style:family="text">
      <style:text-properties officeooo:rsid="006f4c39"/>
    </style:style>
    <style:style style:name="T60" style:family="text">
      <style:text-properties officeooo:rsid="007140c0"/>
    </style:style>
    <style:style style:name="T61" style:family="text">
      <style:text-properties officeooo:rsid="00768f02"/>
    </style:style>
    <style:style style:name="T62" style:family="text">
      <style:text-properties officeooo:rsid="00770399"/>
    </style:style>
    <style:style style:name="T63" style:family="text">
      <style:text-properties officeooo:rsid="0078d6e5"/>
    </style:style>
    <style:style style:name="T64" style:family="text">
      <style:text-properties officeooo:rsid="007a29ed"/>
    </style:style>
    <style:style style:name="T65" style:family="text">
      <style:text-properties officeooo:rsid="0073b23b"/>
    </style:style>
    <style:style style:name="T66" style:family="text">
      <style:text-properties officeooo:rsid="0059f1b0"/>
    </style:style>
    <style:style style:name="T67" style:family="text">
      <style:text-properties officeooo:rsid="007ac168"/>
    </style:style>
    <style:style style:name="T68" style:family="text">
      <style:text-properties officeooo:rsid="007c03ba"/>
    </style:style>
    <style:style style:name="T69" style:family="text">
      <style:text-properties officeooo:rsid="007dac18"/>
    </style:style>
    <style:style style:name="T70" style:family="text">
      <style:text-properties officeooo:rsid="007f57bf"/>
    </style:style>
    <style:style style:name="T71" style:family="text">
      <style:text-properties officeooo:rsid="0089928a"/>
    </style:style>
    <style:style style:name="T72" style:family="text">
      <style:text-properties officeooo:rsid="008a7f5b"/>
    </style:style>
    <style:style style:name="T73" style:family="text">
      <style:text-properties officeooo:rsid="008b85f9"/>
    </style:style>
    <style:style style:name="T74" style:family="text">
      <style:text-properties officeooo:rsid="008d3948"/>
    </style:style>
    <style:style style:name="T75" style:family="text">
      <style:text-properties officeooo:rsid="00927fae"/>
    </style:style>
    <style:style style:name="T76" style:family="text">
      <style:text-properties officeooo:rsid="0093a4b4"/>
    </style:style>
    <style:style style:name="T77" style:family="text">
      <style:text-properties officeooo:rsid="008f8396"/>
    </style:style>
    <style:style style:name="T78" style:family="text">
      <style:text-properties officeooo:rsid="00961635"/>
    </style:style>
    <style:style style:name="T79" style:family="text">
      <style:text-properties officeooo:rsid="0090b4cb"/>
    </style:style>
    <style:style style:name="T80" style:family="text">
      <style:text-properties officeooo:rsid="00972555"/>
    </style:style>
    <style:style style:name="T81" style:family="text">
      <style:text-properties officeooo:rsid="0098ff31"/>
    </style:style>
    <style:style style:name="T82" style:family="text">
      <style:text-properties officeooo:rsid="0099ee58"/>
    </style:style>
    <style:style style:name="T83" style:family="text">
      <style:text-properties officeooo:rsid="009b43e3"/>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draw:fill="none" draw:fill-color="#40618b" draw:textarea-horizontal-align="justify" draw:textarea-vertical-align="middle" draw:auto-grow-height="false" draw:auto-grow-width="false" fo:min-height="0.979cm" fo:min-width="1.233cm" fo:padding-top="0.127cm" fo:padding-bottom="0.127cm" fo:padding-left="0cm" fo:padding-right="0cm" fo:wrap-option="wrap" draw:shadow-color="#808080" style:writing-mode="lr-tb" fo:margin-left="0.319cm" fo:margin-right="0.319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28">Curriculum vitae</text:p>
            <text:p text:style-name="P8"><draw:frame draw:style-name="fr1" draw:name="Immagine1" text:anchor-type="as-char" svg:width="1.004cm" svg:height="0.699cm" draw:z-index="39"><draw:image xlink:href="Pictures/100000000000004F000000372FDD1DD642A8B672.png" xlink:type="simple" xlink:show="embed" xlink:actuate="onLoad" draw:mime-type="image/png"/></draw:frame></text:p>
          </table:table-cell>
          <table:table-cell table:style-name="Tabella1.B1" table:number-columns-spanned="2" office:value-type="string">
            <text:p text:style-name="P6"/>
          </table:table-cell>
          <table:covered-table-cell/>
        </table:table-row>
        <table:table-row table:style-name="Tabella1.1">
          <table:table-cell table:style-name="Tabella1.A1" office:value-type="string">
            <text:p text:style-name="P11"/>
            <text:p text:style-name="P10">Informazioni personali</text:p>
          </table:table-cell>
          <table:table-cell table:style-name="Tabella1.B2" table:number-columns-spanned="2" office:value-type="string">
            <text:p text:style-name="P18"/>
          </table:table-cell>
          <table:covered-table-cell/>
        </table:table-row>
        <table:table-row table:style-name="Tabella1.1">
          <table:table-cell table:style-name="Tabella1.A1" office:value-type="string">
            <text:p text:style-name="P11"/>
          </table:table-cell>
          <table:table-cell table:style-name="Tabella1.B3" table:number-columns-spanned="2" office:value-type="string">
            <text:p text:style-name="P18"/>
          </table:table-cell>
          <table:covered-table-cell/>
        </table:table-row>
        <table:table-row table:style-name="Tabella1.1">
          <table:table-cell table:style-name="Tabella1.A1" office:value-type="string">
            <text:p text:style-name="P87">Nome</text:p>
          </table:table-cell>
          <table:table-cell table:style-name="Tabella1.A1" office:value-type="string">
            <text:p text:style-name="P110"/>
          </table:table-cell>
          <table:table-cell table:style-name="Tabella1.A1" office:value-type="string">
            <text:p text:style-name="P101">Luca Del Frate</text:p>
          </table:table-cell>
        </table:table-row>
        <table:table-row table:style-name="Tabella1.1">
          <table:table-cell table:style-name="Tabella1.A1" office:value-type="string">
            <text:p text:style-name="P87">Indirizzo</text:p>
          </table:table-cell>
          <table:table-cell table:style-name="Tabella1.A1" office:value-type="string">
            <text:p text:style-name="P110"/>
          </table:table-cell>
          <table:table-cell table:style-name="Tabella1.A1" office:value-type="string">
            <text:p text:style-name="P101">Via Muston, 53, <text:s/>Lucca</text:p>
          </table:table-cell>
        </table:table-row>
        <table:table-row table:style-name="Tabella1.1">
          <table:table-cell table:style-name="Tabella1.A1" office:value-type="string">
            <text:p text:style-name="P87">Telefono</text:p>
          </table:table-cell>
          <table:table-cell table:style-name="Tabella1.A1" office:value-type="string">
            <text:p text:style-name="P110"/>
          </table:table-cell>
          <table:table-cell table:style-name="Tabella1.A1" office:value-type="string">
            <text:p text:style-name="P101">3404259131</text:p>
          </table:table-cell>
        </table:table-row>
        <table:table-row table:style-name="Tabella1.1">
          <table:table-cell table:style-name="Tabella1.A1" office:value-type="string">
            <text:p text:style-name="P109">C.F <text:s/></text:p>
          </table:table-cell>
          <table:table-cell table:style-name="Tabella1.A1" office:value-type="string">
            <text:p text:style-name="P110"/>
          </table:table-cell>
          <table:table-cell table:style-name="Tabella1.A1" office:value-type="string">
            <text:p text:style-name="P102">DLFLCU70P08L833Q</text:p>
          </table:table-cell>
        </table:table-row>
        <table:table-row table:style-name="Tabella1.1">
          <table:table-cell table:style-name="Tabella1.A1" office:value-type="string">
            <text:p text:style-name="P87">E-mail</text:p>
          </table:table-cell>
          <table:table-cell table:style-name="Tabella1.A1" office:value-type="string">
            <text:p text:style-name="P110"/>
          </table:table-cell>
          <table:table-cell table:style-name="Tabella1.A1" office:value-type="string">
            <text:p text:style-name="P108"><text:span text:style-name="Internet_20_link"><text:span text:style-name="T7">studiolucadelfrate</text:span></text:span><text:a xlink:type="simple" xlink:href="mailto:delfrate.lu@gmail.com" text:style-name="Internet_20_link" text:visited-style-name="Visited_20_Internet_20_Link"><text:span text:style-name="Internet_20_link"><text:span text:style-name="T6">@gmail.com</text:span></text:span></text:a><text:span text:style-name="T6">; luca.delfrate@pec.it </text:span></text:p>
          </table:table-cell>
        </table:table-row>
        <table:table-row table:style-name="Tabella1.1">
          <table:table-cell table:style-name="Tabella1.A1" office:value-type="string">
            <text:p text:style-name="P86">Nazionalità</text:p>
          </table:table-cell>
          <table:table-cell table:style-name="Tabella1.A1" office:value-type="string">
            <text:p text:style-name="P85"/>
          </table:table-cell>
          <table:table-cell table:style-name="Tabella1.A1" office:value-type="string">
            <text:p text:style-name="P73">ITALIANA</text:p>
          </table:table-cell>
        </table:table-row>
        <table:table-row table:style-name="Tabella1.1">
          <table:table-cell table:style-name="Tabella1.A1" office:value-type="string">
            <text:p text:style-name="P86">Data di nascita</text:p>
            <text:p text:style-name="P83"/>
          </table:table-cell>
          <table:table-cell table:style-name="Tabella1.A1" office:value-type="string">
            <text:p text:style-name="P72"/>
          </table:table-cell>
          <table:table-cell table:style-name="Tabella1.A1" office:value-type="string">
            <text:p text:style-name="P73">Viareggio 08.09.1970 </text:p>
          </table:table-cell>
        </table:table-row>
        <table:table-row table:style-name="Tabella1.1">
          <table:table-cell table:style-name="Tabella1.A1" office:value-type="string">
            <text:p text:style-name="P10">Esperienza lavorativa</text:p>
          </table:table-cell>
          <table:table-cell table:style-name="Tabella1.B11" table:number-columns-spanned="2" office:value-type="string">
            <text:p text:style-name="P18"/>
          </table:table-cell>
          <table:covered-table-cell/>
        </table:table-row>
        <table:table-row table:style-name="Tabella1.1">
          <table:table-cell table:style-name="Tabella1.A1" office:value-type="string">
            <text:p text:style-name="P12"/>
          </table:table-cell>
          <table:table-cell table:style-name="Tabella1.B12" table:number-columns-spanned="2" office:value-type="string">
            <text:p text:style-name="P18"/>
          </table:table-cell>
          <table:covered-table-cell/>
        </table:table-row>
        <table:table-row table:style-name="Tabella1.1">
          <table:table-cell table:style-name="Tabella1.A1" office:value-type="string">
            <text:p text:style-name="P106"><text:span text:style-name="T1"><text:tab/></text:span><text:span text:style-name="T8"> </text:span></text:p>
          </table:table-cell>
          <table:table-cell table:style-name="Tabella1.A1" office:value-type="string">
            <text:p text:style-name="P38"/>
          </table:table-cell>
          <table:table-cell table:style-name="Tabella1.A1" office:value-type="string">
            <text:p text:style-name="P41">Professionista in tema di gestione dei processi organizzativi, amministrativi e valutativi delle Pubbliche Amministrazioni.</text:p>
            <text:p text:style-name="P41">Specialista in diritto del lavoro pubblico e gestione delle risorse umane. </text:p>
            <text:p text:style-name="P41">Docente in organizzazione e gestione delle risorse umane, diritto delle amministrazioni pubbliche, sistemi di pianificazione, programmazione, valutazione e controllo nelle Pubbliche Amministrazioni con particolare riferimento alla gestione della legalità e della prevenzione dei fenomeni corruttivi .</text:p>
            <text:p text:style-name="P54">Docente e Formatore di ANCI Toscana.</text:p>
            <text:p text:style-name="P60">OIV/ODV/NV in essere alla data odierna:</text:p>
            <text:p text:style-name="P41">Componente dell’organo collegiale dell’Organismo <text:span text:style-name="T76">d</text:span>i Valutazione del Comune di Carrara dal 12.12.2012 <text:span text:style-name="T76">fino al 31.03.2023</text:span>. <text:span text:style-name="T56">Con Decreto sindacale del 31.03. 2022 è stato nominato coordinatore e Presidente dell’Organismo.</text:span> <text:span text:style-name="T76">(Incarico cessato alla data odierna)</text:span></text:p>
            <text:p text:style-name="P41">Presidente dell’organo collegiale del Nucleo di Valutazione del Comune di Pescia(PT) dal 04.05.2012 ad <text:s/>oggi. <text:span text:style-name="T45">Incarico rinnovato senza soluzioni di continuità</text:span> </text:p>
            <text:p text:style-name="P41">Componente monocratico dell’Organismo di Valutazione del Comune di Vecchiano dal 31.12.2010 . <text:span text:style-name="T40">Incarico rinnovato con decreto sindacale n.36 del 28.12.2020 per il triennio 01.01.2021/31.12.2023</text:span></text:p>
            <text:p text:style-name="P41">Componente monocratico OIV dell’Ente Parco Appennino Tosco-Emiliano dal 31.07.2015 fino al <text:span text:style-name="T46">3</text:span>1.01.2019</text:p>
            <text:p text:style-name="P41">Componente monocratico OIV dell’Ente Parco Arcipelago Toscano dal 30.07.2015 fino al <text:span text:style-name="T46">3</text:span>1.01.2019 .</text:p>
            <text:p text:style-name="P41">Componente monocratico OIV dell’Ente Parco delle Cinque Terre dal 22.02.2016 fino al <text:span text:style-name="T46">3</text:span>1.01.2019;</text:p>
            <text:p text:style-name="P41"><text:span text:style-name="T46">OIV monocratico in gestione associata </text:span>per il triennio 2019/202<text:span text:style-name="T40">2( </text:span><text:span text:style-name="T47">dal 1 febbraio 2019 </text:span><text:span text:style-name="T40"><text:s/>al 31.01.2022)</text:span> <text:span text:style-name="T46">come da </text:span><text:s/>decreto n. 1 del 22.01.2019 del Presidente del Parco Appennino Tosco-Emiliano, <text:s/>degli Enti Parco Nazionali Appennino Tosco-Emiliano, Arcipelago Toscano <text:span text:style-name="T47">e delle </text:span><text:s/>Cinque Terre. <text:span text:style-name="T61">Incarico prorogato </text:span><text:span text:style-name="T71">fino </text:span><text:span text:style-name="T61"><text:s/>al 31.12.2022</text:span><text:span text:style-name="T71">(Incarico ad oggi cessato)</text:span> ;</text:p>
            <text:p text:style-name="P41">Componente referente , coordinatore del Nucleo di Valutazione del Comune di Siena nominato con decreto del Sindaco 35/2018 per il periodo 2019/2021;</text:p>
            <text:p text:style-name="P41">Con decreto sindacale n. 59 del 28 novembre 2019 nominato Presidente del Nucleo di <text:soft-page-break/>Valutazione del Comune di Siena fino a tutto il 2021;</text:p>
            <text:p text:style-name="P57">Con decreto sindacale n. 4 del 19 gennaio 2022 confermato Presidente e <text:s/>Referente dell’Organismo di Valutazione del Comune di Siena fino al 31.12.2024, con attribuzione di specifiche funzioni aggiuntive nel contesto del Piano Integrato di Attività ed Organizzazione (PIAO) di cui all’art. 6 del D.L. 80/2021, convertito in L.113/2021;</text:p>
            <text:p text:style-name="P41">Componente del Nucleo di Valutazione monocratico del Comune di Torrita di Siena nominato con decreto del Sindaco n.1 del 03.01.2019 <text:s/>per il periodo 2019/2021. <text:span text:style-name="T51">Incarico rinnovato per un successivo triennio</text:span><text:span text:style-name="T52">(2022-2024)</text:span><text:span text:style-name="T51"> con Decreto </text:span><text:span text:style-name="T52">Sindacale</text:span><text:span text:style-name="T51"> n.16 dell’ 8.11.2021</text:span>; </text:p>
            <text:p text:style-name="P41">Componente per l’anno 2019 del Nucleo di Valutazione monocratico della Società della Salute. Amiata Senese e Val d’Orcia- Val di Chiana Senese, nominato con deliberazione della Giunta Esecutiva n.2 del 18/02/2019. <text:span text:style-name="T56">Incarico confermato per il periodo 2022/2024 </text:span><text:s/></text:p>
            <text:p text:style-name="P41">Componente dell’OIV monocratico del Comune di Montale, nominato con decreto sindacale n. 3 del 01.04.2019 per il triennio 2019/202<text:span text:style-name="T41">2. </text:span><text:span text:style-name="T56">Incarico rinnovato per il periodo 2022/202</text:span><text:span text:style-name="T57">5</text:span><text:span text:style-name="T56">;</text:span></text:p>
            <text:p text:style-name="P41">Componente monocratico del Nucleo di Valutazione della Provincia di Pisa per il periodo 2019/2022, nominato con Decreto Presidenziale n. 40 del 29 marzo 2019. <text:span text:style-name="T56">Incarico rinnovato per il periodo 2022/202</text:span><text:span text:style-name="T57">5</text:span></text:p>
            <text:p text:style-name="P41">Componente monocratico del Nucleo di Valutazione del Comune di Massa e Cozz<text:span text:style-name="T51">i</text:span>le per il periodo 2019/2022, nominato con Decreto Sindacale n. 2 del 04/04/2019. <text:span text:style-name="T56">Incarico rinnovato per il periodo 2022/202</text:span><text:span text:style-name="T57">5</text:span></text:p>
            <text:p text:style-name="P41">Componente monocratico del Nucleo di Valutazione del Comune di Coreglia Antelminelli, nominato con Decreto Sindacale n. 8 dell’11/04/2019 per un triennio successivo. <text:span text:style-name="T56">Incarico rinnovato per il periodo 2022/202</text:span><text:span text:style-name="T57">5</text:span></text:p>
            <text:p text:style-name="P55">Presidente del Nucleo di Valutazione del Comune di Montepulciano <text:span text:style-name="T35">e della Fondazione del Cantiere Internazionale d’Arte di Montepulciano dal mese di Luglio 2020 fino al 31.12.2021 in virtù del decreto sindacale n.24/2020 </text:span><text:s/>;</text:p>
            <text:p text:style-name="P54">Componente monocratico del Nucleo di Valutazione della società in house del Comune di Montepulciano <text:span text:style-name="T35">SRL “Montepulciano Servizi dal mese di Luglio 2020 al 31.12.2021 a seguito di decreto sindacale n.24/2020;</text:span> </text:p>
            <text:p text:style-name="P56">Componente monocratico del Nucleo di Valutazione dell’Unione dei Comuni Montani Amiata Grossetana dal 01/01/2021 al 31.12.2023 in virtù di specifico decreto presidenziale di nomina: <text:span text:style-name="T43">Decreto Presidenziale n.17 del 30.12.2020. </text:span><text:span text:style-name="T70">Tale incarico implica le funzioni di Nucleo di Valutazione anche tramite gli altri comuni associati: Castel Del Piano, Arcidosso, Roccalbegna, Castell’Azzara, SantaFiora, Semproniano</text:span><text:span text:style-name="T43">;</text:span></text:p>
            <text:p text:style-name="P58">Componente monocratico del Nucleo di Valutazione del Comune di Montepulciano, della Fondazione Comunale e della Montepulciano Servizi per il periodo 2022/2024 in virtù del Decreto Sindacale n.22 del 17/12/2021;</text:p>
            <text:p text:style-name="P59">Componente monocratico dell’Organismo di Valutazione del Comune di Cortona <text:s/><text:span text:style-name="T57">in virtù del Decreto Sindacale n. 72 del 16/5/2022 per il triennio 2022/2025;</text:span></text:p>
            <text:p text:style-name="P61">Componente monocratico del Nucleo di Valutazione del Comune di Camaiore in virtù del Decreto Sindacale n.146 del 16/11/2022 per il triennio 2022/2025;</text:p>
            <text:p text:style-name="P62">OIV monocratico della Camera di Commercio della Maremma e del Tirreno per il triennio 01/01/2023-31/12/2025, giusta deliberazione della Giunta Camerale n.144 del 20.12.2022;</text:p>
            <text:p text:style-name="P62">Componente dell’Organismo di Valutazione (OdV) del Comune di Pisa per il triennio 01/02/2023- 31/12/202<text:span text:style-name="T73">5</text:span>, giusto decreto sindacale n. 10 del 19/01/2023;</text:p>
            <text:p text:style-name="P60"><text:span text:style-name="T71">Già c</text:span>omponente dell’OdV del Comune di Pisa dal 30.09.2010 al 27.06.2018;</text:p>
            <text:p text:style-name="P41">Iscritto nell’Elenco Nazionale degli OIV delle Amministrazioni dello Stato e degli Enti pubblici Nazionali del Dipartimento della Funzione Pubblica a far data dal 21 febbraio <text:soft-page-break/>2017 con progressivo n.638, <text:span text:style-name="T50">Fascia Professionale n.3</text:span><text:span text:style-name="T53">(Fascia Apicale)</text:span><text:span text:style-name="T50">;</text:span> </text:p>
            <text:p text:style-name="P41">Consulente e Docente ANCI Toscana;</text:p>
            <text:p text:style-name="P41"/>
          </table:table-cell>
        </table:table-row>
        <table:table-row table:style-name="Tabella1.14">
          <table:table-cell table:style-name="Tabella1.A1" office:value-type="string">
            <text:p text:style-name="P40"><text:span text:style-name="T27">o</text:span>• Tipo di azienda o settore</text:p>
          </table:table-cell>
          <table:table-cell table:style-name="Tabella1.A1" office:value-type="string">
            <text:p text:style-name="P104"/>
          </table:table-cell>
          <table:table-cell table:style-name="Tabella1.A1" office:value-type="string">
            <text:p text:style-name="P43">Enti Pubblici economici e non economici</text:p>
            <text:p text:style-name="P43">Ordini professionali</text:p>
            <text:p text:style-name="P43">Enti Pubblici Locali</text:p>
            <text:p text:style-name="P43">Enti Pubblici Nazionali</text:p>
            <text:p text:style-name="P43">ANCI TOSCANA Scuola della Pubblica Amministrazione Locale (FIRENZE)</text:p>
            <text:p text:style-name="P43">REFORM (PISA)</text:p>
            <text:p text:style-name="P43">EURISTICA (GUBBIO)</text:p>
            <text:p text:style-name="P46">TI FORMA (FIRENZE)</text:p>
            <text:p text:style-name="P46">ASSOCIAZIONE DEI COMUNI BRESCIANI(BRESCIA)</text:p>
            <text:p text:style-name="P48">UNIVERSITA’DEGLI STUDI DI PISA</text:p>
          </table:table-cell>
        </table:table-row>
        <table:table-row table:style-name="Tabella1.1">
          <table:table-cell table:style-name="Tabella1.A1" office:value-type="string">
            <text:p text:style-name="P44"/>
          </table:table-cell>
          <table:table-cell table:style-name="Tabella1.A1" office:value-type="string">
            <text:p text:style-name="P38"/>
          </table:table-cell>
          <table:table-cell table:style-name="Tabella1.A1" office:value-type="string">
            <text:p text:style-name="P42"/>
          </table:table-cell>
        </table:table-row>
        <table:table-row table:style-name="Tabella1.1">
          <table:table-cell table:style-name="Tabella1.A1" office:value-type="string">
            <text:p text:style-name="P40">• Tipo di impiego</text:p>
          </table:table-cell>
          <table:table-cell table:style-name="Tabella1.A1" office:value-type="string">
            <text:p text:style-name="P104"/>
          </table:table-cell>
          <table:table-cell table:style-name="Tabella1.A1" office:value-type="string">
            <text:p text:style-name="P43">Attività di formazione, docenza, tutoraggio formativo, consulenza e di valutazione della performance organizzativa ed individuale con particolare riferimento al sistema dei controlli di cui al DL 174/2012, al ciclo di gestione della performance di cui al Dlgs 150/2009 ed ai Piani triennali per la prevenzione dei fenomeni corruttivi e/o illegittimità dell’azione amministrativa di cui alla L.190/2012 ed al Dlgs.33/2013, ed alla gestione del personale e dell’organizzazione <text:s/></text:p>
          </table:table-cell>
        </table:table-row>
        <table:table-row table:style-name="Tabella1.1">
          <table:table-cell table:style-name="Tabella1.A1" office:value-type="string">
            <text:p text:style-name="P40">• Principali mansioni e responsabilità</text:p>
          </table:table-cell>
          <table:table-cell table:style-name="Tabella1.A1" office:value-type="string">
            <text:p text:style-name="P104"/>
          </table:table-cell>
          <table:table-cell table:style-name="Tabella1.A1" office:value-type="string">
            <text:p text:style-name="P33">Consulenza e formazione in ambito di <text:span text:style-name="T16">gestione delle relazioni sindacali, organizzazione del lavoro, gestione giuridica ed economica del personale, gestione dei fondi per il riconoscimento del salario di performance;</text:span>’implementazione e gestione in ambito valutativo del nuovo sistema di misurazione, valutazione e trasparenza della performance individuale ed organizzativa e di Ciclo di gestione della performance, con particolare riferimento al sistema del coordinamento- integrazione degli strumenti di pianificazione strategica, programmazione operativa e di bilancio con il ciclo di gestione della performance. </text:p>
            <text:p text:style-name="P33">Consulenza e formazione in tema di controlli di regolarità amministrativa, auditing interno.</text:p>
            <text:p text:style-name="P33">Consulenza e formazione in tema di gestione del Piano triennale per la prevenzione dei fenomeni corruttivi e del Programma triennale per la trasparenza;</text:p>
            <text:p text:style-name="P33">Consulenza e formazione in tema di integrazione tra Piani triennali per la prevenzione dei fenomeni corruttivi Programmi triennali per l’attuazione della Trasparenza e ciclo di gestione della Performance di cui alla programmazione strategica ed al piano esecutivo di gestione</text:p>
          </table:table-cell>
        </table:table-row>
        <table:table-row table:style-name="Tabella1.18">
          <table:table-cell table:style-name="Tabella1.A1" office:value-type="string">
            <text:p text:style-name="P12"/>
          </table:table-cell>
          <table:table-cell table:style-name="Tabella1.B18" table:number-columns-spanned="2" office:value-type="string">
            <text:p text:style-name="P9"/>
          </table:table-cell>
          <table:covered-table-cell/>
        </table:table-row>
        <table:table-row table:style-name="Tabella1.18">
          <table:table-cell table:style-name="Tabella1.A1" office:value-type="string">
            <text:p text:style-name="P25"/>
          </table:table-cell>
          <table:table-cell table:style-name="Tabella1.A1" office:value-type="string">
            <text:p text:style-name="P104"/>
          </table:table-cell>
          <table:table-cell table:style-name="Tabella1.A1" office:value-type="string">
            <text:p text:style-name="P42"/>
          </table:table-cell>
        </table:table-row>
        <table:table-row table:style-name="Tabella1.1">
          <table:table-cell table:style-name="Tabella1.A1" office:value-type="string">
            <text:p text:style-name="P40">• Tipo di azienda o settore</text:p>
          </table:table-cell>
          <table:table-cell table:style-name="Tabella1.A1" office:value-type="string">
            <text:p text:style-name="P38"/>
          </table:table-cell>
          <table:table-cell table:style-name="Tabella1.A1" office:value-type="string">
            <text:p text:style-name="P41">Associazione dei Comuni Toscani, Scuola Superiore per la formazione ed il perfezionamento dei Segretari Comunali e Provinciali e dei Dirigenti degli Enti, Scuola di formazione della Regione Sicilia, Enti locali, Società ed enti privati di consulenza e formazione, Unioni dei Comuni, Comuni e Province </text:p>
          </table:table-cell>
        </table:table-row>
        <table:table-row table:style-name="Tabella1.1">
          <table:table-cell table:style-name="Tabella1.A1" office:value-type="string">
            <text:p text:style-name="P40">• Tipo di impiego</text:p>
          </table:table-cell>
          <table:table-cell table:style-name="Tabella1.A1" office:value-type="string">
            <text:p text:style-name="P104"/>
          </table:table-cell>
          <table:table-cell table:style-name="Tabella1.A1" office:value-type="string">
            <text:p text:style-name="P43">Incarichi di collaborazione coordinata e continuativa, di collaborazione, <text:s/>di tutoraggio e <text:s/>docenza in tema di: 1) organizzazione e gestione delle risorse umane; 2) processi di pianificazione, programmazione e controllo nelle pubbliche amministrazioni locali; 3) diritto delle amministrazioni pubbliche con particolare riferimento al diritto del lavoro nelle pubbliche amministrazioni; 4) aggiornamenti regolamentari e sistema delle relazioni sindacali e gestione del personale; 5) Gestione della legalità, dell’anti-corruzione e della trasparenza; <text:s/>nella pubblica Amministrazione; 6) gestione dei processi e dei procedimenti nell’ambito del Piano anti-corruzione delle PA.</text:p>
            <text:p text:style-name="P43"/>
            <text:p text:style-name="P43"><text:soft-page-break/>Docente Anci Toscana e nell’ambito di corsi residenziali per Pubbliche Amministrazioni <text:span text:style-name="T44">con particolare riferimento all’ ambito della prevenzione dei fenomeni corruttivi ed al ciclo di gestione della performance </text:span><text:span text:style-name="T61">in ottica PIAO.</text:span></text:p>
            <text:p text:style-name="P47">Docente CISL nell’ambito del diritto amministrativo e del diritto degli Enti locali per la preparazione teorica/applicativa nell’ambito dei Concorsi pubblici per Enti locali</text:p>
            <text:p text:style-name="P41"><text:span text:style-name="T61">1)Componente</text:span> dell’Organismo di Valutazione in composizione collegiale del Comune di Pescia. </text:p>
            <text:p text:style-name="P43"><text:span text:style-name="T61">2)Presidente e </text:span>coordinatore del Nucleo di Valutazione <text:span text:style-name="T71">collegiale</text:span> del Comune di Siena</text:p>
            <text:p text:style-name="P34"><text:span text:style-name="T10">3)</text:span><text:span text:style-name="T9">Membro in composizione monocratica dell’Organismo di Valutazione del Comune</text:span><text:span text:style-name="T8"> di Vecchiano.</text:span><text:span text:style-name="T9"> </text:span></text:p>
            <text:p text:style-name="P43"><text:span text:style-name="T61">4)</text:span>Membro in composizione monocratica del Nucleo di Valutazione del Comune di Torrita di Siena</text:p>
            <text:p text:style-name="P43"><text:span text:style-name="T61">5)</text:span>Membro in composizione monocratica del Nucleo di Valutazione della Società della Salute Amiata Senese e Val d’Orcia- Val di Chiana Senese</text:p>
            <text:p text:style-name="P34"><text:span text:style-name="T11">6</text:span><text:span text:style-name="T10">)</text:span><text:span text:style-name="T14">Componente monocratico dell’OIV </text:span><text:span text:style-name="T15">della Camera di Commercio della Maremma e del Tirreno</text:span></text:p>
            <text:p text:style-name="P43"><text:span text:style-name="T76">7</text:span><text:span text:style-name="T61">)</text:span>Componente monocratico del <text:span text:style-name="T61">Nucleo di Valutazione</text:span> del Comune di Montale</text:p>
            <text:p text:style-name="P43"><text:span text:style-name="T76">8</text:span><text:span text:style-name="T61">)</text:span>Componente monocratico del Nucleo di Valutazione della Provincia di Pisa</text:p>
            <text:p text:style-name="P43"><text:span text:style-name="T76">9</text:span><text:span text:style-name="T61">)</text:span>Componente monocratico del Nucleo di Valutazione del Comune di Massa e Cozzile</text:p>
            <text:p text:style-name="P43"><text:span text:style-name="T61">1</text:span><text:span text:style-name="T76">0</text:span><text:span text:style-name="T61">)</text:span>Componente monocratico del Nucleo di Valutazione del Comune di Coreglia Antelminelli</text:p>
            <text:p text:style-name="P45"><text:span text:style-name="T61">1</text:span><text:span text:style-name="T76">1</text:span><text:span text:style-name="T61">)Componente monocratico</text:span> del Nucleo di Valutazione del Comune di Montepulciano</text:p>
            <text:p text:style-name="P45"><text:span text:style-name="T61">1</text:span><text:span text:style-name="T76">2</text:span><text:span text:style-name="T61">)</text:span>Componente monocratico dell’Organismo di Valutazione della Società in house del Comune di Montepulciano che gestisce le entrate comunali </text:p>
            <text:p text:style-name="P46">1<text:span text:style-name="T76">3</text:span>) Componente monocratico del Nucleo di Valutazione dell’Unione dei Comuni Amiata Grossetana e dei Comuni di Seggiano <text:span text:style-name="T70">(1</text:span><text:span text:style-name="T76">4</text:span><text:span text:style-name="T70">)</text:span>, Semproniano<text:span text:style-name="T70">(1</text:span><text:span text:style-name="T76">5</text:span><text:span text:style-name="T70">)</text:span>, Castell’Azzara<text:span text:style-name="T70">(1</text:span><text:span text:style-name="T76">6</text:span><text:span text:style-name="T70">)</text:span>, Santa Fiora<text:span text:style-name="T70">(1</text:span><text:span text:style-name="T76">7</text:span><text:span text:style-name="T70">)</text:span>, Castel del Piano<text:span text:style-name="T70">(1</text:span><text:span text:style-name="T76">8</text:span><text:span text:style-name="T70">)</text:span>, Roccalbegna<text:span text:style-name="T70">(</text:span><text:span text:style-name="T76">19</text:span><text:span text:style-name="T70">)</text:span>, <text:span text:style-name="T62">Arcidosso</text:span><text:span text:style-name="T70">(2</text:span><text:span text:style-name="T76">0</text:span><text:span text:style-name="T70">)</text:span>.</text:p>
            <text:p text:style-name="P46"><text:span text:style-name="T70">2</text:span><text:span text:style-name="T76">1</text:span>)Componente monocratico del Nucleo di Valutazione del Comune di Cortona</text:p>
            <text:p text:style-name="P49"><text:span text:style-name="T70">2</text:span><text:span text:style-name="T76">2</text:span>) Componente monocratico del Nucleo di Valutazione del Comune di Camaiore.</text:p>
            <text:p text:style-name="P50">2<text:span text:style-name="T76">3</text:span>) Componente dell’Organismo di Valutazione collegiale del Comune di Pisa.</text:p>
            <text:p text:style-name="P34"><text:span text:style-name="T9">Consulenza e formazione</text:span><text:span text:style-name="T8"> per l’Implementazione del </text:span><text:span text:style-name="T9">sistema dei controlli interni e del Ciclo di gestione della performance</text:span><text:span text:style-name="T8">, nonché per l’adeguamento regolamentare e della contrattazione decentrata integrativa.</text:span></text:p>
            <text:p text:style-name="P34"><text:span text:style-name="T9">Consulente e formatore esterno</text:span><text:span text:style-name="T8"> in tema di: a) sistemi di Pianificazione, programmazione e controllo degli Enti locali, e ciclo di gestione della performance individuale ed organizzativa; b) organizzazione e gestione delle risorse umane; c) diritto del lavoro pubblico; c) prevenzione della illegalità e della corruzione nella PA. </text:span></text:p>
          </table:table-cell>
        </table:table-row>
        <table:table-row table:style-name="Tabella1.1">
          <table:table-cell table:style-name="Tabella1.A1" office:value-type="string">
            <text:p text:style-name="P40">• Principali mansioni e responsabilità</text:p>
          </table:table-cell>
          <table:table-cell table:style-name="Tabella1.A1" office:value-type="string">
            <text:p text:style-name="P104"/>
          </table:table-cell>
          <table:table-cell table:style-name="Tabella1.A1" office:value-type="string">
            <text:p text:style-name="P34"><text:span text:style-name="T9">Attività di consulenza e docenza per gli Enti Locali</text:span><text:span text:style-name="T8"> in tema di: a) pianificazione, programmazione e controllo negli Enti Locali, Ciclo di gestione della performance (Piano della performance) e sistema integrato di pianificazione valutazione e controllo; b) organizzazione, relazioni sindacali e gestione delle risorse umane negli Enti Locali; c) Sistemi di valutazione delle prestazioni e dei risultati delle Amministrazioni locali e del personale dipendente ai diversi livelli delle responsabilità. <text:s text:c="2"/></text:span></text:p>
          </table:table-cell>
        </table:table-row>
        <table:table-row table:style-name="Tabella1.1">
          <table:table-cell table:style-name="Tabella1.A1" office:value-type="string">
            <text:p text:style-name="P37"/>
          </table:table-cell>
          <table:table-cell table:style-name="Tabella1.A1" office:value-type="string">
            <text:p text:style-name="P72"/>
          </table:table-cell>
          <table:table-cell table:style-name="Tabella1.A1" office:value-type="string">
            <text:p text:style-name="P42"/>
          </table:table-cell>
        </table:table-row>
        <table:table-row table:style-name="Tabella1.1">
          <table:table-cell table:style-name="Tabella1.A1" office:value-type="string">
            <text:p text:style-name="P106"><text:span text:style-name="T1"><text:tab/></text:span><text:span text:style-name="T8">• Date </text:span></text:p>
          </table:table-cell>
          <table:table-cell table:style-name="Tabella1.A1" office:value-type="string">
            <text:p text:style-name="P104"/>
          </table:table-cell>
          <table:table-cell table:style-name="Tabella1.A1" office:value-type="string">
            <text:p text:style-name="P41">Dal 01.08.1999 al 01.02. 2009, dal 02.02.2009 al 31.08.2010, dal 01.09.2010. Dal 30.11.2017 a tempo ridotto non superiore al 50%. <text:s/></text:p>
          </table:table-cell>
        </table:table-row>
        <table:table-row table:style-name="Tabella1.14">
          <table:table-cell table:style-name="Tabella1.A1" office:value-type="string">
            <text:p text:style-name="P40">• Nome e indirizzo del datore di lavoro</text:p>
          </table:table-cell>
          <table:table-cell table:style-name="Tabella1.A1" office:value-type="string">
            <text:p text:style-name="P104"/>
          </table:table-cell>
          <table:table-cell table:style-name="Tabella1.A1" office:value-type="string">
            <text:p text:style-name="P43">Comune di Montecatini Terme</text:p>
            <text:p text:style-name="P43">Comune di Viareggio</text:p>
            <text:p text:style-name="P43">Provincia di Lucca</text:p>
            <text:p text:style-name="P41">(Rapporto di lavoro di pubblico impiego)</text:p>
          </table:table-cell>
        </table:table-row>
        <text:soft-page-break/>
        <table:table-row table:style-name="Tabella1.1">
          <table:table-cell table:style-name="Tabella1.A1" office:value-type="string">
            <text:p text:style-name="P40">• Tipo di azienda o settore</text:p>
          </table:table-cell>
          <table:table-cell table:style-name="Tabella1.A1" office:value-type="string">
            <text:p text:style-name="P38"/>
          </table:table-cell>
          <table:table-cell table:style-name="Tabella1.A1" office:value-type="string">
            <text:p text:style-name="P41">Pubblica Amministrazione locale</text:p>
          </table:table-cell>
        </table:table-row>
        <table:table-row table:style-name="Tabella1.1">
          <table:table-cell table:style-name="Tabella1.A1" office:value-type="string">
            <text:p text:style-name="P40">• Tipo di impiego</text:p>
          </table:table-cell>
          <table:table-cell table:style-name="Tabella1.A1" office:value-type="string">
            <text:p text:style-name="P104"/>
          </table:table-cell>
          <table:table-cell table:style-name="Tabella1.A1" office:value-type="string">
            <text:p text:style-name="P34"><text:span text:style-name="T9">Funzionario </text:span><text:span text:style-name="T8">con contratto a tempo indeterminato,</text:span><text:span text:style-name="T9"> vincitore di pubblico concorso a n.1 posto di Funzionario Amministrativo Cat D3, ex 8°livello, primo classificato nella graduatoria di merito, assunto in servizio in data 01.08. 1999 presso il Comune di Montecatini Terme.</text:span></text:p>
            <text:p text:style-name="P34"><text:span text:style-name="T9">Responsabile di Servizio ininterrottamente dal 1° luglio 2000 al 30 giugno 2008: a)“Personale, Procedure Organizzative e Relazioni con il Pubblico”</text:span><text:span text:style-name="T8"> dal 01.07. 2000 al 31.12 2007. Nel corso di tale periodo sono state svolte anche attività inerenti il processo di valutazione della performance dell’ente e di regolamentazione conseguente; </text:span><text:span text:style-name="T9">b) “Assistenza agli Organi Istituzionali, Anagrafe, Stato Civile, Elettorale e Statistica”</text:span><text:span text:style-name="T8"> dal 01.05.2007 al 31.05 2007; </text:span><text:span text:style-name="T9">c) “Segreteria, Affari generali e legali”</text:span><text:span text:style-name="T8">dal 01.01.2008 al 30.06. 2008) <text:s text:c="4"/></text:span></text:p>
          </table:table-cell>
        </table:table-row>
        <table:table-row table:style-name="Tabella1.1">
          <table:table-cell table:style-name="Tabella1.A1" office:value-type="string">
            <text:p text:style-name="P40">• Principali mansioni e responsabilità</text:p>
          </table:table-cell>
          <table:table-cell table:style-name="Tabella1.A1" office:value-type="string">
            <text:p text:style-name="P104"/>
          </table:table-cell>
          <table:table-cell table:style-name="Tabella1.A1" office:value-type="string">
            <text:p text:style-name="P34"><text:span text:style-name="T13">Funzioni di direzione di unità giuridiche complesse di particolare complessità</text:span><text:span text:style-name="T12">, con elevato grado di autonomia gestionale ed organizzativa e con contestuale assunzione di elevata responsabilità di prodotto e di risultato nell’ambito dell’incarico conferito, </text:span><text:span text:style-name="T13">con connessa gestione diretta delle risorse umane assegnate e, sulla base di delega specifica, delle risorse finanziarie e strumentali.</text:span><text:span text:style-name="T12"> Tali funzioni si sono estrinsecate in modo particolare nell’ambito dell’organizzazione e della gestione delle risorse umane e delle relazioni sindacali.</text:span></text:p>
            <text:p text:style-name="P52">Presso il Comune di Viareggio, ivi assunto per mobilità dal 02.02.2009 al 31.08.2010. In tale periodo assegnato alla Direzione Generale del Comune è stato incaricato della responsabilità dell’ufficio controllo di gestione e controlli dell’ente, con particolare riguardo al controllo di regolarità amministrativa/contabile sugli atti del Comune. </text:p>
            <text:p text:style-name="P52">Presso la Provincia di Lucca, ivi assunto per mobilità il giorno 01.09.2010. A partire dal 30 novembre 2017 a tempo ridotto al 50% onde consentire l’esercizio prevalente dell’attività professionale esterna. </text:p>
            <text:p text:style-name="P52">E’ assegnato presso la Direzione amministrativa dell’Ente svolgendo attività nell’ambito dell’ufficio controlli, trasparenza e prevenzione dei fenomeni corruttivi. <text:s/>In tale ambito effettua il controllo di regolarità amministrativo/contabile in via successiva sugli atti dell’ente ed è incaricato della predisposizione del Piano anti-corruzione e della trasparenza della Provincia e dei relativi monitoraggi attuativi. </text:p>
          </table:table-cell>
        </table:table-row>
      </table:table>
      <text:p text:style-name="P71"/>
      <text:p text:style-name="P71"/>
      <table:table table:name="Tabella2" table:style-name="Tabella2">
        <table:table-column table:style-name="Tabella2.A"/>
        <table:table-row table:style-name="Tabella2.1">
          <table:table-cell table:style-name="Tabella2.A1" office:value-type="string">
            <text:p text:style-name="P10">Istruzione e formazione</text:p>
          </table:table-cell>
        </table:table-row>
      </table:table>
      <text:p text:style-name="P71"/>
      <table:table table:name="Tabella3" table:style-name="Tabella3">
        <table:table-column table:style-name="Tabella3.A"/>
        <table:table-column table:style-name="Tabella3.B"/>
        <table:table-column table:style-name="Tabella3.C"/>
        <table:table-row table:style-name="Tabella3.1">
          <table:table-cell table:style-name="Tabella3.A1" office:value-type="string">
            <text:p text:style-name="P40">• Date </text:p>
          </table:table-cell>
          <table:table-cell table:style-name="Tabella3.A1" office:value-type="string">
            <text:p text:style-name="P38"/>
          </table:table-cell>
          <table:table-cell table:style-name="Tabella3.A1" office:value-type="string">
            <text:p text:style-name="P53">Da dicembre 2009 ad aprile 2010</text:p>
          </table:table-cell>
        </table:table-row>
        <table:table-row table:style-name="Tabella3.1">
          <table:table-cell table:style-name="Tabella3.A1" office:value-type="string">
            <text:p text:style-name="P40">• Nome e tipo di istituto di istruzione o formazione</text:p>
          </table:table-cell>
          <table:table-cell table:style-name="Tabella3.A1" office:value-type="string">
            <text:p text:style-name="P38"/>
          </table:table-cell>
          <table:table-cell table:style-name="Tabella3.A1" office:value-type="string">
            <text:p text:style-name="P53">Sistema Susio. Consulenza di direzione, presso Comune di Viareggio</text:p>
          </table:table-cell>
        </table:table-row>
        <table:table-row table:style-name="Tabella3.1">
          <table:table-cell table:style-name="Tabella3.A1" office:value-type="string">
            <text:p text:style-name="P40">• Principali materie / abilità professionali oggetto dello studio</text:p>
          </table:table-cell>
          <table:table-cell table:style-name="Tabella3.A1" office:value-type="string">
            <text:p text:style-name="P38"/>
          </table:table-cell>
          <table:table-cell table:style-name="Tabella3.A1" office:value-type="string">
            <text:p text:style-name="P41">Master di management sul sistema di qualità nella PA, con superamento di test finale di apprendimento con il punteggio massimo di 15/15. Durata di 60 ore. L’intervento ha riguardato le seguenti aree tematiche: a) Strategie della Qualità: gestione, snellimento e semplificazione dei processi; b) Lavorare per processi e per progetti nella PA comunale: principi e tecniche di project management; c) Organizzare la Qualità: I Sistemi di gestione della qualità (ISO 9000:2000), il miglioramento continuo e le carte dei servizi; d) La correlazione tra obiettivi e risorse all’insegna dell’efficacia e dell’efficienza per piani di lavoro; e) La valorizzazione delle risorse umane per una PA locale competitiva</text:p>
          </table:table-cell>
        </table:table-row>
        <table:table-row table:style-name="Tabella3.1">
          <table:table-cell table:style-name="Tabella3.A1" office:value-type="string">
            <text:p text:style-name="P39"/>
            <text:p text:style-name="P40">• Date </text:p>
          </table:table-cell>
          <table:table-cell table:style-name="Tabella3.A1" office:value-type="string">
            <text:p text:style-name="P38"/>
          </table:table-cell>
          <table:table-cell table:style-name="Tabella3.A1" office:value-type="string">
            <text:p text:style-name="P42"/>
            <text:p text:style-name="P41">Da febbraio 2003 ad aprile 2003</text:p>
          </table:table-cell>
        </table:table-row>
        <table:table-row table:style-name="Tabella3.1">
          <table:table-cell table:style-name="Tabella3.A1" office:value-type="string">
            <text:p text:style-name="P40">• Nome e tipo di istituto di istruzione o formazione</text:p>
          </table:table-cell>
          <table:table-cell table:style-name="Tabella3.A1" office:value-type="string">
            <text:p text:style-name="P38"/>
          </table:table-cell>
          <table:table-cell table:style-name="Tabella3.A1" office:value-type="string">
            <text:p text:style-name="P41">Università degli studi di Pisa</text:p>
          </table:table-cell>
        </table:table-row>
        <text:soft-page-break/>
        <table:table-row table:style-name="Tabella3.1">
          <table:table-cell table:style-name="Tabella3.A1" office:value-type="string">
            <text:p text:style-name="P40">• Principali materie / abilità professionali oggetto dello studio</text:p>
          </table:table-cell>
          <table:table-cell table:style-name="Tabella3.A1" office:value-type="string">
            <text:p text:style-name="P38"/>
          </table:table-cell>
          <table:table-cell table:style-name="Tabella3.A1" office:value-type="string">
            <text:p text:style-name="P41">Master di 90 ore con superamento di test finale su “La comunicazione e gli uffici per le relazioni con il pubblico nelle amministrazioni pubbliche ”.</text:p>
          </table:table-cell>
        </table:table-row>
        <table:table-row table:style-name="Tabella3.1">
          <table:table-cell table:style-name="Tabella3.A1" office:value-type="string">
            <text:p text:style-name="P40">• Qualifica conseguita</text:p>
          </table:table-cell>
          <table:table-cell table:style-name="Tabella3.A1" office:value-type="string">
            <text:p text:style-name="P38"/>
          </table:table-cell>
          <table:table-cell table:style-name="Tabella3.A1" office:value-type="string">
            <text:p text:style-name="P41">Responsabile dell’ufficio Relazioni con il Pubblico. Comunicatore pubblico <text:s/></text:p>
          </table:table-cell>
        </table:table-row>
        <table:table-row table:style-name="Tabella3.1">
          <table:table-cell table:style-name="Tabella3.A1" office:value-type="string">
            <text:p text:style-name="P36"/>
          </table:table-cell>
          <table:table-cell table:style-name="Tabella3.A1" office:value-type="string">
            <text:p text:style-name="P72"/>
          </table:table-cell>
          <table:table-cell table:style-name="Tabella3.A1" office:value-type="string">
            <text:p text:style-name="P42"/>
          </table:table-cell>
        </table:table-row>
        <table:table-row table:style-name="Tabella3.1">
          <table:table-cell table:style-name="Tabella3.A1" office:value-type="string">
            <text:p text:style-name="P40">•Date </text:p>
          </table:table-cell>
          <table:table-cell table:style-name="Tabella3.A1" office:value-type="string">
            <text:p text:style-name="P72"/>
          </table:table-cell>
          <table:table-cell table:style-name="Tabella3.A1" office:value-type="string">
            <text:p text:style-name="P41">Da settembre 1999 ad oggi</text:p>
          </table:table-cell>
        </table:table-row>
        <table:table-row table:style-name="Tabella3.1">
          <table:table-cell table:style-name="Tabella3.A1" office:value-type="string">
            <text:p text:style-name="P40">• Nome e tipo di istituto di istruzione o formazione</text:p>
          </table:table-cell>
          <table:table-cell table:style-name="Tabella3.A1" office:value-type="string">
            <text:p text:style-name="P38"/>
          </table:table-cell>
          <table:table-cell table:style-name="Tabella3.A1" office:value-type="string">
            <text:p text:style-name="P41">Corsi di aggiornamento professionale e giornate di studio</text:p>
          </table:table-cell>
        </table:table-row>
        <table:table-row table:style-name="Tabella3.1">
          <table:table-cell table:style-name="Tabella3.A1" office:value-type="string">
            <text:p text:style-name="P40">• Principali materie / abilità professionali oggetto dello studio</text:p>
          </table:table-cell>
          <table:table-cell table:style-name="Tabella3.A1" office:value-type="string">
            <text:p text:style-name="P38"/>
          </table:table-cell>
          <table:table-cell table:style-name="Tabella3.A1" office:value-type="string">
            <text:p text:style-name="P41">2° Convegno Nazionale sul nuovo contratto di lavoro dei dipendenti del comparto Regioni-Autonomie locali. Riccione 29-30 settembre 1999.</text:p>
            <text:p text:style-name="P41">Pianificazione, controlli e valutazioni nel nuovo modello di governo locale. Lucca 14/15 ottobre 1999.</text:p>
            <text:p text:style-name="P41">Il trattamento giuridico ed economico dei dipendenti degli enti locali. Montecatini Terme 27/28 ottobre 1999.</text:p>
            <text:p text:style-name="P41">3° Convegno nazionale sul contratto di lavoro dei dipendenti del comparto Regioni- Autonomie locali. La centralità della risorsa umana nei nuovi contratti di lavoro. Privatizzazione, modernizzazione e aziendalizzazione. Riccione 29/30 settembre 2000.</text:p>
            <text:p text:style-name="P41">La semplificazione amministrativa. Corso di aggiornamento in house di 32 ore. Montecatini Terme novembre 2002.</text:p>
            <text:p text:style-name="P41">Lo stile comunicativo del manager pubblico. Montecatini Terme 8/9 luglio 2004</text:p>
            <text:p text:style-name="P41">I controlli interni nelle amministrazioni pubbliche e nelle aziende partecipate. Pescia- Montecatini Terme novembre/dicembre 2005.</text:p>
            <text:p text:style-name="P41">L’innovazione nella pubblica amministrazione. Carrara 17/18 novembre 2005</text:p>
            <text:p text:style-name="P41">Il personale degli enti locali: vincoli e limiti alle assunzioni ed agli incarichi esterni. Lucca 10 maggio 2006</text:p>
            <text:p text:style-name="P41">Il nuovo codice dei contratti pubblici di lavori, servizi e forniture. Montecatini Terme 5 e 12 dicembre 2006</text:p>
            <text:p text:style-name="P41">Il nuovo procedimento amministrativo. Monsummano Terme gennaio/febbraio 2008</text:p>
            <text:p text:style-name="P41">Principi della contrattualistica pubblica e gestione dei servizi pubblici locali. Monsummano Terme gennaio/febbraio 2008 </text:p>
            <text:p text:style-name="P41">Il ruolo del dirigente quale garante dell’imparzialità amministrativa. Firenze 13 giugno 2008</text:p>
            <text:p text:style-name="P41">7° Appuntamento annuale su Finanza e Fiscalità locale. Il progetto federalista per rilanciare il paese. Viareggio 7/8 ottobre 2008</text:p>
            <text:p text:style-name="P41">Beni culturali: qualità, valore e sviluppo economico per il rilancio del paese. Lucca, 23/24 ottobre 2008</text:p>
            <text:p text:style-name="P41">L’innovazione nella pubblica amministrazione. Firenze 12,13,14,15 novembre 2008</text:p>
            <text:p text:style-name="P41">Il finanziamento delle opere pubbliche con capitali privati: il caso del leasing finanziario. Marina di Carrara 3 aprile 2009</text:p>
            <text:p text:style-name="P41">Il personale della PA. La riforma Brunetta. Assisi 17/18 settembre 2009</text:p>
            <text:p text:style-name="P41">8° Appuntamento annuale su Finanza e Fiscalità locale. Il federalismo alla prova dei fatti. Viareggio 1 e 2 ottobre 2009</text:p>
            <text:p text:style-name="P41">L’impatto della finanziaria 2010 sui bilanci degli enti locali. Viareggio 20 gennaio 2010</text:p>
            <text:p text:style-name="P41">La riforma del lavoro pubblico alla luce del dlgs.150/2009. Impruneta 16/17 aprile 2010</text:p>
            <text:p text:style-name="P41">Il processo di riforma delle Autonomie Territoriali. Legautonomie. Viareggio 6 ottobre 2010. <text:s/></text:p>
            <text:p text:style-name="P41">L’evoluzione della normativa in materia economico-finanziaria e l’impatto del federalismo fiscale sul bilancio degli enti Locali. Fondazione <text:s/>Promopa. Lucca 25 e 29 marzo 2011. </text:p>
            <text:p text:style-name="P41"><text:soft-page-break/>Il Piano anticorruzione negli Enti locali alla luce del nuovo sistema dei controlli interni. Lucca 5 aprile 2013. Prefettura di Lucca</text:p>
            <text:p text:style-name="P34"><text:span text:style-name="T9">Progetto Ecco. Primo Meeting annuale della Scuola Nazionale dell'Amministrazione, in collaborazione con l’Università degli Studi di Bari. Formazione trasversale.Trattasi di percorsi formativi accreditati per gli appartenenti all’Elenco degli OIV (Organismi Indipendenti di Valutazione)</text:span><text:span text:style-name="T8">: </text:span><text:span text:style-name="T9">La performance nelle Pubbliche Amministrazioni. Caserta 13, 14 e 15 novembre 2018.</text:span><text:span text:style-name="T8"> Il percorso formativo si è articolato secondo il seguente programma nell’ambito delle suddette tre giornate di seminari e studi riservate ai membri OIV ed alle strutture di supporto dei Ministeri e degli Enti pubblici non economici :</text:span></text:p>
            <text:p text:style-name="P41">Valutare per decidere. Misurare per valutare</text:p>
            <text:p text:style-name="P41">La performance nella PA. Il quadro normativo</text:p>
            <text:p text:style-name="P41">Istituzioni e ruoli nel ciclo della performance</text:p>
            <text:p text:style-name="P41">La gestione della comunicazione dei risultati del processo di valutazione</text:p>
            <text:p text:style-name="P41">Pianificazione strategica ed operativa</text:p>
            <text:p text:style-name="P41">La performance organizzativa. Definizione, dimensioni, misurazione</text:p>
            <text:p text:style-name="P41">La performance individuale. Definizione, misurazione e dimensioni</text:p>
            <text:p text:style-name="P41">Il Piano della performance</text:p>
            <text:p text:style-name="P41">Gli indicatori di misurazione della performance</text:p>
            <text:p text:style-name="P41">I PNA, i piani triennali di prevenzione delle PA e l’integrazione con il piano della performance</text:p>
            <text:p text:style-name="P41">La trasparenza come obiettivo strategico della PA ed il coordinamento con il Piano della performance.</text:p>
            <text:p text:style-name="P41">Il piano formativo ha previsto al termine selle sessioni la somministrazione di quiz di apprendimento superati con successo al fine della maturazione dei necessari crediti formativi.</text:p>
            <text:p text:style-name="P34"><text:span text:style-name="T9">Progetto Ecco in modalità webinar. Formazione specifica </text:span><text:span text:style-name="T8">con test di verifica apprendimento al termine delle lezioni</text:span></text:p>
            <text:p text:style-name="P41">20 novembre 2018 dalle 10.30 alle 12.30: Gestione per obiettivi e organizzazione per processi. </text:p>
            <text:p text:style-name="P41">4 dicembre 2018 dalle <text:s/>10.30 alle 12.30: La individuazione ed assegnazione degli obiettivi. La definizione degli indicatori.</text:p>
            <text:p text:style-name="P41">5 dicembre 2018 dalle 10.30 alle 12.30: Il controllo di gestione nella PA.</text:p>
            <text:p text:style-name="P41">11 dicembre 2018 dalle 10.30 alle 12.30. Il Processo di misurazione e valutazione della performance individuale.</text:p>
            <text:p text:style-name="P41">15 gennaio 2019 2 ore. Il controllo strategico e la valutazione degli impatti</text:p>
            <text:p text:style-name="P41">18 gennaio 2019 2 ore. <text:s/>Le modalità della valutazione</text:p>
            <text:p text:style-name="P41">9 aprile 2019 2 ore. Risk-Management e Performance Organizzativa;</text:p>
            <text:p text:style-name="P41">4 giugno 2019 2 ore. La partecipazione dei cittadini e degli utenti nell’ambito della valutazione della performance </text:p>
            <text:p text:style-name="P43">Partecipazione in qualità di discente/docente al Convegno organizzato dall’Associazione Italiana di Valutazione a Firenze il giorno 19 marzo 2019 dalle ore 9 alle ore 18 dal seguente oggetto: Il sistema di misurazione e valutazione della <text:span text:style-name="T68">p</text:span>erformance. Evento accreditato dall’Associazione per gli iscritti nell’elenco Nazionale degli OIV;</text:p>
            <text:p text:style-name="P43">27 Maggio 2019: Incontro plenario presso la SNA di Roma dedicato ai dirigenti responsabili della struttura permanente degli OIV ed agli OIV delle Amministrazioni dello Stato e degli Enti Pubblici Nazionali con la partecipazione dell’Ufficio per la valutazione della performance del Dipartimento della Funzione Pubblica, in tema di "Ciclo di gestione della performance" ;</text:p>
            <text:p text:style-name="P51">27 Ottobre 2021: Partecipazione al IV Forum Nazionale OIV. Organizzazione APCO.</text:p>
            <text:p text:style-name="P50"><text:soft-page-break/>Ottobre/Dicembre 2022: Acquisizione di 40 crediti formativi per attività di OIV: “La Valutazione della performance ed il rinnovato ruolo degli OIV” nell’ambito del Master in Auditing e Controllo interno a.a. 2021/2022 Università degli studi di Pisa</text:p>
            <text:p text:style-name="P43"><text:s/></text:p>
            <text:p text:style-name="P43"><text:s text:c="5"/></text:p>
            <text:p text:style-name="P50"/>
          </table:table-cell>
        </table:table-row>
        <table:table-row table:style-name="Tabella3.1">
          <table:table-cell table:style-name="Tabella3.A1" office:value-type="string">
            <text:p text:style-name="P40">• Date </text:p>
            <text:list text:style-name="WW8Num35">
              <text:list-item>
                <text:p text:style-name="P136">Nome e tipo di istituto di istruzione o formazione</text:p>
              </text:list-item>
              <text:list-item>
                <text:p text:style-name="P137">Principali materie/ abilità professionali oggetto dello studio</text:p>
              </text:list-item>
              <text:list-item>
                <text:p text:style-name="P136">Qualifica/che conseguita/te</text:p>
              </text:list-item>
            </text:list>
          </table:table-cell>
          <table:table-cell table:style-name="Tabella3.A1" office:value-type="string">
            <text:p text:style-name="P38"/>
          </table:table-cell>
          <table:table-cell table:style-name="Tabella3.A1" office:value-type="string">
            <text:p text:style-name="P41">Da novembre 1989 a ottobre 1995 e da novembre 1995 a dicembre 1997</text:p>
            <text:p text:style-name="P41">Università degli Studi di Pisa </text:p>
            <text:p text:style-name="P41">Consiglio dell’Ordine degli Avvocati di Lucca </text:p>
            <text:p text:style-name="P41">Laurea in Giurisprudenza conseguita il 23 ottobre 1995 presso l’Università degli Studi di Pisa</text:p>
            <text:p text:style-name="P41">Pratica forense</text:p>
            <text:p text:style-name="P41">Dottore in Giurisprudenza</text:p>
            <text:p text:style-name="P41">Praticante e Patrocinante legale</text:p>
          </table:table-cell>
        </table:table-row>
      </table:table>
      <text:p text:style-name="Standard"/>
      <text:p text:style-name="Standard"/>
      <table:table table:name="Tabella4" table:style-name="Tabella4">
        <table:table-column table:style-name="Tabella4.A"/>
        <table:table-column table:style-name="Tabella4.B"/>
        <table:table-row table:style-name="Tabella4.1">
          <table:table-cell table:style-name="Tabella4.A1" office:value-type="string">
            <text:p text:style-name="P10">Capacità e competenze personali</text:p>
            <text:p text:style-name="P10"/>
          </table:table-cell>
          <table:table-cell table:style-name="Tabella4.A1" office:value-type="string">
            <text:p text:style-name="P32"/>
            <text:p text:style-name="P96"/>
          </table:table-cell>
        </table:table-row>
      </table:table>
      <text:p text:style-name="Standard"/>
      <table:table table:name="Tabella5" table:style-name="Tabella5">
        <table:table-column table:style-name="Tabella5.A"/>
        <table:table-column table:style-name="Tabella5.B"/>
        <table:table-column table:style-name="Tabella5.C"/>
        <table:table-row table:style-name="Tabella5.1">
          <table:table-cell table:style-name="Tabella5.A1" office:value-type="string">
            <text:p text:style-name="P20">Madrelingua</text:p>
          </table:table-cell>
          <table:table-cell table:style-name="Tabella5.A1" office:value-type="string">
            <text:p text:style-name="P100"/>
          </table:table-cell>
          <table:table-cell table:style-name="Tabella5.A1" office:value-type="string">
            <text:p text:style-name="P29">italiano</text:p>
          </table:table-cell>
        </table:table-row>
      </table:table>
      <text:p text:style-name="P84"/>
      <table:table table:name="Tabella6" table:style-name="Tabella6">
        <table:table-column table:style-name="Tabella6.A"/>
        <table:table-row table:style-name="Tabella6.1">
          <table:table-cell table:style-name="Tabella6.A1" office:value-type="string">
            <text:p text:style-name="P22">Altre lingue</text:p>
          </table:table-cell>
        </table:table-row>
      </table:table>
      <text:p text:style-name="P105"/>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P69"/>
          </table:table-cell>
          <table:table-cell table:style-name="Tabella7.A1" office:value-type="string">
            <text:p text:style-name="P70"/>
          </table:table-cell>
          <table:table-cell table:style-name="Tabella7.A1" office:value-type="string">
            <text:p text:style-name="P30">inglese<text:tab/><text:tab/><text:tab/></text:p>
          </table:table-cell>
        </table:table-row>
        <table:table-row table:style-name="Tabella7.1">
          <table:table-cell table:style-name="Tabella7.A1" office:value-type="string">
            <text:p text:style-name="P68">• Capacità di lettura</text:p>
          </table:table-cell>
          <table:table-cell table:style-name="Tabella7.A1" office:value-type="string">
            <text:p text:style-name="P70"/>
          </table:table-cell>
          <table:table-cell table:style-name="Tabella7.A1" office:value-type="string">
            <text:p text:style-name="P107"><text:span text:style-name="T1">BUONA</text:span><text:span text:style-name="T5"><text:tab/><text:tab/><text:tab/></text:span></text:p>
          </table:table-cell>
        </table:table-row>
        <table:table-row table:style-name="Tabella7.1">
          <table:table-cell table:style-name="Tabella7.A1" office:value-type="string">
            <text:p text:style-name="P67">• Capacità di scrittura</text:p>
          </table:table-cell>
          <table:table-cell table:style-name="Tabella7.A1" office:value-type="string">
            <text:p text:style-name="P70"/>
          </table:table-cell>
          <table:table-cell table:style-name="Tabella7.A1" office:value-type="string">
            <text:p text:style-name="P74">BUONA</text:p>
          </table:table-cell>
        </table:table-row>
        <table:table-row table:style-name="Tabella7.1">
          <table:table-cell table:style-name="Tabella7.A1" office:value-type="string">
            <text:p text:style-name="P65">• Capacità di espressione orale</text:p>
          </table:table-cell>
          <table:table-cell table:style-name="Tabella7.A1" office:value-type="string">
            <text:p text:style-name="P72"/>
          </table:table-cell>
          <table:table-cell table:style-name="Tabella7.A1" office:value-type="string">
            <text:p text:style-name="P31">BUONA<text:tab/><text:tab/><text:tab/></text:p>
          </table:table-cell>
        </table:table-row>
      </table:table>
      <text:p text:style-name="P71">1</text:p>
      <text:p text:style-name="P71"/>
      <text:p text:style-name="P71"/>
      <table:table table:name="Tabella8" table:style-name="Tabella8">
        <table:table-column table:style-name="Tabella8.A"/>
        <table:table-column table:style-name="Tabella8.B"/>
        <table:table-column table:style-name="Tabella8.C"/>
        <table:table-row table:style-name="Tabella8.1">
          <table:table-cell table:style-name="Tabella8.A1" office:value-type="string">
            <text:p text:style-name="P17">Capacità e competenze relazionali</text:p>
            <text:p text:style-name="P23"/>
          </table:table-cell>
          <table:table-cell table:style-name="Tabella8.A1" office:value-type="string">
            <text:p text:style-name="P24"/>
          </table:table-cell>
          <table:table-cell table:style-name="Tabella8.A1" office:value-type="string">
            <text:p text:style-name="P82">Naturale predisposizione ai rapporti interpersonali sviluppata nelle diverse esperienze professionali. Buone capacità di lavorare in gruppo.</text:p>
            <text:p text:style-name="P92">Componente del gruppo di lavoro per il personale e la contrattazione di ANCI Toscana per l’applicazione del dlgs.150/2009 nelle realtà dei Comuni Toscani e per la riforma della Pubblica Amministrazione alla luce dei decreti legislativi 74 e 75 del 2017: Comunità di pratica.</text:p>
            <text:p text:style-name="P82">Esperienza pluriennale nelle dinamiche d’aula, legate all’attività di formazione e di direzione di gruppi di lavoro con particolare riguardo ai sistemi della valutazione delle strutture della PA e del personale dipendente. Esperienza pluriennale in sistemi di pianificazione e controllo delle attività della PA ed in gestione ed organizzazione delle risorse umane nella PA. <text:span text:style-name="T68">Consulente e docente in diritto amministrativo e diritto della prevenzione dei fenomeni corruttivi per le PA.</text:span></text:p>
            <text:p text:style-name="P82"/>
          </table:table-cell>
        </table:table-row>
        <table:table-row table:style-name="Tabella8.2">
          <table:table-cell table:style-name="Tabella8.A1" office:value-type="string">
            <text:p text:style-name="P7"/>
            <text:p text:style-name="P20"/>
          </table:table-cell>
          <table:table-cell table:style-name="Tabella8.A1" office:value-type="string">
            <text:p text:style-name="P21"/>
          </table:table-cell>
          <table:table-cell table:style-name="Tabella8.A1" office:value-type="string">
            <text:p text:style-name="P33">Ottime capacità organizzative maturate nell’attività di presidio e monitoraggio dei progetti e dei piani di lavoro e delle relazioni con i partner coinvolti </text:p>
            <text:p text:style-name="P33">Ottima capacità di coordinamento delle risorse umane e di gestione di progetti di lavoro anche nell’ambito dell’attività di docenza interna nei confronti del personale assegnato. Ottime capacità di coinvolgimento e motivazione dell’uditorio/interlocutore.</text:p>
            <text:p text:style-name="P33">Nell’ambito della convegnistica e dell’attività di docenza/formazione esterna è stato incaricato dei seguenti corsi/seminari e/o interventi:</text:p>
            <text:p text:style-name="P75"><text:soft-page-break/></text:p>
            <text:list xml:id="list2699569705" text:style-name="WW8Num17">
              <text:list-item>
                <text:p text:style-name="P190">20 Giugno 2023. Roma. Docenza di 4 ore a favore di ACSEL: “La deliberazione 203/2023 di ANAC sulle verifiche in materia di Trasparenze”. Modalità webinar. Organizzazione a cura di ACSEL con sede in Roma. </text:p>
              </text:list-item>
              <text:list-item>
                <text:p text:style-name="P190">19 Giugno 2023. Firenze. Docenza di 4 ore a favore del La Scuola di Anci Toscana: “La deliberazione 203/2023 di ANAC sulle verifiche in materia di Trasparenze”. Modalità webinar ed organizzazione a cura del La Scuola di Anci Toscana </text:p>
              </text:list-item>
              <text:list-item>
                <text:p text:style-name="P138">2 e 4, <text:span text:style-name="T81">16</text:span> maggio, <text:span text:style-name="T82">16 giugno</text:span> 2023. <text:s/>Firenze. Docenza di <text:span text:style-name="T82">12</text:span> ore a favore della Regione Toscana: “Il procedimento amministrativo alla luce della normativa di semplificazione dell’azione amministrativa nel contesto del PIAO” . Organizzazione a cura de La Scuola di ANCI Toscana.</text:p>
              </text:list-item>
              <text:list-item>
                <text:p text:style-name="P138">4 <text:s/>Maggio <text:s text:c="2"/>2023. <text:s text:c="3"/>Roma. <text:s/>Docenza di 2 ore terza parte del modulo “Laboratorio sull’attività amministrativa”: <text:span text:style-name="T79">“ Il procedimento amministrativo nell’ottica del PNRR, della Performance e dell’Anticorruzione e Trasparenza dell’azione amministrativa </text:span>nell’ambito del PIAO. Organizzazione a cura di ACSEL con sede in Roma</text:p>
              </text:list-item>
              <text:list-item>
                <text:p text:style-name="P139">18 Aprile <text:s/>2023. Roma. Docenza di <text:span text:style-name="T78">2</text:span> ore <text:span text:style-name="T77">seconda parte del modulo “Laboratorio sul</text:span>l’attività amministrativa<text:span text:style-name="T77">”: <text:s/>“Accordi, incarichi, partenariati, convenzioni ed Amministrazione condivisa con gli Organismi del Terzo settore: codice dei contratti pubblici e normativa sul terzo settore alla luce della sentenza della Corte Costituzionale n.131/2020”. </text:span>Organizzazione a cura di ACSEL con sede in Roma.</text:p>
              </text:list-item>
              <text:list-item>
                <text:p text:style-name="P140">11 Aprile 2023. <text:s/>Roma. <text:s/><text:span text:style-name="T74">Docenza di </text:span><text:span text:style-name="T78">2</text:span><text:span text:style-name="T74"> ore, prima parte del modulo <text:s/>“Laboratorio sul</text:span>l’attività<text:span text:style-name="T74"> amministrativ</text:span>a<text:span text:style-name="T74">”: “Il procedimento amministrativo come strumento per l’attuazione delle misure di prevenzione del PIAO; Procedimento e trasparenza nell’ottica dell’accesso civico semplice e generalizzato; Il rispetto del termine procedimentale come strumento a protezione del valore pubblico in ottica PIAO”. Organizzazione a cura </text:span>si ACSEL con sede in Roma</text:p>
              </text:list-item>
              <text:list-item>
                <text:p text:style-name="P140">31 Marzo <text:s/>2023. <text:s/>Siena. “La gestione del conflitto di interessi”. Attività formativa di 2 ore a favore del personale del Comune di Siena. Formazione in house a cura diretta del Comune. <text:s text:c="2"/></text:p>
              </text:list-item>
              <text:list-item>
                <text:p text:style-name="P141">28 Marzo <text:s/>2023. <text:s text:c="4"/>Pistoia. <text:s text:c="3"/>Docenza di 5 ore: La trasparenza dei contratti pubblici nell’era PNRR nel contesto del PIAO. Formazione in house a favore del Comune di Pistoia. Organizzazione a cura del La Scuola di ANCI Toscana <text:s/></text:p>
              </text:list-item>
              <text:list-item>
                <text:p text:style-name="P141">21 Marzo <text:s/>2023. <text:s text:c="2"/>Firenze. Docenza di <text:s/>4 <text:s text:c="2"/>ore, <text:s/>terza parte del modulo “Laboratorio sul procedimento amministrativo”: <text:s/>“ Il procedimento amministrativo nell’ottica del PNRR, della Performance e dell’Anticorruzione e Trasparenza dell’azione amministrativa. Organizzazione a cura de La Scuola di ANCI Toscana. </text:p>
              </text:list-item>
              <text:list-item>
                <text:p text:style-name="P142">14 Marzo 2023. <text:s/>Firenze. Docenza di <text:s/>4 <text:s/>ore, seconda parte del modulo “Laboratorio sul procedimento amministrativo”: <text:s/>“Accordi, incarichi, partenariati, convenzioni ed Amministrazione condivisa con gli Organismi del Terzo settore: codice dei contratti pubblici e normativa sul terzo settore alla luce della sentenza della Corte Costituzionale n.131/2020”. L’impatto dei decreti semplificazione e del legislatore dell’emergenza sul procedimento amministrativo. Organizzazione a cura della Scuola di ANCI Toscana. </text:p>
              </text:list-item>
              <text:list-item>
                <text:p text:style-name="P143">7 Marzo 2023. Firenze. Docenza di 4 ore, prima parte del modulo <text:s/>“Laboratorio sul procedimento amministrativo”: “ Il procedimento amministrativo come strumento per l’attuazione delle misure di prevenzione del PIAO; Procedimento e trasparenza nell’ottica dell’accesso civico semplice e generalizzato; Il rispetto del termine procedimentale come strumento a <text:soft-page-break/>protezione del valore pubblico in ottica PIAO”. Organizzazione a cura della Scuola di ANCI Toscana. <text:s text:c="2"/></text:p>
              </text:list-item>
              <text:list-item>
                <text:p text:style-name="P144">20 Gennaio 2023. Firenze. Docenza di 4 ore in modalità webinar dal seguente oggetto: “ I controlli interni nella PA locale come strumento di monitoraggio e rendicontazione del PIAO nel contesto del PNRR”. Organizzazione a cura del la Scuola di ANCI Toscana. </text:p>
              </text:list-item>
              <text:list-item>
                <text:p text:style-name="P145">15 Dicembre 2022. Siena. Docenza di 2 ore nell’ambito della formazione obbligatoria per il personale del Comune di Siena in tema di anticorruzione e trasparenza in ottica PIAO: Incarichi individuali a persona fisica ed appalti di servizio: le distinzioni.</text:p>
              </text:list-item>
              <text:list-item>
                <text:p text:style-name="P145">12 Dicembre 2022. Firenze. Docenza di 2 ore nell’ambito del progetto ANCI Toscana “ Conoscere la PA”: La gestione dei servizi pubblici locali </text:p>
              </text:list-item>
              <text:list-item>
                <text:p text:style-name="P146">24 Novembre 2022. Firenze. Docenza di 2 ore nell’ambito del progetto ANCI Toscana “Conoscere la PA”: Il sistema delle Responsabilità del Pubblico dipendente.</text:p>
              </text:list-item>
              <text:list-item>
                <text:p text:style-name="P146">23 Novembre 2022. Firenze. Docenza di 2 ore nell’ambito del progetto ANCI Toscana “Conoscere la PA”: Il ciclo di gestione della performance ed il sistema dei controlli interni nella PA </text:p>
              </text:list-item>
              <text:list-item>
                <text:p text:style-name="P147">22 Novembre 2022. Firenze. Docenza di 4 ore in modalità webinar a favore dell’Ente Parco Regionale San Rossore: Il PNA 2022/2024: la trasparenza ed i contratti pubblici. Organizzazione a cura de La Scuola di Anci Toscana. </text:p>
              </text:list-item>
              <text:list-item>
                <text:p text:style-name="P147">21 Novembre 2022. Firenze. Docenza di 4 ore in modalità webinar a favore del personale delle Società Pubbliche e degli Enti in controllo pubblico: Il Nuovo PNA 2022/2024 per le Società Pubbliche. Organizzazione a cura di Ti Forma</text:p>
              </text:list-item>
              <text:list-item>
                <text:p text:style-name="P148">18 Novembre 2022. Firenze. Docenza di 4 ore <text:span text:style-name="T69">in modalità webinar</text:span> a favore dell’Ente Parco Regionale San Rossore: Il nuovo PNA e le interrelazioni con il PIAO. Organizzazione a cura de La Scuola di Anci Toscana</text:p>
              </text:list-item>
              <text:list-item>
                <text:p text:style-name="P148">17 Novembre 2022. Livorno. Docenza di 3 ore nell’ambito della formazione obbligatoria per nuovi assunti a favore della Provincia di Livorno: Il nuovo PNA 2022/2024 e le interrelazioni con il PIAO”. Organizzazione a cura della Provincia di Livorno</text:p>
              </text:list-item>
              <text:list-item>
                <text:p text:style-name="P149">16 Novembre 2022. Firenze. Docenza di 3 ore a favore dell’Unione dei Comuni Appennino Pistoiese, del Comune di San Marcello Pistoiese e del Comune di Montale: Le novità in tema di PIAO. Organizzazione a cura de La Scuola di Anci Toscana.</text:p>
              </text:list-item>
              <text:list-item>
                <text:p text:style-name="P148">14 e 16 Novembre 2022. Firenze. Docenza di 5 ore nell’ambito del Progetto Anci Toscana “Conoscere PA”: Anticorruzione e PIAO e performance”</text:p>
              </text:list-item>
              <text:list-item>
                <text:p text:style-name="P150">11 Novembre 2022. Pisa. Docenza di 4 ore per conto del Dipartimento di Economia e Management dell’Università di Pisa nell’ambito del Master in Auditing e Controllo interno <text:span text:style-name="T67">nelle PA,</text:span> a.a.2021/2022: “ I collegamenti tra il ciclo della Performance e il Sistema di Programmazione e Controllo: Focus sul Piano integrato di attività ed organizzazione (PIAO).</text:p>
              </text:list-item>
              <text:list-item>
                <text:p text:style-name="P150">9 novembre 2022.<text:span text:style-name="T63">Firenze. Docenza in modalità webinar di 2 ore per conto di IFEL/ANCI. “ </text:span>Il codice di comportamento nel contesto del nuovo PNA 2022/2024”. Organizzazione a cura di IFEL.</text:p>
              </text:list-item>
              <text:list-item>
                <text:p text:style-name="P150">4 novembre 2022. Firenze. <text:span text:style-name="T65">Docenza in modalità webinar di 4 ore a favore del personale delle Società pubbliche e degli Enti in controllo pubblico: “Gli incarichi e gli appalti di servizio nelle Società pubbliche e negli Enti in controllo pubblico”. Organizzazione a cura di TiForma.</text:span></text:p>
              </text:list-item>
              <text:list-item>
                <text:p text:style-name="P150">2 novembre 2022. Firenze.<text:span text:style-name="T59">Docenza in modalità webinar di </text:span>2<text:span text:style-name="T59"> ore a favore di Anci Toscana nell’ambito del progetto “Conoscere la PA”; “</text:span>La patologia <text:soft-page-break/>dell’atto amministrativo e la tutela dei diritti e degli interessi legittimi”.</text:p>
              </text:list-item>
              <text:list-item>
                <text:p text:style-name="P151">28 ottobre 2022. Firenze. Docenza in modalità webinar di 2 ore per conto di IFEL/ANCI. “La trasparenza nella delibera ANAC 201/2022 e nel PIAO alla luce del nuovo PNA 2022/2024. <text:span text:style-name="T64">Organizzazione a cura di IFEL.</text:span> <text:s/></text:p>
              </text:list-item>
              <text:list-item>
                <text:p text:style-name="P150">24 e 26 ottobre 2022. Firenze. <text:s/><text:span text:style-name="T59">Docenza in modalità webinar di </text:span>4<text:span text:style-name="T59"> ore a favore di Anci Toscana nell’ambito del progetto “Conoscere la PA”; “</text:span>Il potere organizzativo nella P.A e gestione del rapporto di lavoro nell’ottica del codice di comportamento”</text:p>
              </text:list-item>
              <text:list-item>
                <text:p text:style-name="P150">25 ottobre 2022. Lucca. <text:s/>Corso di formazione<text:span text:style-name="T66"> per la preparazione ai concorsi negli Enti Locali. Sono previste 36 ore di Lezioni da svolgere nel periodo <text:s/></text:span>ottobre<text:span text:style-name="T66"> 202</text:span>2<text:span text:style-name="T66">/</text:span><text:span text:style-name="T71">marzo</text:span> <text:span text:style-name="T66">202</text:span>3<text:span text:style-name="T66">. Attività svolta e da svolgere nei seguenti ambiti: Diritto degli Enti locali; diritto amministrativo e diritto costituzionale; Contrattualistica Pubblica; Ordinamento del lavoro alle dipendenze della PA e ciclo della performance; Anticorruzione e Trasparenza; gestione del procedimento e dei servizi pubblici. Organizzazione a cura dello “studiolucadelfrate”. Destinatari: candidati a pubblici concorsi. </text:span>Organizzazione a cura della CISL di Lucca.</text:p>
              </text:list-item>
              <text:list-item>
                <text:p text:style-name="P152">6,11,20 ottobre 2022. Firenze. Docenza in modalità webinar di 6 ore per conto di IFEL/ANCI: “Le implicazioni organizzative e sulla gestione del rapporto di lavoro a seguito dell’attuazione dei Piani Anticorruzione; Il nuovo Piano Nazionale Anticorruzione 2022/2024; La programmazione ed il monitoraggio del PTPCT e della Sezione di programmazione del PIAO. Organizzazione a cura di IFEL. <text:s text:c="2"/></text:p>
              </text:list-item>
              <text:list-item>
                <text:p text:style-name="P153">26 settembre 2022. Firenze. Docenza in modalità webinar di 4 ore a favore del <text:s/>personale delle Società pubbliche e degli Enti in controllo pubblico: “Gli incarichi e gli appalti di servizio nelle Società pubbliche e negli Enti in controllo pubblico”. Organizzazione a cura di TiForma. </text:p>
              </text:list-item>
              <text:list-item>
                <text:p text:style-name="P154">21 settembre 2022, 5 e 12, <text:span text:style-name="T60">17</text:span> ottobre 2022. Firenze. Docenza in modalità webinar di 6 ore a favore di Anci Toscana nell’ambito del progetto “Conoscere la PA”: “Il rapporto giuridico amministrativo: funzioni e attività amministrativa. Il provvedimento amministrativo ed il procedimento. Potere discrezionale ed interessi legittimi. Le fasi del procedimento amministrativo. <text:span text:style-name="T60">La trasparenza dell’azione amministrativa.</text:span> Organizzazione a cura de La Scuola di Anci Toscana <text:s/></text:p>
              </text:list-item>
              <text:list-item>
                <text:p text:style-name="P155">20, 22 settembre 2022, 4 ottobre 2022. Comune di Pisa. Docenza in modalità webinar di 6 ore a favore del personale neo-assunto del Comune: “Anticorruzione, trasparenza e codice di comportamento nell’ambito del PIAO”. Organizzazione a cura de La Scuola di Anci Toscana. </text:p>
              </text:list-item>
              <text:list-item>
                <text:p text:style-name="P156">19 luglio 2022. Firenze. Docenza in modalità webinar di 2 ore a favore del personale di Anci Toscana. Organizzazione a cura de La Scuola di Anci Toscana <text:s/></text:p>
              </text:list-item>
              <text:list-item>
                <text:p text:style-name="P157">16 giugno 2022. Arcidosso. Docenza in house di 5 ore per Unione dei Comuni <text:s/>Montani Amiata Grossetana. Il Piano integrato di attività ed organizzazione, la performance ed il Sistema di misurazione e valutazione della performance. Organizzazione a cura de La Scuola di Anci- Toscana <text:s/></text:p>
              </text:list-item>
              <text:list-item>
                <text:p text:style-name="P157">26 maggio 2022. Firenze. Docenza in modalità webinar di 3 ore per Regione Toscana. Il procedimento amministrativo. Organizzazione a cura de La Scuola di Anci- Toscana </text:p>
              </text:list-item>
              <text:list-item>
                <text:p text:style-name="P158">24 maggio 2022. Firenze. Docenza in modalità webinar di 4 ore per Società Pubbliche ed Organismi strumentali di Enti Pubblici. La trasparenza e l’assolvimento degli obblighi di pubblicazione al 31 maggio 2022 per le Società Pubbliche. Organizzazione a cura di TiForma Firenze </text:p>
              </text:list-item>
              <text:list-item>
                <text:p text:style-name="P159">17 maggio 2022. Firenze., <text:s/>Docenza in modalità webinar di 4 ore per <text:soft-page-break/>Amministrazioni Pubbliche e Società ed Enti in controllo pubblico e meramente partecipat<text:span text:style-name="T58">e</text:span> da PA. Gli obblighi di attestazione della trasparenza <text:span text:style-name="T58">al 31 maggio 2022</text:span> secondo le previsioni della deliberazione ANAC 201/2022. <text:span text:style-name="T58">Organizzazione a cura de La Scuola di Anci Toscana</text:span></text:p>
              </text:list-item>
              <text:list-item>
                <text:p text:style-name="P154">2 maggio/ 31 dicembre 2022. Unione dei Comuni Montani Appennino Pistoiese. Formazione on the Job in tema di Anti-corruzione e PIAO per il personale dell’Ente. Organizzazione a cura de La Scuola di Anci Toscana.</text:p>
              </text:list-item>
              <text:list-item>
                <text:p text:style-name="P154">2 maggio/ 31 dicembre 2022. Comune di Montale. Formazione on the Job in tema di Anti-corruzione e PIAO per il personale dell’Ente. Organizzazione a cura de La Scuola di Anci Toscana.</text:p>
              </text:list-item>
              <text:list-item>
                <text:p text:style-name="P154">2 maggio/ 31 dicembre 2022. Comune di San Marcello Pistoiese e Piteglio. Formazione on the Job in tema di Anti-corruzione e PIAO per il personale dell’Ente. Organizzazione a cura de La Scuola di Anci Toscana.</text:p>
              </text:list-item>
              <text:list-item>
                <text:p text:style-name="P160">28 <text:span text:style-name="T59">a</text:span>prile e 5 maggio 2022. Firenze. Docenza in modalità webinar di 6 ore per <text:s/>comuni ed enti locali in tema di: Il procedimento amministrativo tra misure di semplificazione e di prevenzione dei fenomeni corruttivi nell’ambito del Piano Integrato di attività ed organizzazione nell’era del PNRR. Organizzazione a cura de La Scuola di Anci- Toscana </text:p>
              </text:list-item>
              <text:list-item>
                <text:p text:style-name="P161">3 Marzo 2022: Firenze. Docenza in modalità Webinar di 4 ore per Comuni, Province ed Enti Pubblici in tema di: Gli orientamenti per pianificare la legalità e la trasparenza per l’anno 2022. Organizzazione a cura della Scuola di <text:s/>Anci-Toscana <text:s text:c="2"/></text:p>
              </text:list-item>
              <text:list-item>
                <text:p text:style-name="P161">21 Febbraio 2022: Firenze. Docenza in modalità Webinar di 4 ore complessive per Comuni, Province ed Enti Pubblici in tema di: PIAO, Strategia, legalità e creazione di Valore pubblico. Organizzazione a cura della Scuola di Anci Toscana</text:p>
              </text:list-item>
              <text:list-item>
                <text:p text:style-name="P162">16 e 21 Febbraio 2022: Conune di Altopascio. Docenza in modalità Webinar di 8 ore complessive in tema di: Le novità in tema di Anti-corruzione alla luce dei decreti semplificazione. Attività per Responsabili e dipendenti. Organizzazione a cura della Scuola di Anci-Toscana </text:p>
              </text:list-item>
              <text:list-item>
                <text:p text:style-name="P162">15 Febbraio 2022: Comune di Montepulciano e Torrita di Siena: Docenza a favore dei Comuni di Montepulciano e Torrita di Siena di 6 ore complessive in modalità da “remoto”: Gli aspetti di distinzione degli incarichi individuali rispetto agli appalti di servizio ed alle altre convenzioni. Organizzazione in house</text:p>
              </text:list-item>
              <text:list-item>
                <text:p text:style-name="P163">01 Febbraio e 08 Febbraio <text:span text:style-name="T55">2022</text:span>: San Rossore (PI) Webinar di 6 ore complessive a favore del Parco Regionale San Rossore in tema di: Piano integrato di attività ed organizzazione nel contesto della normativa sull’Anti-corruzione e trasparenza nell’era dei PNRR e con particolare riferimento all’area di rischio “ Contratti Pubblici”. Organizzazione a cura della Scuola di Anci-Toscana <text:s/></text:p>
              </text:list-item>
              <text:list-item>
                <text:p text:style-name="P164">25 Gennaio 2022: Montepulciano/Torrita di Siena webinar di 3 ore complessive a favore dei due Comuni: La trasparenza amministrativa. Formazione di aggiornamento a favore del personale dei due Comuni <text:s text:c="3"/></text:p>
              </text:list-item>
              <text:list-item>
                <text:p text:style-name="P165">17/24 Gennaio 2022: <text:s/>Firenze webinar di 4 ore complessive per conto di ANCI Toscana: Tecniche di valutazione del rischio e previsione delle misure di prevenzione del PTPCT. I monitoraggi ed il Piano della performance nell’ottica del PIAO</text:p>
              </text:list-item>
              <text:list-item>
                <text:p text:style-name="P166">14/21 Dicembre 2021: Firenze webinar di 4 ore complessive per conto di ANCI Toscana ed a favore dell’Unione dei Comuni della Lunigiana: Il PIAO, la Performance ed il Piano Anticorruzione</text:p>
              </text:list-item>
              <text:list-item>
                <text:p text:style-name="P165">13 Dicembre 2021: Comune di Rosignano Marittimo. Con determinazione n.1176/2021 attribuzione di incarico di tutoraggio formativo annuale in tema <text:soft-page-break/>di Piano Integrato di Attività ed Organizzazione (PIAO) a beneficio del personale dell’Amministrazione</text:p>
              </text:list-item>
              <text:list-item>
                <text:p text:style-name="P167">1Dicembre 2021: Lucca. Formazione da remoto per la preparazione ai concorsi negli Enti Locali. Sono previste 36 ore di Lezioni da svolgere nel periodo dicembre 2021/marzo 2022. Attività svolta e da svolgere nei seguenti ambiti: Diritto degli Enti locali; diritto amministrativo e diritto costituzionale; Contrattualistica Pubblica; Ordinamento del lavoro alle dipendenze della PA e ciclo della performance; Anticorruzione e Trasparenza; gestione del procedimento e dei servizi pubblici. Organizzazione a cura dello “studiolucadelfrate”. Destinatari: candidati a pubblici concorsi. <text:span text:style-name="T64">Organizzazione a cura dello Studiolucadelfrate.</text:span> <text:s/></text:p>
              </text:list-item>
              <text:list-item>
                <text:p text:style-name="P165">19 novembre 2021. Provincia di Livorno. Con determinazione n.657/2021 attribuzione di incarico di tutoraggio formativo annuale in tema di Piano Integrato di Attività ed Organizzazione(PIAO) a beneficio del personale dell’Amministrazione</text:p>
              </text:list-item>
              <text:list-item>
                <text:p text:style-name="P168">17 novembre 2021 Firenze webinar di 4 ore per conto di ANCI Toscana ed a favore dei dipendenti del Comune di Piombino: Il Procedimento amministrativo nel contesto dei decreti legge semplificazione (D.L. 76/2020 e D.L 77/2021)</text:p>
              </text:list-item>
              <text:list-item>
                <text:p text:style-name="P168">16 novembre 2021 Firenze webinar di 4 ore per conto di ANCI Toscana ed a favore di Segretari, Dirigenti e Dipendenti Pubblici: Il PIAO nel contesto della mappatura dei processi e dei procedimenti nell’ambito delle aree di rischio “Contributi e Concessioni” “Contratti Pubblici” “Partenariati e Convenzioni”</text:p>
              </text:list-item>
              <text:list-item>
                <text:p text:style-name="P169">23 settembre 2021 Firenze webinar di 4 ore per conto di ANCI Toscana ed a favore di pubblici dipendenti: Il Piano Integrato di Attività nel contesto dell’Anti-corruzione e trasparenza ed alla luce del ciclo di gestione della performance.</text:p>
              </text:list-item>
              <text:list-item>
                <text:p text:style-name="P170">8 giugno 2021 <text:s text:c="2"/>Firenze webinar di 2 ore per conto dei dipendenti di ANCI Toscana: Il Piano anticorruzione, la trasparenza dell’azione amministrativa in Anci Toscana.</text:p>
              </text:list-item>
              <text:list-item>
                <text:p text:style-name="P171">24 maggio 2021 Firenze webinar di 2 ore per conto di ANCI-Toscana: Il Piano Anticorruzione, la trasparenza ed il rapporto con le Società controllate/partecipate a favore degli enti pubblici ed organismi partecipati e controllati <text:s/></text:p>
              </text:list-item>
              <text:list-item>
                <text:p text:style-name="P171">20 maggio 2021 Lucca webinar di 32 ore complessive per la preparazione nei concorsi per dirigente negli enti locali a favore della CISL Toscana Nord nei seguenti <text:span text:style-name="T49">ambiti disciplinari: Sistemi di Pianificazione, programmazione e controllo, elementi di management, scienza dell’amministrazione, diritto amministrativo e gestione dei servizi pubblici </text:span></text:p>
              </text:list-item>
              <text:list-item>
                <text:p text:style-name="P171">15 maggio 2021 Lucca webinar di 36 ore complessive per la preparazione ai concorsi negli Enti locali a favore della CISL Toscana Nord nei seguenti ambiti disciplinari: Testo Unico degli enti locali, diritto amministrativo e costituzionale, disciplina del lavoro alle dipendenze della PA, Anticorruzione, trasparenza e performance, contrattualistica pubblica e gestione dei servizi pubblici</text:p>
              </text:list-item>
              <text:list-item>
                <text:p text:style-name="P172">1<text:span text:style-name="T48">1</text:span> maggio 2021 Scandicci webinar <text:span text:style-name="T48">di 2 ore per conto di ANCI- Toscana : Il Piano anti-corruzione, il codice disciplinare e le implicazioni organizzative sul rapporto di lavoro e sulla gestione del ciclo della performance</text:span></text:p>
              </text:list-item>
              <text:list-item>
                <text:p text:style-name="P172">4 maggio 2021 Viareggio webinar di 4 ore per conto di ANCI-Toscano: <text:span text:style-name="T28">Il procedimento amministrativo ed il diritto di accesso agli atti in favore del Comune di Viareggio</text:span></text:p>
              </text:list-item>
              <text:list-item>
                <text:p text:style-name="P173">12 aprile 2021 Firenze webinar di 4 ore per conto di ANCI -Toscana a favore <text:soft-page-break/>di enti pubblici del territorioregionale: Incarichi professionali, Appalti di servizio e convenzioni nella PA</text:p>
              </text:list-item>
              <text:list-item>
                <text:p text:style-name="P173">08 aprile 2021 Firenze webinar di 2 ore per conto di ANCI- Toscana a favore di enti pubblici del territorio regionale: Il procedimento amministrativo ed il conflitto di interessi</text:p>
              </text:list-item>
              <text:list-item>
                <text:p text:style-name="P173">01 e 03 marzo 2021 Firenze webinar di 4 ore per conto di ANCI- Toscana a favore degli enti pubblici del territorio regionale: <text:s/>Tecniche di valutazione del rischio, misure di trasparenza e monitoraggi. La trasparenza dell’azione amministrativa e l’accesso documentale e civico </text:p>
              </text:list-item>
              <text:list-item>
                <text:p text:style-name="P173">18 e 22 febbraio 2021 Firenze webinar di 8 ore per conto di ANCI- Toscana a favore degli enti pubblici delle Regione Toscana dal seguente oggetto: L’ABC della <text:s/>perforrmance ed il ciclo di gestione delle attività comedeclinazione del documento unico di programmazione <text:s text:c="4"/></text:p>
              </text:list-item>
              <text:list-item>
                <text:p text:style-name="P170">5 febbraio 2021/31.12/2021. Venturina(LI) Attività formativa e di consulenza giuridico/amministrativa ed organizzativa a favore del Consorzio di Bonifica 5 in tema di Anti-corruzione e legalità; </text:p>
              </text:list-item>
              <text:list-item>
                <text:p text:style-name="P174">28 dicembre 2020 e 12 gennaio 2021 <text:span text:style-name="T44">Aulla</text:span> Webinar: Docenza di 8 ore per conto di ANCI-Toscana ed a favore dell’Unione dei Comuni Montani Lunigiana: <text:span text:style-name="T21">Le novità in tema di Anti-corruzione, trasparenza e Codice di comportamento</text:span></text:p>
              </text:list-item>
              <text:list-item>
                <text:p text:style-name="P175">21 e 22 dicembre 2020 San Rossore (Pisa) Webinar: Docenza di 8 ore per conto di ANCI-Toscana ed a favore dell’Ente Parco di San Rossore: <text:span text:style-name="T21">Il Piano Anticorruzione 2021/2023 alla luce del decreto semplificazione</text:span></text:p>
              </text:list-item>
              <text:list-item>
                <text:p text:style-name="P176">13 ottobre, 14 e 17 dicembre 2020 Firenze (Webinar) Docenza di 12 ore per conto di ANCI-Toscana ed a favore della Regione Toscana:<text:span text:style-name="T21"> Il procedimento amministrativo </text:span></text:p>
              </text:list-item>
              <text:list-item>
                <text:p text:style-name="P177">15 dicembre 2020 Firenze (Webinar) Docenza di 4 ore per conto di ANCI- Toscana: <text:span text:style-name="T21">Il Piano Anti-corruzione 2021/2023 alla luce del decreto legge semplificazioni</text:span></text:p>
              </text:list-item>
              <text:list-item>
                <text:p text:style-name="P177">1, 3 e 10 dicembre 2020 Sesto Fiorentino-Calenzano(Webinar): Docenza di 8 ore per conto di ANCI- Toscana ed a favore dei Comuni di Sesto Fiorentino e Calenzano:<text:span text:style-name="T21"> Anticorruzione e trasparenza </text:span></text:p>
              </text:list-item>
              <text:list-item>
                <text:p text:style-name="P178">4 e 9 dicembre 2020 Castel del Piano (Webinar): Formazione in house di 8 ore a favore del Comune: <text:span text:style-name="T21">Anticorruzione e trasparenza</text:span></text:p>
              </text:list-item>
              <text:list-item>
                <text:p text:style-name="P177">3 dicembre 2020 Firenze (Webinar): Docenza di 4 ore per conto di ANCI-Toscana: <text:span text:style-name="T21">Le linee guida Anac sul codice di comportamento </text:span></text:p>
              </text:list-item>
              <text:list-item>
                <text:p text:style-name="P177">4 novembre 2020 Firenze (Webinar): Docenza di 4 ore per conto di ANCI-Toscana: <text:span text:style-name="T21">Gli incarichi professionali nella PA e nelle società partecipate e le differenze con gli appalti di servizi</text:span></text:p>
              </text:list-item>
              <text:list-item>
                <text:p text:style-name="P179">26 e 29 ottobre 2020 Altopascio (Webinar): Docenza di 8 ore per conto di QEC SRL a favore del Comune di Altopascio: <text:span text:style-name="T21">La normativa su Anticorruzione e trasparenza</text:span></text:p>
              </text:list-item>
              <text:list-item>
                <text:p text:style-name="P179">20 ottobre e 3 novembre 2020. Pisa (Webinar) Formazione in house a favore della Provincia di Pisa della durata di 8 ore complessive: <text:span text:style-name="T21">Anticorruzione e trasparenza-</text:span></text:p>
              </text:list-item>
              <text:list-item>
                <text:p text:style-name="P179">22 e 27 ottobre 2020 Scansano (Webinar): Docenza di 8 ore per conto di ANCI-Toscana ed a favore del Comune di Scansano: <text:span text:style-name="T21">Le novità in tema di Anti-corruzione alla luce del decreto legge 76/2020</text:span></text:p>
              </text:list-item>
              <text:list-item>
                <text:p text:style-name="P180">14 ottobre 2020 Firenze (Webinar): Docenza di 4 ore per conto di ANCI-Toscana: <text:span text:style-name="T21">La contrattualistica pubblica: il principio della rotazione nei contratti sotto-soglia e nelle procedure in deroga previste dal decreto legge semplificazione</text:span></text:p>
              </text:list-item>
              <text:list-item>
                <text:p text:style-name="P181"><text:soft-page-break/>7 ottobre 2020/ 30 gennaio 2021: <text:span text:style-name="T39">Incarico di docenza per conto della CISL Lucca per un totale di 40 ore per la preparazione ai concorsi nella PA nei seguenti ambiti disciplinali:</text:span><text:span text:style-name="T24"> Testo unico degli enti locali, procedimento amministrativo, elementi di diritto costituzionale e di diritto amministrativo, disciplina del lavoro alle dipendenze della PA, contrattualistica pubblica e gestione dei servizi; gestione degli atti amministrativi nella “pratica applicativa”</text:span></text:p>
              </text:list-item>
              <text:list-item>
                <text:p text:style-name="P180">15 e 16 settembre 2020 Firenze(Webinar): <text:span text:style-name="T39">Docenza di 8 ore <text:s/>per conto di ANCI-Toscana : </text:span><text:span text:style-name="T21">Il decreto semplificazione e l’impatto sui procedimenti amministrativi e sugli affidamenti dei servizi e dei lavori. Il Piano Anti-corruzione, la mappatura dei processi e la piattaforma di acquisizione dei Piani anticorruzione delle PA</text:span></text:p>
              </text:list-item>
              <text:list-item>
                <text:p text:style-name="P182">1 settembre 2020 /<text:span text:style-name="T38">22 settembre 2020 </text:span>Siena. <text:span text:style-name="T39">Incarico di docenza per conto della UIL Siena per un totale di 12 ore per la preparazione ai concorsi nella PA nei seguenti ambiti disciplinari:</text:span><text:span text:style-name="T24"> Testo unico degli enti locali, procedimento amministrativo, elementi di diritto costituzionale e di diritto amministrativo, disciplina del lavoro alle dipendenze della PA, contrattualistica pubblica e gestione dei servizi; gestione degli atti amministrativi nella “pratica applicativa”</text:span><text:span text:style-name="T37"> <text:s text:c="3"/></text:span></text:p>
              </text:list-item>
              <text:list-item>
                <text:p text:style-name="P183">29 luglio 2020 Padova. Incarico di assistenza e tutoraggio in tema di anti-corruzione e trasparenza presso il Consiglio Notarile di Padova fino al 3<text:span text:style-name="T42">0</text:span> <text:s/><text:span text:style-name="T42">maggio</text:span> 2021. Destinatari: Notai consiglieri, Responsabile della prevenzione e della corruzione del Consiglio e personale amministrativo del Consiglio.</text:p>
              </text:list-item>
              <text:list-item>
                <text:p text:style-name="P184">17 e 23 luglio 2020. Firenze (WEBINAR). Docenza di 8 ore per la Regione Toscana ( Giunta Regionale) e per conto di ANCI-Toscana: <text:span text:style-name="T21">il procedimento amministrativo ed il contesto applicativo</text:span></text:p>
              </text:list-item>
              <text:list-item>
                <text:p text:style-name="P184">2 luglio/30 settembre 2020. Incarico di docenza per conto della CISL Lucca per un totale di 40 ore per la preparazione ai concorsi nella PA nei seguenti ambiti disciplinali:<text:span text:style-name="T21"> Testo unico degli enti locali, procedimento amministrativo, elementi di diritto costituzionale e di diritto amministrativo, disciplina del lavoro alle dipendenze della PA, contrattualistica pubblica e gestione dei servizi; gestione degli atti amministrativi nella “pratica applicativa”</text:span><text:span text:style-name="T36"> <text:s text:c="3"/></text:span></text:p>
              </text:list-item>
              <text:list-item>
                <text:p text:style-name="P185">10 giugno 2020/ 29 giugno 2020. Siena (WEBINAR) Docenza di 6 ore a favore del Comune di Siena e per conto di ANCI-Toscana <text:span text:style-name="T34">nei seguenti ambiti disciplinari: </text:span><text:span text:style-name="T26">Il Piano anticorruzione e le misure preventive dell’area di rischio “Contrattualistica pubblica”e la mappatura dei processi.</text:span><text:span text:style-name="T31"> </text:span></text:p>
              </text:list-item>
              <text:list-item>
                <text:p text:style-name="P186">2<text:span text:style-name="T33">1</text:span> <text:span text:style-name="T33">maggio 2020</text:span> e <text:span text:style-name="T33">26</text:span> <text:span text:style-name="T33">maggio</text:span> <text:span text:style-name="T32">2020. Viareggio(modalità WEBINAR). Docenza di 8 ore a favore del Comune di Viareggio e per conto di ANCI- Toscana: </text:span><text:span text:style-name="T23">Rapporto di lavoro/Procedimenti disciplinari/Licenziamenti disciplinari. Trasparenza ed accesso civico</text:span></text:p>
              </text:list-item>
              <text:list-item>
                <text:p text:style-name="P185">7 aprile 2020/31.12.2020. Livorno. Incarico di Tutoraggio formativo in tema di Piano Nazionale Anti-corruzione e mappatura dei processi presso la Provincia di Livorno. Organizzazione a cura della Provincia di Livorno.</text:p>
              </text:list-item>
              <text:list-item>
                <text:p text:style-name="P187">17 marzo 2020 <text:span text:style-name="T33">e 20 aprile 2020</text:span>. Firenze. Docenza di 5 ore in WEBINAR per conto di ANCI- Toscana : <text:span text:style-name="T21">Il nuovo Piano Anti-corruzione. L’attuazione del piano 2020/2022 tra misure preventive generali anticorruzione e trasparenza</text:span></text:p>
              </text:list-item>
              <text:list-item>
                <text:p text:style-name="P188">5 marzo 2020-15 giugno 2020. Firenze/Venturina.Tutoraggio formativo<text:span text:style-name="T32">(anche in modalitàWEBINAR)</text:span> a favore del Consorzio di bonifica n.5 in tema di <text:span text:style-name="T21">Mappatura dei processi e dei procedimenti amministrativi ai fini della riorganizzazione e del Piano <text:s text:c="2"/>anticorruzione. </text:span><text:span text:style-name="T28">Organizzazione a cura di ANCI- Toscana</text:span></text:p>
              </text:list-item>
              <text:list-item>
                <text:p text:style-name="P188">25 febbraio 2020, 3 e 12 marzo 2020. Firenze. Docenza di 12 ore a favore <text:soft-page-break/>della Regione Toscana e per conto di ANCI Toscana in tema di<text:span text:style-name="T25"> Il procedimento amministrativo con particolare riferimento al Piano Anticorruzzione <text:s/></text:span><text:span text:style-name="T30">(WEBINAR)</text:span></text:p>
              </text:list-item>
              <text:list-item>
                <text:p text:style-name="P186">15 febbraio-30 giugno 2020. Lucca. Corso di 40 ore a favore della CISL Toscana Nord per la preparazione per i concorsi negli enti locali Categorie C e D <text:s/>sui seguenti ambiti: <text:span text:style-name="T21">diritto degli enti locali; anti-corruzione- trasparenza e privacy; codice dei contratti pubblici; diritto amministrativo e costituzionale; disciplina del lavoro alle dipendenze degli enti locali e principi di programmazione-gestione-controllo e valutazione negli enti locali; esame di casi pratici;</text:span><text:span text:style-name="T29">(WEBINAR)</text:span></text:p>
              </text:list-item>
              <text:list-item>
                <text:p text:style-name="P189">30 gennaio 2020. Siena/Grosseto/Arezzo. Tutoraggio formativo ed Assistenza annuale in materia di anticorruzione, mappatura dei processi e trasparenza in favore degli Ordini professionali di Siena Grosseto e Arezzo.</text:p>
              </text:list-item>
              <text:list-item>
                <text:p text:style-name="P191"><text:span text:style-name="T16">28 gennaio 2020. Regione Toscana. Docenza di 4 ore a favore del personale della Giunta della Regione Toscana per conto di ANCI .Toscana in tema di: </text:span><text:span text:style-name="T20">Il procedimento amministrativo alla luce della normativa sull’anti-corruzione e sulla trasparenza</text:span><text:span text:style-name="T16"> </text:span></text:p>
              </text:list-item>
              <text:list-item>
                <text:p text:style-name="P189">27 gennaio 2020. Piancastagnaio. Tutoraggio formativo ed Assistenza annuale in materia di anticorruzione, mappatura dei processi e trasparenza in favore del Comune.</text:p>
              </text:list-item>
              <text:list-item>
                <text:p text:style-name="P189">24 gennaio 2020. Asciano. Tutoraggio formativo ed Assistenza annuale in materia di anticorruzione, mappatura dei processi e trasparenza in favore del Comune.</text:p>
              </text:list-item>
              <text:list-item>
                <text:p text:style-name="P189">23 gennaio 2020. Castel del Piano. Tutoraggio formativo ed Assistenza annuale in materia di anticorruzione, mappatura dei processi e trasparenza in favore del Comune. </text:p>
              </text:list-item>
              <text:list-item>
                <text:p text:style-name="P191"><text:span text:style-name="T16">14 gennaio 2020. Borgo San Lorenzo. Seminario di 5 ore a favore dell’Unione dei Comuni e del Comune <text:s/>e per conto de La Scuola di ANCI-Toscana in tema di: </text:span><text:span text:style-name="T20">La normativa in tema di anticorruzione e presidio della legalità-trasparenza alla luce del codice dei contratti</text:span><text:span text:style-name="T16"> </text:span></text:p>
              </text:list-item>
              <text:list-item>
                <text:p text:style-name="P191"><text:span text:style-name="T16">9 gennaio 2020. Aulla. Seminario di 5 ore a favore dell’Unione dei Comuni Lunigiana e per conto de La Scuola di ANCI-Toscana in tema di: </text:span><text:span text:style-name="T20">Il Nuovo Piano Anti-corruzione</text:span></text:p>
              </text:list-item>
              <text:list-item>
                <text:p text:style-name="P191"><text:span text:style-name="T16">17 dicembre 2019. Firenze. Seminario di 4 ore per conto de La Scuola di ANCI-Toscana in tema di: </text:span><text:span text:style-name="T20">Il Piano triennale per la prevenzione dei fenomeni corruttivi con particolare riferimento all’area di rischio della contrattualistica pubblica”. </text:span><text:span text:style-name="T16">Destinatari: Comuni ed Enti pubblici della Regione Toscana <text:s text:c="2"/></text:span></text:p>
              </text:list-item>
              <text:list-item>
                <text:p text:style-name="P191"><text:span text:style-name="T16">28 novembre2019/30 gennaio 2020. Lucca. 44 ore di docenze a favore dei candidati ai concorsi nelle Pubbliche Amministrazioni locali e per conto della CISL Toscana Nord nei seguenti ambiti tematici: </text:span><text:span text:style-name="T20">Testo Unico degli Enti locali, <text:s/>diritto amministrativo, diritto costituzionale con particolare riferimento agli Enti locali, Ordinamento del lavoro alle dipendenze dagli Enti locali, normativa sull’ anticorruzione e sulla trasparenza dell’azione amministrativa</text:span><text:span text:style-name="T16"> <text:s text:c="2"/></text:span></text:p>
              </text:list-item>
              <text:list-item>
                <text:p text:style-name="P191"><text:span text:style-name="T16">21 novembre 2019. Montescudaio. Seminario di 8 ore a favore del personale del Comune e per conto de La Scuola di Anci-Toscana in tema di: </text:span><text:span text:style-name="T20">Il Piano anti-corruzione 2020/2022 a Montescudaio</text:span></text:p>
              </text:list-item>
              <text:list-item>
                <text:p text:style-name="P191"><text:span text:style-name="T16">11 e 13 novembre 2019. Campiglia Marittima. Seminario di 16 ore complessive a favore del personale del Comune e per conto de La Scuola di Anci-Toscana in tema di: </text:span><text:span text:style-name="T20">Il nuovo Piano Nazionale Anticorruzione e gli adempimenti a carico dei Comuni</text:span></text:p>
              </text:list-item>
              <text:list-item>
                <text:p text:style-name="P189">7 novembre 2019. Campi Bisenzio. Seminario di 4 ore per conto de La Scuola <text:soft-page-break/>di ANCI-Toscana in tema di: L'area di rischio della contrattualistica pubblica nell'ambito del Piano triennale per la prevenzione dei fenomeni corruttivi. </text:p>
              </text:list-item>
              <text:list-item>
                <text:p text:style-name="P189">5 novembre 2019. Aulla. Seminario di <text:s/>5 ore per conto de La Scuola di ANCI-Toscana in tema di : Il PNA 2019 e l’area a rischio della "contrattualistica pubblica"con particolare riferimento agli affidamenti diretti. <text:s/></text:p>
              </text:list-item>
              <text:list-item>
                <text:p text:style-name="P189">21 ottobre e 28 ottobre <text:s/>2019. Massa Carrara. Corso di preparazione per gli aspiranti al concorso bandito da ESTAR. Trattasi di 6 ore complessive a favore dei partecipanti ai concorsi indetti da ESTAR per l’accesso nelle categorie Ce D. Organizzazione a cura della CISL Toscana Nord- Pistoia- Lucca- Massa Carrara. Gli ambiti tematici: L’atto amministrativo e l’organizzazione del lavoro alle dipendenze delle PA.</text:p>
              </text:list-item>
              <text:list-item>
                <text:p text:style-name="P189">10 ottobre 2019. Firenze. Seminario di 4 ore per conto de La Scuola di ANCI-Toscana in tema di: L’atto amministrativo alla luce del Piano Anti-corruzione.</text:p>
              </text:list-item>
              <text:list-item>
                <text:p text:style-name="P191"><text:span text:style-name="T16">19 settembre- 14 novembre 2019. Lido di Camaiore. Corso di preparazione all’accesso al pubblico impiego locale. Trattasi di 80 ore complessive di corso a favore dei partecipanti alle selezioni pubbliche per l’accesso nelle categorie C e D del CCNL Regioni Autonomie Locali. Organizzazione a cura della CISL Toscana Nord – Pistoia- Lucca- Massa-Carrara. Gli ambiti tematici: </text:span><text:span text:style-name="T20">1) Diritto degli Enti locali; 2) Diritto Costituzionale con particolare riferimento alle Autonomie Regionali e locali; 3) il procedimento amministrativo; 4) La normativa sull’anti-corruzione e sulla trasparenza alla luce della privacy</text:span><text:span text:style-name="T16"> ; </text:span><text:span text:style-name="T20">5) La disciplina del lavoro alle dipendenze della PA.</text:span><text:span text:style-name="T16"> <text:s/></text:span></text:p>
              </text:list-item>
              <text:list-item>
                <text:p text:style-name="P191"><text:span text:style-name="T16">17 settembre 2019. Firenze. Seminario di 4 ore per conto de La Scuola di ANCI-Toscana in tema di </text:span><text:span text:style-name="T20">Il nuovo Piana Nazionale Anti-corruzione per l’anno 2019</text:span><text:span text:style-name="T16"> . </text:span><text:span text:style-name="T20">Le</text:span><text:span text:style-name="T16"> </text:span><text:span text:style-name="T20">linee di indirizzo per il Piano <text:s/>anticorruzione 2020/2022. </text:span><text:span text:style-name="T16">.</text:span></text:p>
              </text:list-item>
              <text:list-item>
                <text:p text:style-name="P189">30 luglio 2019. Padova. Incarico di assistenza e tutoraggio in tema di anti-corruzione e trasparenza presso il Consiglio Notarile di Padova fino al 31 gennaio 2020. Destinatari: Notai consiglieri, Responsabile della prevenzione e della corruzione del Consiglio e personale amministrativo del Consiglio. </text:p>
              </text:list-item>
              <text:list-item>
                <text:p text:style-name="P191"><text:span text:style-name="T16">4 luglio 2019. Firenze. Seminario di 4 ore in co-docenza per conto de La Scuola di Anci Toscana in tema di </text:span><text:span text:style-name="T22">“ Digitalizzazione e dematerializzazione dei processi nell’ottica della mappatura dei processi: I piani triennali per l’informatica e per la prevenzione dei fenomeni corruttivi a confronto”</text:span></text:p>
              </text:list-item>
              <text:list-item>
                <text:p text:style-name="P191"><text:span text:style-name="T16">14 giugno 2019.Lucca. Seminario di aggiornamento di 4 ore, in co-docenza, a favore dei dipendenti della Provincia di Lucca e del Comune di Capannori in tema di “</text:span><text:span text:style-name="T22">Antiriciclaggio ed Anticorruzione nella normativa vigente”</text:span><text:span text:style-name="T16">. Organizzazione a cura della Provincia di Lucca. </text:span></text:p>
              </text:list-item>
              <text:list-item>
                <text:p text:style-name="P191"><text:span text:style-name="T16">23 Maggio 2019. Vicenza. Seminario di aggiornamento di 4 ore, accreditato presso il Consiglio Nazionale Notarile, <text:s/>a favore dei consiglieri notai e dei dipendenti dei Consigli Notarili distrettuali di Vicenza, Bassano del Grappa e Padova, in tema di </text:span><text:span text:style-name="T22">"La normativa sull'anti-corruzione e sulla trasparenza e i limiti applicativi per i CND".</text:span><text:span text:style-name="T16"> Organizzazione a cura del Consiglio Notarile dei Distretti Riuniti di Vicenza e Bassano del Grappa.</text:span></text:p>
              </text:list-item>
              <text:list-item>
                <text:p text:style-name="P191"><text:span text:style-name="T16">14 Maggio 2019. Firenze. Attività formativa a favore dei Comuni e di altri Enti Pubblici di 5 ore in tema di: </text:span><text:span text:style-name="T22">La normativa sull’anti-corruzione e l’impatto sulla gestione del personale. </text:span><text:span text:style-name="T16">Organizzazione a cura di IFEL ed ANCI Toscana.</text:span><text:span text:style-name="T22"> </text:span></text:p>
              </text:list-item>
              <text:list-item>
                <text:p text:style-name="P191"><text:span text:style-name="T16">15 Aprile 2019. Firenze. Attività formativa a favore del Responsabile della Prevenzione dei fenomeni corruttivi della Regione Toscana e dei Dirigenti e Referenti anticorruzione del Consiglio Regionale della Regione Toscana di 6 ore in tema di: </text:span><text:span text:style-name="T21">Il modello organizzativo del rapporto di lavoro</text:span><text:span text:style-name="T16">: </text:span><text:span text:style-name="T21">l’organizzazione</text:span> <text:s/><text:span text:style-name="T21">del rapporto di lavoro tra profili pubblicistici e privatistici, con particolare riguardo ai poteri datoriali del dirigente pubblico, </text:span><text:soft-page-break/><text:span text:style-name="T21">all'organizzazione degli uffici, alla gestione dei singoli rapporti di lavoro, nonché al sistema di valutazione della performance, alla luce delle recenti riforme che hanno interessato il rapporto di pubblico impiego.</text:span> Organizzazione a cura di Ernst &amp;Young Business School SRL. Roma.<text:span text:style-name="T16"> </text:span></text:p>
              </text:list-item>
              <text:list-item>
                <text:p text:style-name="P191"><text:span text:style-name="T16">11 Aprile 2019. Lucca. Attività formativa a favore dei Comuni di 5 ore in tema di: </text:span><text:span text:style-name="T21">La normativa sull’anti-corruzione e l'impatto sulla gestione del personale</text:span><text:span text:style-name="T16"> . </text:span>Organizzazione a cura di IFEL ed Anci Toscana <text:span text:style-name="T16"><text:s text:c="2"/></text:span></text:p>
              </text:list-item>
              <text:list-item>
                <text:p text:style-name="P191"><text:span text:style-name="T16">28 marzo 2019 e 7 maggio 2019. Pescia. Intervento formativo di un'ora per ogni giornata <text:s/>in tema di </text:span><text:span text:style-name="T21">Partecipazione e piani anticorruzione alla luce dei piani della performance </text:span>nell'ambito del corso base in tema di Anti-corruzione per i dipendenti dei comuni di Pescia e Massa e Cozzile organizzato dal Responsabile per la prevenzione dei fenomeni corruttivi dei relativi Comuni</text:p>
              </text:list-item>
              <text:list-item>
                <text:p text:style-name="P191"><text:span text:style-name="T16">21 marzo 2019. Firenze. Attività formativa a favore degli Enti locali della Regione Toscana in tema di: </text:span><text:span text:style-name="T21">La trasparenza e l’accesso civico. </text:span>Organizzazione a cura de La Scuola di Anci Toscana.<text:span text:style-name="T16"> </text:span></text:p>
              </text:list-item>
              <text:list-item>
                <text:p text:style-name="P191"><text:span text:style-name="T16">19 marzo 2019. Firenze. Intervento al Convegno organizzato dalla Associazione Nazionale di Valutazione e dalla Scuola ANCI- Toscana: </text:span><text:span text:style-name="T21">I sistemi di misurazione e valutazione della performance. Le esperienze in Toscana. </text:span>Evento accreditato dall’Associazione Italiana di Valutazione per gli iscritti nell’Elenco Nazionale OIV. </text:p>
              </text:list-item>
              <text:list-item>
                <text:p text:style-name="P191"><text:span text:style-name="T16">5 marzo 2019. Piombino. Attività formativa di 4 ore a favore di tutto il personale e del Segretario Comunale del Comune di Piombino in tema di: </text:span><text:span text:style-name="T21">La disciplina della prevenzione dei fenomeni corruttivi, illegittimità, illegalità dell’azione amministrativa e della trasparenza alla luce della deliberazione ANAC n.1074/2018. <text:s/></text:span>Organizzazione a cura della Scuola Anticorruzione di Anci Toscana. <text:s/><text:span text:style-name="T16"><text:s/></text:span></text:p>
              </text:list-item>
              <text:list-item>
                <text:p text:style-name="P189">1 marzo 2019. <text:s/>Firenze. Conferimento di incarico di tutoraggio in materia di anticorruzione e trasparenza a favore dell’Autorità per il servizio di gestione integrata dei rifiuti urbani (Ato Toscana Centro)</text:p>
              </text:list-item>
              <text:list-item>
                <text:p text:style-name="P191"><text:span text:style-name="T16">24 gennaio 2019. Pisa. Attività formativa di 4 ore a favore del personale e dei responsabili per la prevenzione della corruzione degli enti pubblici e dei Comuni toscani e di un Consorzio Economico del Friuli Venezia Giulia. </text:span><text:span text:style-name="T21">Il nuovo Piano anticorruzione per il triennio 2019/2021. </text:span>Organizzazione a cura de La Scuola di Anci Toscana. </text:p>
              </text:list-item>
              <text:list-item>
                <text:p text:style-name="P191"><text:span text:style-name="T16">17 gennaio 2019. Brescia. Attività formativa di 5 ore a favore dei Responsabili per la prevenzione della corruzione e loro collaboratori dei Comuni della Provincia di Brescia. </text:span><text:span text:style-name="T21">Il nuovo Piano anticorruzione per il triennio 2019/2021. </text:span>Organizzazione a cura della Associazione dei Comuni Bresciani<text:span text:style-name="T21"> </text:span></text:p>
              </text:list-item>
              <text:list-item>
                <text:p text:style-name="P191"><text:span text:style-name="T16">15 gennaio 2019. Aulla. Attività formativa di 5 ore a favore dei Responsabili per la prevenzione della Corruzione dei Comuni facenti parte dell’Unione dei Comuni della Lunigiana. </text:span><text:span text:style-name="T21">Il nuovo Piano anticorruzione per il triennio 2019/2021. </text:span>Organizzazione a cura de La Scuola di Anci Toscana<text:span text:style-name="T21"> </text:span></text:p>
              </text:list-item>
              <text:list-item>
                <text:p text:style-name="P189">25 gennaio 2019. Piancastagnaio. Conferimento di incarico di assistenza e tutoraggio in materia di anticorruzione- Comune di Piancastagnaio. </text:p>
              </text:list-item>
              <text:list-item>
                <text:p text:style-name="P191"><text:span text:style-name="T16">18 dicembre 2018. Firenze. Attività formativa di 4 ore complessive a favore del personale degli Enti pubblici del territorio toscano. </text:span><text:span text:style-name="T21">La disciplina della prevenzione dei fenomeni corruttivi e della trasparenza nel nuovo Piano Nazionale Anti-corruzione per il 2018. La Programmazione per il triennio 2019/2021. </text:span>Organizzazione a cura de La Scuola di Anci Toscana</text:p>
              </text:list-item>
              <text:list-item>
                <text:p text:style-name="P191"><text:span text:style-name="T16">14 dicembre 2018. Lucca. Attività formativa di 4 ore complessive a favore dei dirigenti e dei responsabili PO e di procedimento della Provincia di Lucca. </text:span><text:span text:style-name="T21">L’attuazione del sistema anti-corruzione e della trasparenza nei processi a </text:span><text:soft-page-break/><text:span text:style-name="T21">rischio gestiti dalla Provincia/Ente di Area Vasta. </text:span>Organizzazione<text:span text:style-name="T16"> </text:span>a<text:span text:style-name="T16"> </text:span>cura diretta della Provincia di Lucca<text:span text:style-name="T16"> </text:span></text:p>
              </text:list-item>
              <text:list-item>
                <text:p text:style-name="P191"><text:span text:style-name="T16">27, 29 novembre, 3 e 6 dicembre 2018. Pontedera. Attività formativa di 12 ore complessive a favore dei dirigenti/responsabili/dipendenti dei Comuni facenti parte dell’Unione dei Comuni Valdera: </text:span><text:span text:style-name="T21">Il Piano Anti-corruzione. Normativa, attori, adempimenti ed impatti organizzativi. Dall'analisi per processi al Piano della performance. </text:span>Organizzazione a cura dell’Agenzia formativa dell’Unione dei Comuni Valdera<text:span text:style-name="T16"> </text:span></text:p>
              </text:list-item>
              <text:list-item>
                <text:p text:style-name="P191"><text:span text:style-name="T16">27 novembre e 13 dicembre 2018. Attività formativa di 8 ore a favore del personale del Comune. Lastra a Signa: </text:span><text:span text:style-name="T21">Il Piano anticorruzione. Analisi dei processi, misure di prevenzione ed impatto sull'organizzazione per il tramite del Piano della performance. </text:span>Organizzazione a cura de La Scuola di Anci Toscana. </text:p>
              </text:list-item>
              <text:list-item>
                <text:p text:style-name="P191"><text:span text:style-name="T18">21,22 e 26 novembre 2018. Attività formativa di 24 ore a favore dei Comuni di Campiglia Marittima e Montescudaio: </text:span><text:span text:style-name="T22">Il nuovo Piano Anti-corruzione alla luce dell’analisi dei processi. </text:span><text:span text:style-name="T18">Organizzazione a cura de La Scuola di Anci Toscana </text:span></text:p>
              </text:list-item>
              <text:list-item>
                <text:p text:style-name="P191"><text:span text:style-name="T18">23 ottobre 2018. Aulla. Attività formativa di 5 ore a favore dell’Unione dei Comuni della Lunigiana: </text:span><text:span text:style-name="T22">La mappatura dei processi e la qualità dei servizi erogati. </text:span><text:span text:style-name="T18">Organizzazione a cura de La Scuola di ANCI Toscana.</text:span></text:p>
              </text:list-item>
              <text:list-item>
                <text:p text:style-name="P191"><text:span text:style-name="T18">18 ottobre 2018. Brescia. Attività formativa di 5 ore a favore del personale dirigente e non dei comuni della provincia di Brescia: </text:span><text:span text:style-name="T22">Gli orientamenti dell’ANAC per il nuovo Piano Anti-corruzione 2019/2021. </text:span><text:span text:style-name="T18">Organizzazione a cura di Associazione Comuni Bresciani Servizi SRL. </text:span><text:span text:style-name="T22"><text:s/></text:span></text:p>
              </text:list-item>
              <text:list-item>
                <text:p text:style-name="P191"><text:span text:style-name="T18">3 ottobre 2018. Firenze. Attività formativa di 4 ore a favore del personale dirigente e non dei Comuni, delle Province, e degli enti partecipati/strumentali di Enti Pubblici del territorio Toscano: </text:span><text:span text:style-name="T22">Gli orientamenti dell’ANAC per il nuovo Piano Anti-corruzione 2019/2021. </text:span><text:span text:style-name="T18">Organizzazione a cura de La Scuola di ANCI Toscana. </text:span></text:p>
              </text:list-item>
              <text:list-item>
                <text:p text:style-name="P191"><text:span text:style-name="T18">11 settembre 2018. Barberino di Mugello. Attività formativa di 4 ore a favore del personale dell’Ente: </text:span><text:span text:style-name="T22">La mappatura dei processi ed il Piano Anticorruzione. </text:span><text:span text:style-name="T18">Organizzazione a cura de La Scuola di ANCI Toscana</text:span><text:span text:style-name="T22"> <text:s/></text:span></text:p>
              </text:list-item>
              <text:list-item>
                <text:p text:style-name="P191"><text:span text:style-name="T16">17 luglio 2018. Aulla. Attività formativa di 5 ore a favore dell’Unione dei Comuni Lunigiana: </text:span><text:span text:style-name="T21">La mappatura dei processi delle aree a rischio del Piano anti-corruzione. </text:span>Organizzazione a cura del La Scuola di ANCI Toscana</text:p>
              </text:list-item>
              <text:list-item>
                <text:p text:style-name="P191"><text:span text:style-name="T16">26 giugno e 19 luglio 2018. Campiglia Marittima. Attività formativa di 11 ore a favore del Consorzio di Bonifica 5 Toscana Costa: </text:span><text:span text:style-name="T21">L’atto amministrativo ed il conflitto di interessi- la mappatura dei processi delle aree a rischio del Piano anti-corruzione. </text:span>Organizzazione a cura de La Scuola di ANCI Toscana</text:p>
              </text:list-item>
              <text:list-item>
                <text:p text:style-name="P191"><text:span text:style-name="T16">8 giugno 2018. Montelupo Fiorentino. Attività formativa di 5 ore a favore del Comune: </text:span><text:span text:style-name="T21">L'anti-corruzione negli Enti locali.</text:span> Organizzazione a cura del La Scuola di ANCI Toscana</text:p>
              </text:list-item>
              <text:list-item>
                <text:p text:style-name="P191"><text:span text:style-name="T16">17 maggio 2018 e 5 giugno 2018. Firenze/Pisa. Attività formativa per i Comuni della Toscana di 10 ore: </text:span><text:span text:style-name="T21">La gestione dell’Area a rischio del personale alla luce del piano della performance e dell'anti-corruzione. </text:span>Organizzazione a cura di IFEL/ANCI.<text:span text:style-name="T16"> <text:s/></text:span></text:p>
              </text:list-item>
              <text:list-item>
                <text:p text:style-name="P191"><text:span text:style-name="T16">12 aprile 2018. Montepulciano. Attività formativa per i Comuni dell’Area Senese di 5 ore: </text:span><text:span text:style-name="T21">Il</text:span><text:span text:style-name="T16"> </text:span><text:span text:style-name="T21">nuovo contratto di lavoro per le Funzioni locali. </text:span>Organizzazione a cura di La Scuola di ANCI Toscana</text:p>
              </text:list-item>
              <text:list-item>
                <text:p text:style-name="P191"><text:span text:style-name="T16">5 e 10 aprile 2018. Firenze. Attività formativa a favore della Galleria dell’Accademia di Firenze di 10 ore complessive: </text:span><text:span text:style-name="T21">La contrattazione decentrata nel pubblico impiego e la costituzione del fondo salario accessorio- La gestione delle presenze/assenze nel pubblico impiego. </text:span><text:soft-page-break/>Organizzazione a cura del La Scuola di ANCI Toscana</text:p>
              </text:list-item>
              <text:list-item>
                <text:p text:style-name="P191"><text:span text:style-name="T16">22 dicembre/31 gennaio 2018. Montepulciano. Attività formativa di natura applicativa di 30 ore complessive per i Comuni di <text:s/>Montepulciano e Torrita di Siena: </text:span><text:span text:style-name="T21">La performance negli Enti locali. </text:span>Organizzazione a cura di La Scuola per la PA locale di ANCI Toscana<text:span text:style-name="T16"> <text:s/></text:span></text:p>
              </text:list-item>
              <text:list-item>
                <text:p text:style-name="P191"><text:span text:style-name="T16">21 dicembre/31 dicembre 2017. Montepulciano (SI). Attività formativa teorico – applicativa a favore dell’Unione dei Comuni Valdichiana Senese a favore del personale e del Responsabile Anti-corruzione dell’Ente della durata complessiva di 14 ore dal seguente oggetto:” </text:span><text:span text:style-name="T21">L’anticorruzione negli Enti locali e nell’Unione dei Comuni”.</text:span> Organizzazione a cura di La Scuola per la PA locale di ANCI Toscana</text:p>
              </text:list-item>
              <text:list-item>
                <text:p text:style-name="P191"><text:span text:style-name="T16">14 dicembre/31 dicembre 2017. Montepulciano (SI). Attività formativa teorico-applicativa a favore dei Comuni di Montepulciano e Torrita di Siena a favore dei Responsabili di Settore di 21 ore complessive dal seguente oggetto: </text:span><text:span text:style-name="T21">“L’anticorruzione ed il presidio della legalità nel Comune”</text:span>. Organizzazione a cura di La Scuola per la PA Locale di ANCI Toscana</text:p>
              </text:list-item>
              <text:list-item>
                <text:p text:style-name="P191"><text:span text:style-name="T16">20 dicembre 2017. Sovicille(SI). Giornata formativa a favore dell’Unione dei Comuni della Val di Merse a favore del personale e dei Responsabili per la prevenzione dei fenomeni corruttivi della durata di 7 ore dal seguente oggetto: </text:span><text:span text:style-name="T21">“Le misure di prevenzione del Piano anti-corruzione.</text:span> Organizzazione in house a cura diretta dell’Unione dei Comuni</text:p>
              </text:list-item>
              <text:list-item>
                <text:p text:style-name="P191"><text:span text:style-name="T16">18 dicembre 2017. Campiglia Marittima (LI). Giornata formativa teorico-pratica a favore del personale e del Responsabile anti- corruzione del Comune di 7 ore dal seguente oggetto: </text:span><text:span text:style-name="T21">“ L’Anti-corruzione ed il presidio della legalità nel Comune. </text:span>Organizzazione a cura di La Scuola per la Pubblica Amministrazione di ANCI Toscana</text:p>
              </text:list-item>
              <text:list-item>
                <text:p text:style-name="P191"><text:span text:style-name="T16">12 e 15 dicembre 2017. Venturina Terme (LI). Giornate formative a favore del Consorzio di Bonifica 5 Toscana Costa a favore di tutto il personale e del Responsabile Anticorruzione e del Direttore Generale dell’Ente di 10 ore complessive </text:span>dal seguente oggetto: <text:span text:style-name="T21">La disciplina della prevenzione dei fenomeni corruttivi e dei procedimenti amministrativi alla luce del Piano Anti-Corruzione del Consorzio. </text:span>Organizzazione a cura di Reform.<text:span text:style-name="T16"> </text:span></text:p>
              </text:list-item>
              <text:list-item>
                <text:p text:style-name="P191"><text:span text:style-name="T16">5 dicembre 2017. Castiglione della Pescaia (GR). Giornata formativa teorico-pratica a favore del personale e del Responsabile anti- corruzione del Comune di 4 ore </text:span>dal seguente oggetto: “<text:span text:style-name="T21">L’Anticorruzione ed il presidio della legalità nel Comune. </text:span>Organizzazione a cura di La Scuola per la Pubblica Amministrazione di ANCI Toscana</text:p>
              </text:list-item>
              <text:list-item>
                <text:p text:style-name="P191"><text:span text:style-name="T16">30 novembre 2017. Lastra a Signa. Giornata formativa teorica-applicativa a favore del personale e del Responsabile Anti-Corruzione/performance del Comune di Lastra a Signa di 7 ore </text:span>dal seguente oggetto: <text:span text:style-name="T21">Piani per la performance, Sistemi di misurazione e valutazione della performance. Performance organizzativa e Piani per la legalità e la trasparenza. Dall’analisi dei processi al sistema degli obiettivi per il tramite delle misure di prevenzione dei Piani anti-corruzione. </text:span>Organizzazione a cura della Scuola per la Pubblica Amministrazione di ANCI Toscana<text:span text:style-name="T21">.</text:span></text:p>
              </text:list-item>
              <text:list-item>
                <text:p text:style-name="P191"><text:span text:style-name="T16">28 novembre 2017. Licciana Nardi. Unione dei Comuni Montana Lunigiana. Giornata formativa applicativa sul Sistema di misurazione e valutazione della performance e Piano della performance alla luce del dlgs 74/2017. </text:span>Destinatari: Segretari Comunali e Responsabili di Servizio dell’Unione dei Comuni e dei Comuni aderenti. Durata del corso 4 ore. Organizzazione a cura di La Scuola per la Pubblica Amministrazione di ANCI TOSCANA</text:p>
              </text:list-item>
              <text:list-item>
                <text:p text:style-name="P191"><text:span text:style-name="T16">21 novembre 2017. Barberino di Mugello. Giornata seminariale nell’ambito del piano formativo del Comune in tema di “anti-corruzione” della durata di 4 </text:span><text:soft-page-break/><text:span text:style-name="T16">ore <text:s/>a favore di tutto il personale del Comune: </text:span><text:span text:style-name="T21">L’anti-corruzione negli Enti locali presso il Comune di Barberino di Mugello. </text:span>Organizzazione a cura della Scuola per la Pubblica Amministrazione di ANCI Toscana<text:span text:style-name="T16"> </text:span></text:p>
              </text:list-item>
              <text:list-item>
                <text:p text:style-name="P191"><text:span text:style-name="T16">9 novembre 2017. Borgo San Lorenzo. Unione dei Comuni del Mugello e Comuni aderenti. Giornata seminariale nell’ambito del piano formativo in tema di “anti-corruzione” della durata di 4 ore complessive a favore dei dipendenti: </text:span><text:span text:style-name="T21">L’anti-corruzione negli Enti locali presso l’Unione dei Comuni del Mugello. </text:span>Organizzazione a cura della Scuola per la Pubblica Amministrazione di ANCI Toscana.</text:p>
              </text:list-item>
              <text:list-item>
                <text:p text:style-name="P191"><text:span text:style-name="T16">26 ottobre 2017. Licciana Nardi. Unione dei Comuni Montani Lunigiana e Comuni aderenti. Giornata seminariale di 7 ore complessive a favore dei Segretari, Responsabili dei Servizi e dipendenti in tema di: </text:span><text:span text:style-name="T21">La disciplina della performance e del personale nei dlgs 74 e 75 del 2017. </text:span>Organizzazione a cura della Scuola per la Pubblica Amministrazione di ANCI Toscana</text:p>
              </text:list-item>
              <text:list-item>
                <text:p text:style-name="P191"><text:span text:style-name="T16">26 Giugno, 12 ottobre e 18 ottobre 2017. Montepulciano. Giornata seminariale della durata di 5 ore complessive a favore di Segretari, Dirigenti e Dipendenti dei Comuni e degli enti della Regione Toscana in tema di: </text:span><text:span text:style-name="T21">Il processo di riforma del Pubblico impiego. Le novità in tema di personale e valutazione della performance alla luce dei Decreti “Madia”. Laboratori applicativi su gestione del personale; valutazione della performance e procedimenti disciplinari. </text:span>Organizzazione a cura di IFEL Fondazione ANCI.<text:span text:style-name="T16"> <text:s/></text:span></text:p>
              </text:list-item>
              <text:list-item>
                <text:p text:style-name="P191"><text:span text:style-name="T16">27 luglio 2017. Comune di Calci. Tutoraggio/ Formazione on the JOB a favore del Sindaco e del Responsabile del personale della durata di 50 ore in tema di <text:s/></text:span><text:span text:style-name="T21">Performance e gestione del personale alla luce del dlgs 74 e 75 del 2017. Accompagnamento alla Riforma. </text:span>Organizzazione diretta del Comune di Calci.<text:span text:style-name="T16"> </text:span></text:p>
              </text:list-item>
              <text:list-item>
                <text:p text:style-name="P191"><text:span text:style-name="T16">8 maggio/30 giugno 2017. Unione dei Comuni Lunigiana. Formazione on the Job di 12 ore per I dipendenti dell’ufficio del personale in tema di: </text:span><text:span text:style-name="T21">Spese di personale, relazioni sindacali e costituzione del Fondo Salario Accessorio. </text:span>Organizzazione a cura di REFORM<text:span text:style-name="T16"> </text:span></text:p>
              </text:list-item>
              <text:list-item>
                <text:p text:style-name="P191"><text:span text:style-name="T16">9 maggio 2017. Comune di San Severino Marche. Corso di 7 ore a favore dei Segretari e funzionari del personale del Comune di San Severino e di altri comuni limitrofi della regione Marche: </text:span><text:span text:style-name="T21">Il fondo salario accessorio, la contrattazione decentrata ed i vincoli assunzionali nella Pa locale.</text:span> Organizzazione a cura di Euristica di Gubbio<text:span text:style-name="T21"> </text:span></text:p>
              </text:list-item>
              <text:list-item>
                <text:p text:style-name="P191"><text:span text:style-name="T16">4 aprile 2017/13 luglio 2017. Unione dei Comuni della Lunigiana e Comuni dell’area Lunigianese. Corso di formazione in house di 20 ore a favore dei Segretari e dei dipendenti degli Enti: </text:span><text:span text:style-name="T21">Gli atti amministrativi alla luce della normativa sull’anti-corruzione e sulla trasparenza. </text:span>Organizzazione a cura di <text:s/>REFORM</text:p>
              </text:list-item>
              <text:list-item>
                <text:p text:style-name="P191"><text:span text:style-name="T16">21 marzo 2017. Comune di Ascoli Piceno. Corso di formazione in house di 4 ore a favore dei dipendenti, dirigenti e del segretario comunale in tema di: </text:span><text:span text:style-name="T21">L’atto amministrativo alla luce del piano della performance e della normativa in tema di anti-corruzione e trasparenza. </text:span>Organizzazione a cura della Scuola per la Pubblica Amministrazione di <text:s/>ANCITOSCANA<text:span text:style-name="T21"> </text:span><text:span text:style-name="T16"><text:s/></text:span></text:p>
              </text:list-item>
              <text:list-item>
                <text:p text:style-name="P191"><text:span text:style-name="T16">9, 23 febbraio 2017. Comune di San Miniato e Santa Croce sull’Arno. Corso di formazione in house di 16 ore complessive a favore dei dipendenti e dirigenti del Comune facenti parte della gestione associata del personale in tema di </text:span><text:span text:style-name="T21">il decreto legislativo 116/2016 in tema di attestazione fraudolenta della presenza in servizio. Le responsabilità del dipendente pubblico. </text:span>Organizzazione a cura della Scuola per la Pubblica Amministrazione di ANCITOSCANA<text:span text:style-name="T16"> </text:span></text:p>
              </text:list-item>
              <text:list-item>
                <text:p text:style-name="P191"><text:span text:style-name="T16">30 gennaio 2017. Firenze. Corso di aggiornamento per i Comuni della </text:span><text:soft-page-break/><text:span text:style-name="T16">Toscana di 6 ore in tema di </text:span><text:span text:style-name="T20">Il piano della performance nel nuovo contesto ordinamentale. </text:span><text:span text:style-name="T16">Organizzazione a cura della Scuola per la Pubblica Amministrazione di <text:s/>ANCI TOSCANA.</text:span></text:p>
              </text:list-item>
              <text:list-item>
                <text:p text:style-name="P191"><text:span text:style-name="T16">26 gennaio 2017. Comune di San Miniato e Santa Croce sull’Arno. Corso di formazione in house di 8 ore a favore dei dipendenti del Comune facenti parte della gestione associata del personale in tema di Il </text:span><text:span text:style-name="T20">decreto legislativo 116/2016 in tema di attestazione fraudolenta della presenza in servizio. Le responsabilità del dipendente pubblico. </text:span><text:span text:style-name="T16">Organizzazione a cura della Scuola per la Pubblica Amministrazione di ANCI TOSCANA <text:s/></text:span></text:p>
              </text:list-item>
              <text:list-item>
                <text:p text:style-name="P191"><text:span text:style-name="T16">13 gennaio 2017. Comune di Cairo Montenotte. Corso di formazione della durata di 6 ore in tema di </text:span><text:span text:style-name="T21">il piano anticorruzione e la trasparenza</text:span> a favore del Comune e dei comuni della Val Bormida. Organizzazione a cura di Euristica<text:span text:style-name="T16"> </text:span></text:p>
              </text:list-item>
              <text:list-item>
                <text:p text:style-name="P191"><text:span text:style-name="T16">10 gennaio 2017. Terrarossa-Licciana Nardi. Corso di formazione della durata di 7 ore a favore dell’Unione dei Comuni Lunigiana in tema </text:span><text:span text:style-name="T21">di Consuntivo al Piano Anti-corruzione e nuovo Piano anticorruzione per il triennio 2017/2019</text:span><text:span text:style-name="T16">. </text:span><text:span text:style-name="T21">Organizzazione a cura di REFORM</text:span></text:p>
              </text:list-item>
              <text:list-item>
                <text:p text:style-name="P191"><text:span text:style-name="T16">18 novembre 2016. Comune di Pisa . Corso di formazione in house di 6 ore in tema di </text:span><text:span text:style-name="T21">Anticorruzione e trasparenza.</text:span><text:span text:style-name="T16"> </text:span></text:p>
              </text:list-item>
              <text:list-item>
                <text:p text:style-name="P191"><text:span text:style-name="T16">8/15 novembre 2016. Terrarossa-Licciana Nardi. Corso di formazione di 14 ore a favore dell’Unione dei Comuni montana Lunigiana e dei Comuni aderenti in tema di </text:span><text:span text:style-name="T21">Anticorruzione e trasparenza </text:span><text:s/>per conto di REFORM</text:p>
              </text:list-item>
              <text:list-item>
                <text:p text:style-name="P191"><text:span text:style-name="T16">3 novembre 2016. Comune di Montepulciano. <text:s/>Corso di formazione di 7 ore in tema di Anticorruzione/trasparenza </text:span>per conto del Centro studi Enti Locali di San Miniato.</text:p>
              </text:list-item>
              <text:list-item>
                <text:p text:style-name="P191"><text:span text:style-name="T16">27 ottobre 2016. Unione dei Comuni Val di Merse. Presso sede dell’ Unione in Radicondoli. </text:span><text:span text:style-name="T20">Corso di aggiornamento di 7 ore in house sulle novità del dlgs 97/2016 e sul dlgs 175/2016 in tema di anti-corruzione, trasparenza e società partecipate dagli Enti Locali</text:span><text:span text:style-name="T16"> . Organizzazione diretta da parte dell’Unione e coinvolgente tutti i dipendenti dell’Unione, dei Comuni aderenti e del Comune di Monteriggioni</text:span></text:p>
              </text:list-item>
              <text:list-item>
                <text:p text:style-name="P191"><text:span text:style-name="T16">15 ottobre 2016/ 31 dicembre 2016. Consorzi di bonifica della Toscana. Presso sede dei consorzi in Grosseto, Venturina, Viareggio e Pisa. </text:span><text:span text:style-name="T21"><text:s/>Formazione di aggiornamento in tema di Anticorruzione e trasparenza di 20 ore per conto di </text:span>REFORM</text:p>
              </text:list-item>
              <text:list-item>
                <text:p text:style-name="P191"><text:span text:style-name="T16">14 ottobre 2016/ 14 aprile 2017. Consorzio di bonifica 5 Toscana Costa. Presso sede di Venturina </text:span><text:span text:style-name="T21">Tutoraggio in house di 30 ore ore in tema di Anticorruzione, trasparenza e piani della legalità/performance per conto di </text:span>REFORM.</text:p>
              </text:list-item>
              <text:list-item>
                <text:p text:style-name="P191"><text:span text:style-name="T16">11 ottobre 2016. Pisa. Presso sede REFORM/ANCI TOSCANA di Pisa.</text:span><text:span text:style-name="T21"> La disciplina della pubblicità, della trasparenza e della prevenzione dei fenomeni corruttivi alla luce del dlgs 97/2016, del Dlgs 50/2016(nuovo codice degli appalti) e del nuovo decreto sugli enti partecipati/controllati dalle PA(dlgs 175/2016).</text:span> Seminario di aggiornamento di 7 ore a favore di dipendenti, dirigenti degli enti locali, del servizio sanitario e delle società in controllo Pubblico. <text:span text:style-name="T21"><text:s/></text:span></text:p>
              </text:list-item>
              <text:list-item>
                <text:p text:style-name="P191"><text:span text:style-name="T16">16 settembre 2016. Comune di Montepulciano. </text:span>Tutoraggio in house di 15 ore a favore dei Responsabili dell’ufficio del personale e dei servizi finanziari e del Segretario Comunale in tema di <text:span text:style-name="T21">costituzione del fondo salario accessorio e contrattazione decentrata</text:span> </text:p>
              </text:list-item>
              <text:list-item>
                <text:p text:style-name="P191"><text:span text:style-name="T16">21 luglio 2016/ 21 luglio 2017. Comune di Calci. </text:span><text:span text:style-name="T21">Tutoraggio per un processo di verifica della consistenza finanziaria degli attuali fondi del fondo salario accessorio del personale. </text:span>Tutoraggio in house di complessive 70 ore. Organizzazione a cura del Comune<text:span text:style-name="T16"> </text:span></text:p>
              </text:list-item>
              <text:list-item>
                <text:p text:style-name="P191"><text:soft-page-break/><text:span text:style-name="T16">12 luglio 2016. Unione dei Comuni della Lunigiana. Aulla. </text:span><text:span text:style-name="T21">Il nuovo codice degli appalti di cui al dlgs n.50/2016 alla luce delle linee guida a cura di ANAC. </text:span>Seminario di aggiornamento della durata di 7 ore. Organizzazione a cura di REFORM.</text:p>
              </text:list-item>
              <text:list-item>
                <text:p text:style-name="P191"><text:span text:style-name="T16">10 maggio 2016. Comune di Monterosso (SP). <text:s/></text:span><text:span text:style-name="T21">La disciplina dell’anticorruzione nella regolamentazione dell’appalto di servizio. </text:span>Tutoraggio in house di 40 ore complessive a favore del Segretario Comunale e degli organi di veritice del Comune.<text:span text:style-name="T22"> </text:span><text:span text:style-name="T16"><text:s/></text:span></text:p>
              </text:list-item>
              <text:list-item>
                <text:p text:style-name="P191"><text:span text:style-name="T16">26 gennaio 2016. Comune di Monteriggioni (SI). </text:span><text:span text:style-name="T21">L’anticorruzione alla luce della determinazione n.12/2015 dell’ANAC. La relazione a consuntivo e il nuovo aggiornamento al Piano locale. Gli adempimenti conseguenti. </text:span>Seminario di aggiornamento di 7 ore per il Segretario Generale ed i responsabili di Settore del Comune. <text:span text:style-name="T16">Organizzazione a cura di Euristica</text:span>. Gubbio </text:p>
              </text:list-item>
              <text:list-item>
                <text:p text:style-name="P191"><text:span text:style-name="T16">21,22 gennaio 2016. Comune di Lentini (SR). </text:span><text:span text:style-name="T21">La disciplina delll’anti-corruzione alla luce della determinazione n.12/2015 da parte di Anac e dei necessari collegamenti con il Piano della performance del Comune. </text:span><text:span text:style-name="T16">Attività di tutoraggio</text:span> ripartita in due giornate rispettivamente per tutto il personale del Comune e per i responsabili di settore per gli aspetti applicativi e di collegamento con il Piano della Performance<text:span text:style-name="T21"> </text:span></text:p>
              </text:list-item>
              <text:list-item>
                <text:p text:style-name="P191"><text:span text:style-name="T16">13 gennaio 2016. Unione dei Comuni Val di Merse (Siena). </text:span><text:span text:style-name="T21">L’anticorruzione alla luce della determinazione n.12/2015 dell’ANAC. La relazione a consuntivo e il nuovo aggiornamento al Piano locale. Gli adempimenti conseguenti. </text:span>Giornata seminariale rivolta a tutto il personale dei comuni facenti parte dell’Unione dei Comuni di 7 ore. <text:span text:style-name="T16">Tutoraggio in house</text:span>.<text:span text:style-name="T21"> <text:s/></text:span></text:p>
              </text:list-item>
              <text:list-item>
                <text:p text:style-name="P191"><text:span text:style-name="T16">11 gennaio 2016. Unione dei Comuni della Lunigiana. Aulla. </text:span><text:span text:style-name="T21">L’anticorruzione alla luce della determinazione n.12/2015 dell’ANAC. La relazione a consuntivo e il nuovo aggiornamento del Piano locale per la prevenzione dei fenomeni corruttivi. Gli adempimenti del 15 e del 31 gennaio 2016. </text:span>Seminario applicativo di aggiornamento di 4 ore. <text:span text:style-name="T16">Organizzazione a cura di REFORM-Pisa</text:span><text:span text:style-name="T21"> </text:span><text:span text:style-name="T16"><text:s text:c="2"/></text:span></text:p>
              </text:list-item>
              <text:list-item>
                <text:p text:style-name="P191"><text:span text:style-name="T16">17 dicembre 2015. Ente Parco delle Cinque Terre. Menarola. </text:span><text:span text:style-name="T21">La normativa sulla prevenzione dei fenomeni corruttivi e sulla trasparenza. </text:span><text:span text:style-name="T16">Tutoraggio in house di 7 ore a favore di tutti i dipendenti dell’Ente e del Direttore.</text:span></text:p>
              </text:list-item>
              <text:list-item>
                <text:p text:style-name="P191"><text:span text:style-name="T16">3 dicembre 2015. Comune di Livorno. </text:span><text:span text:style-name="T21">La normativa sulla prevenzione dei fenomeni corruttivi e sulla trasparenza. </text:span>Seminario <text:span text:style-name="T16">di aggiornamento per la formazione obbligatoria dei dirigenti del Comune di 7 ore. Organizzazione a cura di REFORM- Pisa <text:s/></text:span></text:p>
              </text:list-item>
              <text:list-item>
                <text:p text:style-name="P191"><text:span text:style-name="T16">24 novembre 2015. Comune di Monteriggioni. </text:span><text:span text:style-name="T21">La gestione del piano anticorruzione alla luce degli ultimi orientamenti di ANAC. </text:span><text:span text:style-name="T16">Seminario di aggiornamento per i dipendenti del Comune ed a favore del responsabile anticorruzione del Comune di 7 ore. Organizzazione a cura di Euristica di Gubbio </text:span></text:p>
              </text:list-item>
              <text:list-item>
                <text:p text:style-name="P191"><text:span text:style-name="T16">30 ottobre 2015. Video conferenza. </text:span><text:span text:style-name="T21">La disciplina della incompatibilità e del conflitto di interessi nella PA. </text:span>Seminario di aggiornamento a favore di Enti Pubblici, PA e Autorità Amministrative Indipendenti di 5 ore. Organizzazione a cura di Trevi Formazione. Napoli.</text:p>
              </text:list-item>
              <text:list-item>
                <text:p text:style-name="P191"><text:span text:style-name="T16">16 ottobre 2015. Video conferenza. </text:span><text:span text:style-name="T21">Gli incarichi professionali e gli appalti di servizio nella Pubblica Amministrazione. </text:span>Seminario di aggiornamento a favore di Enti Pubblici, PA ed Autorità Amministrative Indipendenti di 5 ore. Organizzazione a cura di Trevi Formazione. Napoli</text:p>
              </text:list-item>
              <text:list-item>
                <text:p text:style-name="P191"><text:span text:style-name="T16">27 luglio /30 luglio 2015. Unione dei Comuni della Lunigiana. </text:span><text:span text:style-name="T21">Gli incarichi professionali e gli appalti di servizio. La disciplina dell’anti-corruzione e </text:span><text:soft-page-break/><text:span text:style-name="T21">della trasparenza con particolare riferimento alle società controllate e partecipate dagli enti locali. </text:span><text:span text:style-name="T16">Seminario di aggiornamento di 12 ore complessive svolto presso il Comune di Aulla ed a favore dei dipendenti dei Comuni dell’Unione. Organizzazione a cura di Reform/ANCI di Pisa</text:span></text:p>
              </text:list-item>
              <text:list-item>
                <text:p text:style-name="P191"><text:span text:style-name="T16">8 Maggio/ 6 Luglio 2015. Ente Consorzio di bonifica della Regione Toscana. </text:span><text:span text:style-name="T21">L’attuazione della normativa sull’anti-corruzione e sulla trasparenza nei Consorzi di bonifica. </text:span><text:span text:style-name="T16">Attività formativa per 40 ore complessive a tutto il personale degli Enti presso le sedi di Grosseto, Firenze, Pisa, Viareggio, Capannori e Pistoia. Organizzazione a cura di REFORM/ANCI di Pisa </text:span></text:p>
              </text:list-item>
              <text:list-item>
                <text:p text:style-name="P191"><text:span text:style-name="T16">24 Marzo 2015. Comune di Marsciano (Provincia di Perugia). </text:span><text:span text:style-name="T21">L’implementazione del Piano Anticorruzione alla luce del Piano della Performance. </text:span><text:span text:style-name="T16">Seminario di 5 ore a favore del personale dirigenziale e del responsabile anti-corruzione del Comune. Organizzazione a cura di EURISTICA con sede in Gubbio. </text:span></text:p>
              </text:list-item>
              <text:list-item>
                <text:p text:style-name="P191"><text:span text:style-name="T16">12 Marzo 2015. Comune di Gubbio (Provincia di Perugia). </text:span><text:span text:style-name="T21">La gestione del Piano Anticorruzione alla luce del sistema dei controlli interni e con particolare riferimento al necessario “collegamento” tra misure di prevenzione dei fenomeni di illegittimità dell’azione amministrativa ed obiettivi del Piano della Performance. La programmazione del “sistema della legalità” e le conseguenze sulla responsabilità e la valutazione dei dirigenti e del personale del Comune. </text:span><text:span text:style-name="T16">Seminario di 7 ore a favore di tutto il personale del Comune. Organizzazione a cura di EURISTICA con sede in Gubbio. </text:span></text:p>
              </text:list-item>
              <text:list-item>
                <text:p text:style-name="P191"><text:span text:style-name="T16">4 Marzo 2015. Comune di Portoferraio (Isola d’Elba). </text:span><text:span text:style-name="T21">Le</text:span> <text:span text:style-name="T21">novità in tema di gestione del personale alla luce del DL.90/2014 e della L.190/2014 (Legge di Stabilità per l’anno 2015) e l’impatto sulla prevenzione dei fenomeni corruttivi e sulla gestione della performance. Come implementare il sistema degli obiettivi a partire dalle misure di prevenzione del Piano triennale per la prevenzione dei fenomeni corruttivi e/o di illegittimità dell’azione amministrativa. <text:s/></text:span><text:span text:style-name="T16">Seminario in house della durata di 8 ore a favore di tutto il personale degli pubblici dell’Isola d’Elba. Organizzazione in house a cura del Comune di Portoferraio</text:span></text:p>
              </text:list-item>
              <text:list-item>
                <text:p text:style-name="P191"><text:span text:style-name="T16">24, 26 Febbraio 2015 e 10, 18 Marzo 2015. Comuni di Castagneto Carducci e Bibbona (Provincia di Livorno). </text:span><text:span text:style-name="T21">La disciplina dell’Anticorruzione negli enti locali alla luce del Piano della performance. </text:span><text:span text:style-name="T16">Seminario</text:span> <text:span text:style-name="T16">in house a favore di tutto il personale dei Comuni associati della durata di 24 ore complessive. Organizzazione a cura de La Scuola di ANCI-TOSCANA con sede in Firenze. </text:span><text:s/><text:span text:style-name="T16"><text:s/></text:span></text:p>
              </text:list-item>
              <text:list-item>
                <text:p text:style-name="P191"><text:span text:style-name="T16">11, 18 e 25 febbraio 2015. Comune di Pistoia. </text:span><text:span text:style-name="T21">Incarichi esterni ed appalti di servizio nella Pubblica Amministrazione locale alla luce del Piano Anti-corruzione. </text:span><text:span text:style-name="T16">Seminario a favore del personale dei Comuni della Provincia di Pistoia di 12 ore complessive. Organizzazione a cura di La Scuola di ANCI-TOSCANA con sede in Firenze</text:span></text:p>
              </text:list-item>
              <text:list-item>
                <text:p text:style-name="P191"><text:span text:style-name="T16">3 febbraio 2015. Comune di Bordighera (Imperia). </text:span><text:span text:style-name="T21">Il Piano anti-corruzione negli aspetti applicativi. </text:span><text:span text:style-name="T16">Seminario di aggiornamento a favore di tutto il personale del Comune. Organizzazione diretta a cura del Comune di Bordighera.</text:span><text:span text:style-name="T21"> </text:span></text:p>
              </text:list-item>
              <text:list-item>
                <text:p text:style-name="P191"><text:span text:style-name="T16">27 gennaio 2015. Comune di Monteriggioni (Siena). </text:span><text:span text:style-name="T21">L’implementazione del Piano anti-corruzione alla luce del consuntivo delle attività al 31.12.2014. </text:span><text:span text:style-name="T16">Seminario in house a favore del Responsabile anti-corruzione e dei Responsabili del Comune di 8 ore complessive. Organizzazione a cura di Euristica di Gubbio</text:span><text:span text:style-name="T21"> </text:span></text:p>
              </text:list-item>
              <text:list-item>
                <text:p text:style-name="P191"><text:span text:style-name="T16">26 gennaio 2015. Comune di Aulla. </text:span><text:span text:style-name="T21">L’implementazione del Piano anticorruzione alla luce del consuntivo delle attività al 31.12.2014. </text:span><text:span text:style-name="T16">Tutoraggio in house a favore dei Responsabili Anti-corruzione e dei propri </text:span><text:soft-page-break/><text:span text:style-name="T16">collaboratori dei Comuni dell’Unione Montana Lunigiana di 6 ore complessive. Organizzazione a cura di La Scuola ANCI-TOSCANA. </text:span></text:p>
              </text:list-item>
              <text:list-item>
                <text:p text:style-name="P191"><text:span text:style-name="T16">22 gennaio 2015. Comune di Città della Pieve. </text:span><text:span text:style-name="T21">L’attuazione del Piano anticorruzione negli aspetti applicativi alla luce del consuntivo delle attività 2014. </text:span><text:span text:style-name="T16">Tutoraggio in house a favore del Responsabile anti-corruzione del Comune di 8 ore complessive. Organizzazione a cura di Euristica di Gubbio</text:span></text:p>
              </text:list-item>
              <text:list-item>
                <text:p text:style-name="P191"><text:span text:style-name="T16">21, 28 gennaio e 4 febbraio 2015. Comune di Montecatini Terme.</text:span> <text:span text:style-name="T21">Gli incarichi esterni nella PA locale.</text:span><text:span text:style-name="T16"> Seminario a favore del personale dei comuni della Provincia di Pistoia di 12 ore complessive. Organizzazione a cura di ANCI- TOSCANA/PROVINCIA DI PISTOIA </text:span></text:p>
              </text:list-item>
              <text:list-item>
                <text:p text:style-name="P191"><text:span text:style-name="T16">22 dicembre 2014. Comune di Carrara. Seminario di aggiornamento di n.7 ore complessive a favore del Segretario Generale, dei Dirigenti e del personale del Comune in tema di: </text:span><text:span text:style-name="T20">La L.190/2012 ed il Piano triennale di prevenzione dei fenomeni corruttivi e/o di prevenzione della illegalità amministrativa. </text:span><text:span text:style-name="T16">Atto di incarico del 25.11.2014 di TI forma- ANCI Toscana.</text:span></text:p>
              </text:list-item>
              <text:list-item>
                <text:p text:style-name="P191"><text:span text:style-name="T16">18 dicembre 2014. Azienda speciale del Comune di Ladispoli(RM). Seminario di aggiornamento di n.5 ore complessive a favore del personale dell’azienda speciale del Comune in tema di: </text:span><text:span text:style-name="T20">La legge 190/2012 e il Dlgs 33/2013 e la loro applicabilità agli enti privati e pubblici in controllo dell’Ente Locale. </text:span><text:span text:style-name="T16">Atto di incarico del 06.12.2014 di Euristica di Gubbio. </text:span></text:p>
              </text:list-item>
              <text:list-item>
                <text:p text:style-name="P191"><text:span text:style-name="T16">16 dicembre 2014. Unione dei Comuni Montana Lunigiana presso sede di Aulla(MS). Corso di formazione consistente in una lezione di 7 ore complessive a favore del Segretario Comunale, dei Responsabili di Servizio e del personale dei Comuni dell’Unione in tema di: </text:span><text:span text:style-name="T20">La disciplina dell’anticorruzione e del conflitto di interesse nell’Ente locale tra controlli interni, trasparenza e piani della performance. Responsabilità e sanzioni. Il procedimento sanzionatorio dell’ANAC ai sensi dell’art.19 comma 5 del DL.90/2014 convertito in legge 114/2014. </text:span><text:span text:style-name="T16">Atto di incarico del 01.12.2014 di La Scuola Agenzia Formativa di ANCI-Toscana.</text:span></text:p>
              </text:list-item>
              <text:list-item>
                <text:p text:style-name="P191"><text:span text:style-name="T16">15 dicembre 2014. Napoli. Video conferenza a favore delle Camere di Commercio della Provincia di Napoli di n.5 ore complessive in tema di: </text:span><text:span text:style-name="T20">Le misure conseguenti al mancato rispetto dei vincoli finanziari posti alla contrattazione integrativa e all’utilizzo del fondo. </text:span><text:span text:style-name="T16">Atto di incarico del 01.12.2014 di Trevi Formazione di Napoli.</text:span><text:span text:style-name="T20"> </text:span><text:span text:style-name="T16"><text:s text:c="2"/></text:span></text:p>
              </text:list-item>
              <text:list-item>
                <text:p text:style-name="P191"><text:span text:style-name="T16">11 dicembre 2014. Comune di Montegranaro (FM). Seminario di aggiornamento di 4 ore complessive a favore del Segretario Comunale, dei Responsabili e del personale del Comune in tema di: </text:span><text:span text:style-name="T20">La legge 190/2012 nella PA tra controlli interni e piani della performance. Responsabilità e sanzioni. </text:span><text:span text:style-name="T16">Atto di incarico del 20.11.2014 di Euristica di Gubbio.</text:span></text:p>
              </text:list-item>
              <text:list-item>
                <text:p text:style-name="P191"><text:span text:style-name="T16">02 e 04 dicembre 2014. Comune di Città della Pieve (PG) e Comune di Panicale (PG) con la partecipazione dei Comuni di Piegaro (PG) e Paciano (PG). Seminario di aggiornamento per i Segretari Comunali, i Responsabili di Servizio e tutti i dipendenti dei suddetti Comuni per un totale di 16 ore complessive in tema di: </text:span><text:span text:style-name="T20">La disciplina dell’anti-corruzione e del conflitto di interessi nella PA tra controlli interni, trasparenza e piani della performance. Responsabilità e sanzioni. </text:span><text:span text:style-name="T16">Organizzazione a cura di Euristica di Gubbio</text:span></text:p>
              </text:list-item>
              <text:list-item>
                <text:p text:style-name="P191"><text:span text:style-name="T16">25 e 27 novembre 2014. Comune di Castiglione del Lago (PG). Seminario di aggiornamento per il Segretario Comunale, per i Responsabili di Servizio e per tutto il personale dell’Ente di 16 ore complessive in tema di: </text:span><text:span text:style-name="T20">La legge 190/2012 nella PA tra controlli interni e piani della performance. Responsabilità e sanzioni. </text:span><text:span text:style-name="T16">Organizzazione a cura di Euristica di Gubbio.</text:span></text:p>
              </text:list-item>
              <text:list-item>
                <text:p text:style-name="P191"><text:span text:style-name="T16">24 e 26 novembre 2014. Pis a(Sede ANCI), Firenze (Sede ANCI) n. 2 Lezioni di 10 ore complessive per conto della Scuola di ANCI Toscana di Firenze e di </text:span><text:soft-page-break/><text:span text:style-name="T16">IFEL a favore dei dipendenti pubblici del territorio regionale toscano dal seguente oggetto: </text:span><text:span text:style-name="T20">Le misure conseguenti al mancato rispetto dei vincoli finanziari posti alla contrattazione integrativa e all’utilizzo del fondo</text:span><text:span text:style-name="T16"> </text:span></text:p>
              </text:list-item>
              <text:list-item>
                <text:p text:style-name="P191"><text:span text:style-name="T16">20 novembre 2014. Comune di Matelica (MC). Seminario di aggiornamento per pubblici dipendenti del territorio provinciale di Macerata di 7 ore in tema di: </text:span><text:span text:style-name="T20">La disciplina dell’anti-corruzione e del conflitto di interessi nella PA tra controlli interni, trasparenza e piani della performance. Responsabilità e sanzioni. </text:span><text:span text:style-name="T16">Organizzazione a cura di Euristica di Gubbio.</text:span><text:span text:style-name="T20"> </text:span></text:p>
              </text:list-item>
              <text:list-item>
                <text:p text:style-name="P191"><text:span text:style-name="T16">17 ottobre 2014. ANCI Toscana. La Scuola Agenzia Formativa. Seminario di aggiornamento a favore dei Segretari Comunali e Provinciali dei Comuni e delle Province della Regione Toscana della durata di 4 ore in tema di: </text:span><text:span text:style-name="T20">La buona amministrazione nel conferimento degli incarichi politici-amministrativi negli Enti locali alla luce del Piano per la prevenzione dei fenomeni corruttivi, del Piano della trasparenza e della Legge 114/2014. <text:s/>Inconferibilità ed incompatibilità degli incarichi. </text:span></text:p>
              </text:list-item>
              <text:list-item>
                <text:p text:style-name="P191"><text:span text:style-name="T16">Dall’ 8 ottobre 2014 al 25 febbraio 2015. ANCI Toscana. La Scuola Agenzia Formativa. Incarico di docenza di 48 ore complessive a favore dei dipendenti della Provincia e dei Comuni dell’area vasta pistoiese in tema di: </text:span><text:span text:style-name="T20">La gestione degli incarichi esterni nella Pubblica Amministrazione locale.</text:span><text:span text:style-name="T16"> </text:span></text:p>
              </text:list-item>
              <text:list-item>
                <text:p text:style-name="P191"><text:span text:style-name="T16">01.10.2014 al 31.12.2014. Provincia di Massa-Carrara. Incarico di docenza della durata di 65 ore complessive in tema di: </text:span><text:span text:style-name="T20">La reingegnerizzazione dei processi organizzativi e di gestione del personale della Provincia alla luce dei piani della performance e della prevenzione dei fenomeni di illegalità con particolare riferimento alla L.114/2014. </text:span><text:span text:style-name="T16">Organizzazione a cura di Agenzia Formativa Unione dei Comuni della Versilia</text:span></text:p>
              </text:list-item>
              <text:list-item>
                <text:p text:style-name="P191"><text:span text:style-name="T16">9 luglio 2014 ad oggi. Ente Parco Appennino Tosco- Emiliano. Incarico per programma di tutoring in house e di affiancamento on the job della durata di 60 ore in tema di:</text:span><text:span text:style-name="T20"> Implementazione e gestione del piano triennale per la prevenzione del rischio corruzione e/o illegalità diffusa alla luce del programma triennale per l’attuazione della trasparenza e del piano della performance e gestione del fondo salario accessorio.</text:span></text:p>
              </text:list-item>
              <text:list-item>
                <text:p text:style-name="P191"><text:span text:style-name="T16">30 giugno 2014 ad oggi. Ente Parco Arcipelago Toscano. Incarico di tutoraggio in house e di affiancamento on the Job della durata di 60 ore in tema di: </text:span><text:span text:style-name="T20">Implementazione e gestione del piano triennale per la prevenzione del rischio corruzione e/o illegalità diffusa alla luce del Programma triennale per l’attuazione della trasparenza e del Piano della Performance.</text:span></text:p>
              </text:list-item>
              <text:list-item>
                <text:p text:style-name="P191"><text:span text:style-name="T16">19 giugno 2014, 23, 24, 25 settembre 2014. Comune di Ladispoli (Roma). Corso di formazione per funzionari PO, per il Segretario Comunale del Comune e per tutti i dipendenti dell’Ente della durata complessiva di 20 ore in tema di: </text:span><text:span text:style-name="T21">La legge 190/2012 nel Comune tra controlli interni, trasparenza e piano della performance. Responsabilità e sanzioni. </text:span><text:span text:style-name="T16">Organizzazione a cura di Euristica di Gubbio. </text:span></text:p>
              </text:list-item>
              <text:list-item>
                <text:p text:style-name="P191"><text:span text:style-name="T16">5 giugno 2014. Comune di Bolsena (Viterbo). Corso di formazione per funzionari PO e per i segretari comunali dei Comuni di Bolsena ed Orvieto di 7 ore complessive in tema di: </text:span><text:span text:style-name="T21">La legge 190/2012 nel Comune tra controlli interni, trasparenza e piano della performance. Responsabilità e sanzioni. </text:span><text:span text:style-name="T16">Organizzazione a cura di Euristica di Gubbio.</text:span></text:p>
              </text:list-item>
              <text:list-item>
                <text:p text:style-name="P191"><text:span text:style-name="T16">20 maggio 2014. Firenze. Corso di formazione per dipendenti e responsabili del personale dei Comuni della Regione Toscana della durata di 7 ore in tema di: </text:span><text:span text:style-name="T21">La gestione delle assenze nella PA locale alla luce della più recente normativa e degli orientamenti giurisprudenziali. </text:span><text:span text:style-name="T16">Organizzazione a cura di Ti Forma ed ANCI Toscana con sede in Firenze.</text:span></text:p>
              </text:list-item>
              <text:list-item>
                <text:p text:style-name="P191"><text:span text:style-name="T16">15 e 16 maggio 2014. Comune di Ragusa. Incarico di docenza per 2 seminari </text:span><text:soft-page-break/><text:span text:style-name="T16">a favore del Comune di Ragusa ed altri Enti delle Province di Ragusa e Siracusa nell’ambito del Piano triennale per la prevenzione della corruzione e per il presidio della legalità/legittimità dell’azione amministrativa del Comune di Ragusa. </text:span>I due seminari articolati in due giornate hanno riguardato il seguente ambito disciplinare: <text:span text:style-name="T21">Il Pubblico impiego in regime di spending review. La gestione dell’organizzazione e del personale alla luce della riforma Renzi e nell’ambito del piano della performance.</text:span><text:span text:style-name="T16"> </text:span></text:p>
              </text:list-item>
              <text:list-item>
                <text:p text:style-name="P191"><text:span text:style-name="T16">30 aprile e 8 maggio 2014. Comune di Marsciano (Perugia). Corso di formazione per funzionari PO per il segretario comunale e per tutti i dipendenti dell’Ente della durata di 12 ore complessiva in tema di: </text:span><text:span text:style-name="T21">La legge 190/2012 nella PA locale tra controlli interni e piani della performance. Responsabilità e sanzioni. </text:span><text:span text:style-name="T16">Organizzazione a cura di Euristica con sede in Gubbio <text:s/></text:span></text:p>
              </text:list-item>
              <text:list-item>
                <text:p text:style-name="P191"><text:span text:style-name="T16">29 aprile 2014. Comune di Porto Sant’Elpidio (Fermo). Corso di formazione per i dipendenti ed il segretario comunale del Comune della <text:s/>durata complessiva di 7 ore in tema di: </text:span><text:span text:style-name="T21">La legge 190/2012 nella PA tra controlli interni e piani della performance. Responsabilità e sanzioni. </text:span><text:span text:style-name="T16">Organizzazione a cura di Euristica con sede in Gubbio.</text:span></text:p>
              </text:list-item>
              <text:list-item>
                <text:p text:style-name="P191"><text:span text:style-name="T16">16 aprile 2014. Firenze. Corso di formazione per dipendenti, funzionari, dirigenti e segretari comunali dei Comuni toscani della durata complessiva di 7 ore in tema di: </text:span><text:span text:style-name="T21">La contrattazione decentrata ed i fondi di incentivazione nell’ambito del nuovo sistema delle relazioni sindacali alla luce della riforma della PA (riforma Renzi).</text:span> <text:span text:style-name="T16">Organizzazione a cura di Ti Forma ed ANCI Toscana con sede in Firenze.</text:span></text:p>
              </text:list-item>
              <text:list-item>
                <text:p text:style-name="P191"><text:span text:style-name="T16">8 aprile 2014. Comune di Camerino(Provincia di Macerata). Corso di formazione per dipendenti, responsabili e segretari comunali della durata di 7 ore in tema di: </text:span><text:span text:style-name="T21">La disciplina dell’anti-corruzione nella PA locale tra controlli interni, trasparenza e piani della performance. Responsabilità e sanzioni. </text:span><text:span text:style-name="T16">Organizzazione a cura di Euristica con sede in Gubbio. <text:s/></text:span></text:p>
              </text:list-item>
              <text:list-item>
                <text:p text:style-name="P191"><text:span text:style-name="T16">20 e 21 marzo 2014. Comune di Fara Sabina (Rieti). Corso di formazione per dipendenti, responsabili e segretari comunali dei Comuni della Provincia di Roma e Rieti della durata complessiva di 13 ore in tema di: </text:span><text:span text:style-name="T21">La disciplina dell’anti-corruzione nella PA tra controlli interni, trasparenza e piani della performance. Responsabilità e sanzioni. </text:span><text:span text:style-name="T16">Organizzazione a cura di Euristica con sede in Gubbio. </text:span></text:p>
              </text:list-item>
              <text:list-item>
                <text:p text:style-name="P191"><text:span text:style-name="T16">25 febbraio e 4 marzo 2014. Comune di Vecchiano. Corso di formazione per i dipendenti del Comune di Vecchiano della durata complessiva di 8 ore in tema di: </text:span><text:span text:style-name="T21">La gestione dell’anti-corruzione nella PA tra controlli interni, trasparenza e piani della performance. Responsabilità e sanzioni.</text:span><text:span text:style-name="T16"> Organizzazione a cura di Reform SRL, con sede in Pisa</text:span></text:p>
              </text:list-item>
              <text:list-item>
                <text:p text:style-name="P191"><text:span text:style-name="T16">Dal 01.01.2014 al 30.06.2014. Attività di tutoring, docenza <text:s/>ed affiancamento on the job a favore dei dipendenti e del dirigente del Servizio organizzazione e personale della Provincia di Massa-Carrara in tema di: </text:span><text:span text:style-name="T20">Gestione giuridica ed economica del personale con particolare riguardo all’aggregato spesa per il personale.</text:span><text:span text:style-name="T16"> Organizzazione a cura di Reform SRL, con sede in Pisa</text:span></text:p>
              </text:list-item>
              <text:list-item>
                <text:p text:style-name="P191"><text:span text:style-name="T16">Dal 16 dicembre 2013 al 30.04.2014 per un totale di 40 ore complessive incarico di docenza e di tutoring con affiancamento on the Job a favore del direttore e del personale dell’Ente Pubblico non economico Ente Parco Nazionale Arcipelago Toscano con sede in Portoferraio (Livorno) in tema di: </text:span><text:span text:style-name="T20">Processi riorganizzativi e razionalizzazione degli strumenti organizzativi nonché di gestione del personale e delle relazioni sindacali in ottica di riqualificazione e di razionalizzazione della spesa per il personale alla luce del Piano della Performance.</text:span><text:span text:style-name="T16"> </text:span></text:p>
              </text:list-item>
              <text:list-item>
                <text:p text:style-name="P191"><text:soft-page-break/><text:span text:style-name="T16">11 e 12 dicembre 2013. Melilli (Siracusa). Formazione in house presso il Comune di Melilli di 16 ore in favore dei dipendenti e dirigenti dell’Area Risorse Umane del responsabile del Servizio Finanziario e dei responsabili di settore, alle RSU, <text:s/>ai componenti dei Nuclei di Valutazione/OIV ed ai Revisori dei Conti nonché ai Segretari Comunali dal seguente oggetto: </text:span><text:span text:style-name="T20">Il Pubblico impiego in regime di spending review. La gestione dell’organizzazione, del personale e degli incarichi alla luce del decreto legge n.101/2013 e della Legge di stabilità per l’anno 2014 </text:span><text:span text:style-name="T16"><text:s/></text:span></text:p>
              </text:list-item>
              <text:list-item>
                <text:p text:style-name="P191"><text:span text:style-name="T16">14 novembre 2013. Rieti. Seminario di n.5 ore a favore del personale anche con qualifica dirigenziale del Comune di Rieti dal seguente oggetto: </text:span><text:span text:style-name="T20">Le collaborazioni esterne e le prestazioni di servizi nella Pubblica Amministrazione locale: aspetti ordinamentali e di finanza pubblica a confronto. </text:span><text:span text:style-name="T16">Organizzazione a cura di Euristica con sede in Gubbio.</text:span></text:p>
              </text:list-item>
              <text:list-item>
                <text:p text:style-name="P191"><text:span text:style-name="T16"><text:s/>Dal 1 novembre al 31 dicembre 2013. Massa-Carrara. Gestione di un complessivo piano formativo in materia di riorganizzazione del personale della Provincia di Massa-Carrara, <text:s/>in versione tradizionale della durata di 4 ore da destinare a tutte le direzioni dell’ ente Provincia di Massa-Carrara tendente a focalizzare l’attenzione sugli aspetti di natura trasversale e manageriale inerenti la gestione delle risorse umane, e on the job, per complessive 40 ore a favore del personale dell’ufficio del personale sulle seguenti tematiche: </text:span><text:span text:style-name="T20">La gestione del fondo salario accessorio del personale anche con qualifica dirigenziale della Provincia ed il nuovo contratto decentrato; la gestione delle relazioni sindacali nel nuovo quadro ordinamentale; l’implementazione dei piani di razionalizzazione della spesa per il personale; la gestione della spesa per il personale attraverso i documenti di programmazione economico-finanziari; gestione degli istituti giuridici del personale ed analisi organizzative finalizzate alla gestione dei processi di mobilità e di eventuale esubero come previsti dalla vigente normativa. <text:s/></text:span><text:span text:style-name="T16">Organizzazione a cura di REFORM con sede in Pisa.</text:span></text:p>
              </text:list-item>
              <text:list-item>
                <text:p text:style-name="P191"><text:span text:style-name="T16">31 ottobre 2013. Firenze. Seminario in house di 7 ore a favore dell’ufficio del personale dell’Autorità Idrica Toscana con sede in Firenze </text:span>dal seguente oggetto: <text:span text:style-name="T21">La gestione della prestazione lavorativa, dei permessi e delle assenze dal lavoro nel pubblico impiego locale dopo la “desertificazione”. </text:span><text:span text:style-name="T16">Organizzazione a cura di TIFORMA con sede in Firenze.</text:span></text:p>
              </text:list-item>
              <text:list-item>
                <text:p text:style-name="P191"><text:span text:style-name="T16">29 ottobre 2013. Firenze. Seminario di aggiornamento di 7 ore, </text:span>dal seguente oggetto: <text:s/><text:span text:style-name="T21">Collaborazioni e incarichi esterni nella Pubblica Amministrazione: aspetti ordinamentali e di finanza pubblica, anche alla luce del recente D.L.n.101/2013 in attesa di conversione in Legge e della legge di stabilità per l’anno 2014. </text:span><text:span text:style-name="T16"><text:s/>Destinatari: Dirigenti, Segretari e Funzionari Enti locali ed Enti pubblici non economici della Regione Toscana. Organizzazione a cura di TIFORMA/ANCI TOSCANA con sede in Firenze.</text:span></text:p>
              </text:list-item>
              <text:list-item>
                <text:p text:style-name="P191"><text:span text:style-name="T16">2 ottobre 2013. Savignano sul Rubicone (FC). Seminario di aggiornamento destinato ai dipendenti dell’Unione dei Comuni del Rubicone di n.8 ore </text:span>dal seguente oggetto: <text:span text:style-name="T21">La redazione degli atti amministrativi degli enti locali alla luce del D.L.174/2012 con particolare riferimento allo sviluppo delle metodologie per il controllo di regolarità amministrativa in via successiva. </text:span><text:span text:style-name="T16">Organizzazione a cura di Euristica. Gubbio. <text:s text:c="2"/></text:span></text:p>
              </text:list-item>
              <text:list-item>
                <text:p text:style-name="P191"><text:span text:style-name="T16">2 luglio 2013. Cecina (Livorno). Seminario teorico-applicativo in house per conto del Comune di Cecina destinato al Segretario Comunale ai Dirigenti ed ai Dipendenti del Comune di Cecina di n.9 ore </text:span>dal seguente oggetto: <text:span text:style-name="T21">La disciplina anticorruzione e le modalità di predisposizione dei Piani triennali per la prevenzione della illegalità e della corruzione nell’Ente- Comune <text:s/></text:span></text:p>
              </text:list-item>
              <text:list-item>
                <text:p text:style-name="P191"><text:span text:style-name="T16">27 giugno 2013. Rieti. Seminario di aggiornamento destinato al Segretario </text:span><text:soft-page-break/><text:span text:style-name="T16">Generale, ai Dirigenti ed ai Dipendenti del Comune di Rieti di n.8 ore</text:span> dal seguente oggetto: <text:span text:style-name="T21">La redazione degli atti amministrativi degli enti locali alla luce del D.l.174/2012 con particolare riferimento allo sviluppo delle metodologie per il controllo di regolarità amministrativa in via successiva. </text:span><text:span text:style-name="T16">Organizzazione a cura di Euristica. Gubbio. </text:span></text:p>
              </text:list-item>
              <text:list-item>
                <text:p text:style-name="P191"><text:span text:style-name="T16">18, 19 giugno 2013. Lentini (Siracusa). Formazione in house per conto del Comune di Lentini ed a favore dei Comuni della Provincia di Catania e di Siracusa e degli ordini degli Avvocati, Dottori Commercialisti e Consulenti del Lavoro della Provincia di Siracusa di n. 16 ore </text:span>dal seguente oggetto: <text:span text:style-name="T21">La costituzione del fondo salario accessorio del personale degli Enti locali e la contrattazione decentrata integrativa alla luce dei vincoli di finanza pubblica</text:span><text:span text:style-name="T16">.</text:span></text:p>
              </text:list-item>
              <text:list-item>
                <text:p text:style-name="P191"><text:span text:style-name="T16">6 giugno 2013. Pescia. Seminario di aggiornamento destinato ai dipendenti degli enti locali di n.8 ore</text:span> dal seguente oggetto: <text:span text:style-name="T21">La redazione degli atti amministrativi degli enti locali alla luce del D.l 174/2012 (nuovo sistema dei controlli interni) con particolare riferimento allo sviluppo delle metodologie per il controllo di regolarità amministrativa in via successiva.</text:span><text:span text:style-name="T16"> Organizzazione a cura di Euristica, Gubbio.</text:span> </text:p>
              </text:list-item>
              <text:list-item>
                <text:p text:style-name="P191"><text:span text:style-name="T16">16 maggio 2013. Firenze. Seminario di aggiornamento destinato a dirigenti e dipendenti dei Comuni della Toscana </text:span>di n.7 ore dal seguente oggetto: <text:span text:style-name="T21">La gestione della prestazione lavorativa, dei permessi e delle assenze dal lavoro nel pubblico impiego locale dopo la “decertificazione” alla luce dei vincoli di finanza pubblica. </text:span><text:span text:style-name="T16">Organizzazione a cura di TiForma, Firenze.</text:span></text:p>
              </text:list-item>
              <text:list-item>
                <text:p text:style-name="P191"><text:span text:style-name="T16">24 aprile e 7 maggio 2013. Firenze. Seminario di aggiornamento in house destinato a dirigenti e dipendenti dell’Autorità Idrica Toscana </text:span>di n.12 ore complessive dal seguente oggetto: <text:span text:style-name="T21">La gestione giuridica ed economica del personale dell’Autorità Idrica Toscana: l’organizzazione del personale, la gestione della dotazione organica e dei profili del personale. La gestione del fondo per le risorse decentrate destinate al trattamento economico del personale nella fase costitutiva e la destinazione delle risorse alle diverse finalità incentivanti per il tramite della nuova contrattazione decentrata integrativa: le” istruzioni” della Ragioneria Generale dello Stato. </text:span><text:span text:style-name="T16">Organizzazione a cura di TiForma, Firenze.</text:span><text:span text:style-name="T21"> </text:span></text:p>
              </text:list-item>
            </text:list>
            <text:list text:style-name="WW8Num15">
              <text:list-item>
                <text:p text:style-name="P192">11 aprile 2013. Fara Sabina (Rieti). Seminario di aggiornamento in house destinato ai Comuni della Provincia di Rieti <text:span text:style-name="T16">di n.8 ore dal seguente oggetto: </text:span><text:span text:style-name="T22">La nuova disciplina dell’anticorruzione nell’ambito del rafforzamento del sistema dei controlli interni ed alla luce del testo unico sulla trasparenza di cui al Dlgs.33/2013 come previsto dall’art.1,comma 35 della L.190/2012.</text:span> Organizzazione a cura di Euristica di Gubbio.<text:span text:style-name="T22"> <text:s text:c="2"/></text:span></text:p>
              </text:list-item>
              <text:list-item>
                <text:p text:style-name="P192">11 marzo 2013. Firenze. Seminario di aggiornamento presso la sede TIFORMA/ANCI TOSCANA. 7 ore di attività seminariale di aggiornamento su: <text:span text:style-name="T19">I vincoli assunzionali nel pubblico impiego locale alla luce della normativa di finanza pubblica.</text:span> Destinatari: Dirigenti, Funzionari e Dipendenti degli uffici del personale e dei servizi finanziari dei Comuni della Regione Toscana.</text:p>
              </text:list-item>
              <text:list-item>
                <text:p text:style-name="P192">8 e 21 marzo 2013. Seminario in house di due <text:s/>giornate presso il Comune di Como. 16 ore di attività seminariale teorica-applicativa su: <text:span text:style-name="T19">La costituzione del fondo salario accessoria e la destinazione delle risorse del FSA all'incentivazione del trattamento economico accessorio del personale, anche con qualifica dirigenziale del Comune. La "nuova" contrattazione decentrata integrativa e gli orientamenti della Ragioneria Generale dello Stato, dell'ARAN, della giurisprudenza consultiva della Corte dei Conti. </text:span>Destinatari: Segretario Generale, <text:s/>Dirigenti, Posizioni Organizzative e Funzionari <text:s/>e Dipendenti dell'ufficio del <text:s/>Personale. <text:span text:style-name="T19"><text:s text:c="2"/></text:span></text:p>
              </text:list-item>
              <text:list-item>
                <text:p text:style-name="P192"><text:soft-page-break/>18 e 19 Febbraio 2013. Seminario in house di due giornate presso il Comune di Carlentini (Siracusa). 16 ore di attività seminariale in tema di: <text:span text:style-name="T19">La legge 190/2012 ( disciplina dell'anticorruzione) nella PA, tra controlli interni, trasparenza amministrativa e principi dell'amministrazione aperta. Responsabilità e sanzioni. Le interrelazioni tra Piani della trasparenza, Piani della prevenzione della corruzione e Piani della performance.</text:span> Destinatari: Segretari, Dirigenti e Funzionari dei Comuni, OIV e Collegi dei Revisori della Provincia di Siracusa. Il corso è stato accreditato dagli Ordini degli Avvocati e dei Dottori commercialisti della Provincia di Siracusa. <text:s/></text:p>
              </text:list-item>
              <text:list-item>
                <text:p text:style-name="P192">30 gennaio 2013. <text:s/>Comune di Seregno (Monza e Brianza). EURISTICA. 8 ore di formazione in house nella forma del tutoraggio pratico- applicativo presso il Comune di Seregno in tema di “Fondo salario accessorio e competenze della contrattazione decentrata integrativa alla luce del nuovo sistema ordinamentale”. Destinatari: Segretario comunale Vice Segretario comunale, Responsabile PO affari del personale, e Dirigenti del Comune. <text:s/></text:p>
              </text:list-item>
              <text:list-item>
                <text:p text:style-name="P192">6 novembre 2012. Comune di Carrara. TI FORMA. 7 ore di docenza in house presso il Comune di Carrara in tema di “ La gestione del personale: orario di lavoro, permessi, mensa, pause, permessi per handicap, malattia, trasferte, orari, PO, Dirigenti ”. Destinatari: Personale dell’ Ufficio del Personale del Comune di Carrara.</text:p>
              </text:list-item>
              <text:list-item>
                <text:p text:style-name="P192">10 ottobre 2012. Firenze. TI FORMA. 7 ore di docenza in tema di “ Il lavoro pubblico dopo la riforma Fornero e la Spending Review. La disciplina delle assunzioni e del costo del personale alla luce delle recenti manovre di Finanza pubblica”. Destinatari: Responsabili e personale degli uffici del personale degli Enti Locali. <text:s/></text:p>
              </text:list-item>
              <text:list-item>
                <text:p text:style-name="P192">1,2,3,4 ottobre 2012. Catania e Palermo. Scuola Superiore della Pubblica Amministrazione Locale. 24 ore di docenza in tema di “ Il decreto legge n.95/2012 convertito nella legge 135/2012 e l’impatto sulla gestione delle risorse e sull’esercizio delle funzioni e dei servizi dei Comuni, anche con particolare riferimento agli obblighi di esercizio in forma associata nei Comuni fino a 5000 abitanti”. Destinatari: Segretari e Dirigenti degli Enti Locali.</text:p>
              </text:list-item>
              <text:list-item>
                <text:p text:style-name="P192">25 settembre 2012. Genova. Scuola Superiore della Pubblica Amministrazione Locale. 6 ore di docenza in tema di ” La valutazione del personale nella PA. Le innovazioni intervenute. Piani della Performance, OIV e valutazione della performance organizzativa ed individuale negli Enti Locali”. Destinatari: Segretari e Dirigenti degli Enti Locali. <text:s/></text:p>
              </text:list-item>
              <text:list-item>
                <text:p text:style-name="P192">24 settembre 2012. Firenze. Scuola Superiore della Pubblica Amministrazione Locale. 6 ore di docenza in tema di “ Il nuovo lavoro pubblico e la gestione del personale degli Enti Locali alla luce della legge 135/2012 e nell’ ambito dei processi di riqualificazione della spesa pubblica”. Destinatari: Segretari <text:s/>Dirigenti degli Enti Locali </text:p>
              </text:list-item>
              <text:list-item>
                <text:p text:style-name="P192">23 e 24 maggio 2012. Catania, Palermo. Scuola Superiore della Pubblica Amministrazione Locale. 12 ore di docenza in tema di “La gestione del personale degli enti locali nella recente normativa ed alla luce della giurisprudenza della Corte dei Conti e degli orientamenti ministeriali”. Destinatari: Segretari Comunali e Provinciali e Dirigenti degli Enti locali.</text:p>
              </text:list-item>
              <text:list-item>
                <text:p text:style-name="P192">10 e 15 maggio 2012. Bergamo, Milano. Scuola Superiore della Pubblica Amministrazione locale. 10 ore di docenza in tema di “ Le relazioni sindacali dopo il decreto legislativo 1 agosto 2011, n.141”. Destinatari: Segretari Comunali e Provinciali e Dirigenti degli enti Locali.</text:p>
              </text:list-item>
              <text:list-item>
                <text:p text:style-name="P192">16 aprile 2012. Firenze. <text:s/>Scuola Superiore della Pubblica Amministrazione locale.</text:p>
              </text:list-item>
              <text:list-item>
                <text:p text:style-name="P192"><text:soft-page-break/><text:s/>6 ore di docenza in tema di “ La gestione del personale negli Enti Locali”. Destinatari: Segretari Comunali e Provinciali e Dirigenti degli Enti Locali.</text:p>
              </text:list-item>
              <text:list-item>
                <text:p text:style-name="P192">26 marzo 2012. Camaiore (LU). Seminario di aggiornamento in house di n.8 ore in tema di “Le recenti riforme di finanza pubblica e l’impatto sulla organizzazione e sulla gestione dei servizi”. Destinatari: Dirigenti, Funzionari e Segretario generale del Comune.</text:p>
              </text:list-item>
              <text:list-item>
                <text:p text:style-name="P192">8 marzo 2012. Gatteo Mare (FC). <text:s/>Euristica di Gubbio. 7 ore di docenza in tema di: “ Le novità e gli istituti collegati alla gestione del personale degli Enti locali”. Destinatari: personale dell’Unione dei Comuni del Rubicone ed altri Comuni limitrofi. </text:p>
              </text:list-item>
              <text:list-item>
                <text:p text:style-name="P192">27 e 28 febbraio 2012. CERISDI- Centro Ricerche e Studi Direzionali di Palermo. 14 ore di docenza nell’ambito delle attività formative del Corso J “La riforma della Pubblica Amministrazione e il nuovo paradigma di servizio pubblico: strumenti e modelli a sostegno della fase di attuazione”. Destinatari: Dirigenti, Direttori, Segretari, Funzionari e Quadri della Regione Siciliana, degli Enti Locali, di Aziende pubbliche ed altre Organizzazioni.</text:p>
              </text:list-item>
              <text:list-item>
                <text:p text:style-name="P192">9 febbraio 2012. Comune di Pescia (PT), Seminario di aggiornamento in house di n.8 ore in tema di “Le recenti riforme di finanza pubblica e l’impatto sulla organizzazione dei procedimenti amministrativi e sulla gestione dei servizi del Comune con particolare riferimento alla gestione di bilancio e del personale”. Destinatari: Assessori, Dirigenti e Funzionari del Comune. </text:p>
              </text:list-item>
              <text:list-item>
                <text:p text:style-name="P192"><text:span text:style-name="T16">17 novembre 2011. <text:s/>Dire e Fare. Lucca Fiere a cura di Regione Toscana, Anci Toscana in collaborazione con Orgogliopa. </text:span>Intervento al seminario “<text:span text:style-name="T21">Il ruolo della dirigenza tra riforma e controriforma del lavoro pubblico”</text:span> relazionando sul seguente tema “<text:span text:style-name="T21">La scelta del dirigente tra Costituzione e politica.”</text:span><text:span text:style-name="T16"> <text:s/></text:span></text:p>
              </text:list-item>
              <text:list-item>
                <text:p text:style-name="P192"><text:span text:style-name="T16">29 luglio/ 8 settembre 2011</text:span>. <text:span text:style-name="T16">Provincia di Massa-Carrara</text:span>. “Nell’ambito dell’Incarico di supporto e tutoraggio formativo per l’implementazione di un piano di razionalizzazione delle spese di personale di cui alla normativa vigente, con particolare riferimento al D.L.78/2010 convertito in L.122/2010 e al D.l 98/2011 convertito nella Legge 111/2011, ha tenuto n.4 incontri di work-house presso gli uffici dello Staff del personale della Provincia. <text:s/></text:p>
              </text:list-item>
              <text:list-item>
                <text:p text:style-name="P192"><text:span text:style-name="T16">5 e 6 luglio 2011. Comune di Messina</text:span>, formazione in house. “ La nuova disciplina del lavoro pubblico. Dal programma del fabbisogno del personale al sistema della valutazione del personale alla luce del Piano della Performance nell’ambito dell’attuale manovra di finanza pubblica con particolare riguardo alla sua applicazione nell’ambito dei Comuni della Regione Sicilia”. Seminario articolato in due giornate di studio di taglio applicativo per un totale di 14 ore complessive. Destinatari: Dirigenti, Funzionari e Dipendenti del Comune di Messina. Gli argomenti trattati: a) Gli atti di macrostruttura ed i regolamenti di organizzazione; b) La programmazione triennale del fabbisogno di personale e la programmazione di bilancio; c) Spese di personale e manovra di finanza pubblica; d) Il conferimento degli incarichi dirigenziali e le assunzioni a tempo indeterminato e flessibili; e) Mobilità, assunzioni obbligatorie, progressioni di carriera ed assegnazioni temporanee; f) Collaborazioni esterne e lavoro autonomo nella PA; g) La gestione dei fondi per il trattamento economico accessorio del personale e la destinazione delle risorse del fondo agli istituti incentivanti; h) Il Piano della performance ed il sistema della valutazione della performance organizzativa ed individuale con particolare riferimento alla riforma Brunetta ed alla legge regionale n.5/2011 per la Regione Sicilia; i) Sistemi di valutazione e metodologie per la erogazione della retribuzione di posizione e di risultato e per il riconoscimento del salario accessorio di performance; l) L’ utilizzo del PEG come strumento di programmazione operativa e di controllo: gli obiettivi di gestione come <text:soft-page-break/>presupposto per consentire in modo legittimo l’erogazione del trattamento economico accessorio; m) Le procedure di attribuzione degli obiettivi e delle risorse ed i sistemi dei controlli interni; n) La contrattazione decentrata ed il rinnovato sistema delle relazioni sindacali. L’impatto sui sistemi di misurazione e valutazione della performance.</text:p>
              </text:list-item>
              <text:list-item>
                <text:p text:style-name="P192"><text:span text:style-name="T16">4 luglio 2011. <text:s text:c="3"/>Centro Ricerche e Studi Direzionali e FORMEZ</text:span>: Incarico per prestazione occasionale per attività di moderatore esperto di focus nell’ambito delle attività del progetto di ricerca: “ L’ attuazione della riforma Brunetta nelle pubbliche amministrazioni siciliane: iniziative di assistenza e accompagnamento formativo”. Destinatari: Dirigenti Enti locali. <text:span text:style-name="T16">Provincia regionale di Catania</text:span>, Tremestieri Etneo (CT), 14.30/17.30.</text:p>
              </text:list-item>
              <text:list-item>
                <text:p text:style-name="P192"><text:span text:style-name="T16">8 giugno 2011. <text:s text:c="2"/>Centro Ricerche e Studi Direzionali e FORMEZ</text:span>. Attività di docenza per n.7 ore su “Ciclo della performance, trasparenza ed integrità.” Destinatari: Dirigenti e Funzionari Regione Sicilia. <text:span text:style-name="T16">Palermo Sede CERISDI.</text:span> </text:p>
              </text:list-item>
              <text:list-item>
                <text:p text:style-name="P192"><text:span text:style-name="T16">18 maggio 2011. Centro Ricerche e Studi Direzionali e FORMEZ</text:span>. Attività di moderatore esperto di focus nell’ambito delle attività del progetto di ricerca: “L’ attuazione della riforma Brunetta nelle Pubbliche Amministrazioni della Regione Sicilia: iniziative di assistenza e accompagnamento formativo”. Destinatari: Dirigenti e Funzionari Regione Sicilia. <text:span text:style-name="T16">Comune di Bagheria</text:span> (PA)</text:p>
              </text:list-item>
              <text:list-item>
                <text:p text:style-name="P192"><text:span text:style-name="T16">16/17 maggio 2011. Comune di Lentini</text:span>. Formazione in house per un totale di 16 ore. Il Decreto legislativo n.150/2009 alla luce della manovra di finanza pubblica 2011/2013. La gestione della fase applicativa. Valutare correttamente e premiare il merito nella PA . Valutazione della performance, introduzione dei sistemi premianti e interrelazioni con il sistema dei controlli interni con particolare riferimento agli impatti del d.l.78/2010 come convertito in legge 122/2010. Risanamento dei conti pubblici e razionalizzazione dell’utilizzo delle risorse umane negli enti locali. Il trattamento economico, le assunzioni, le mobilità e gli incarichi di collaborazione. Destinatari: Direttori Generali, Segretari generali, Dirigenti, P.O, Funzionari Personale, Servizi finanziari, Affari legali, RSU ed Assessori. </text:p>
              </text:list-item>
              <text:list-item>
                <text:p text:style-name="P192"><text:span text:style-name="T16">17 febbraio 2011. Consorzio Asmez. Centro Direzionale. Napoli</text:span>. Seminario di 8 ore per Segretari, Dirigenti e Funzionari di enti locali. <text:s/>Nuovi e vecchi adempimenti per il lavoro pubblico. Collegato lavoro (legge 183/2010) decreto legislativo n.150/2010, legge 122/2010 e legge di stabilità per l’anno 2011 ( legge 220/2010)</text:p>
              </text:list-item>
              <text:list-item>
                <text:p text:style-name="P192"><text:span text:style-name="T16">31 gennaio 2011 e 1 febbraio 2011. Scuola Superiore della Pubblica Amministrazione Locale. Struttura Territoriale della Sicilia. Catania</text:span>. Seminario di 12 ore rivolto a Segretari Comunali, Dirigenti e Funzionari: “ L’ adeguamento degli enti territoriali al processo di riforma della Pubblica Amministrazione Locale di cui al D.lgs.150/2009 ed alla legge 122/2010. Linee operative per il sistema di valutazione della performance, per il sistema premiante e per il piano della performance. Come costruire gli indicatori di qualità” </text:p>
              </text:list-item>
              <text:list-item>
                <text:p text:style-name="P192"><text:span text:style-name="T16">13/14 dicembre 2010. Scuola superiore della Pubblica Amministrazione Locale. Struttura Territoriale della Sicilia. Palermo</text:span>. Seminario di 12 ore rivolto a Segretari Comunali, dirigenti e funzionari: “L’ adeguamento degli enti territoriali al processo di riforma della Pubblica Amministrazione locale di cui al Dlgs.150/2009 ed alla l.122/2010. Linee operative per l’attuazione della riforma. La gestione della fase applicativa. Il sistema della pianificazione, programmazione, controllo e ciclo di gestione della performance: obiettivi, risultati ed indicatori. Discussione di ipotesi applicative sul sistema di misurazione e valutazione della performance e le competenze degli organismi indipendenti di valutazione. La gestione delle <text:soft-page-break/>fasce di merito. L’impatto sulle risorse per l’incentivazione del personale. Il nuovo contratto collettivo decentrato e l’attuale sistema delle relazioni sindacali. La revisione del regolamento sull’ordinamento degli uffici e dei servizi e l’adeguamento del vigente sistema di pianificazione e programmazione alla luce del ciclo di gestione della performance”.</text:p>
              </text:list-item>
              <text:list-item>
                <text:p text:style-name="P192"><text:span text:style-name="T16">29 novembre 2010. Anci Toscana</text:span> presso Villa Borbone, <text:span text:style-name="T16">Viareggio</text:span>. Seminario rivolto ad amministratori, funzionari e dirigenti dei Comuni Toscani della durata di 8 ore: “ La costruzione del bilancio 2011 fra criticità e prospettive. L’ impatto della L. 122/2010 (conversione DL 78/2010) sulla gestione economica del personale degli Enti Locali e sul trattamento economico degli Amministratori locali”; </text:p>
              </text:list-item>
              <text:list-item>
                <text:p text:style-name="P192"><text:span text:style-name="T16">24 novembre 2010. Comune di Camaiore</text:span>. Seminario in house <text:s/>della durata di 8 ore sul sistema di adeguamento del Comune di Camaiore al d.lgs. 150/2009 con particolare riferimento al sistema di adeguamento dei regolamenti e del sistema della misurazione, valutazione e trasparenza della performance organizzativa ed individuale. Esame e discussione di concrete ipotesi applicative”. Il seminario ha riguardato il Segretario generale ed i Dirigenti del Comune nonché i gruppi di lavoro incaricati dell’attuazione della riforma “brunetta” nell’ ambito del Comune.</text:p>
              </text:list-item>
              <text:list-item>
                <text:p text:style-name="P192"><text:span text:style-name="T16">26, 27 e 28 ottobre 2010. Scuola superiore della Pubblica Amministrazione Locale. Struttura Territoriale della Sicilia.</text:span> <text:span text:style-name="T16">Catania, Agrigento, Monreale</text:span> (PA). Incarico di docenza per conto della SSPAL a favore dei Segretari Comunali e Dirigenti di enti locali della Regione della durata di 24 ore complessive: “La riforma della pubblica amministrazione alla luce del d.lgs. 150/2009. “ll processo di adeguamento degli enti locali al rinnovato quadro delle competenze in tema di Ciclo di gestione della performance, sistema premiante, accessi al pubblico impiego e relazioni sindacali. Discussione di ipotesi applicative”</text:p>
              </text:list-item>
              <text:list-item>
                <text:p text:style-name="P192"><text:s/><text:span text:style-name="T16">4 ottobre/23 ottobre 2010</text:span>. <text:span text:style-name="T16">CISL Lucca</text:span>. <text:span text:style-name="T16">Lucca</text:span>. Incarico di docenza di 32 ore complessive per la preparazione ai concorsi banditi dal Comune di Lucca su diritto costituzionale e diritto delle amministrazioni pubbliche, il testo unico degli enti locali e normativa sulla organizzazione e sulla disciplina del rapporto di lavoro alle dipendenze della PA . <text:s/></text:p>
              </text:list-item>
              <text:list-item>
                <text:p text:style-name="P192"><text:span text:style-name="T16">17 agosto/16 settembre 2010</text:span>. <text:span text:style-name="T16">CISL Lucca</text:span>. <text:span text:style-name="T16">Camaiore</text:span> <text:s/>“Corso per la preparazione ai concorsi negli enti locali”. 30 ore di corso su diritto costituzionale, diritto amministrativo, ordinamento contabile e finanziario degli enti locali, disciplina del lavoro pubblico.</text:p>
              </text:list-item>
              <text:list-item>
                <text:p text:style-name="P192"><text:span text:style-name="T16">12 luglio 2010</text:span>. <text:span text:style-name="T16">Comune di <text:s/>Borgo a Mozzano</text:span>(LU). Seminario “L’impatto della manovra finanziaria 2011-2013(d.l n.78/2010) sulla riforma Brunetta”.</text:p>
              </text:list-item>
              <text:list-item>
                <text:p text:style-name="P192"><text:span text:style-name="T16">13 e 24 maggio 2010.</text:span> <text:span text:style-name="T16">Scuola superiore della Pubblica Amministrazione. Struttura territoriale Emilia, Toscana, Umbria e Marche/Anci Toscana. Siena</text:span>: “Corso di formazione di n.18 ore sulle norme e sull’applicazione del dlgs.150/2009 negli Enti Locali. Merito e premi. Accesso e carriere. Adeguamento all’ordinamento comunale”. </text:p>
              </text:list-item>
              <text:list-item>
                <text:p text:style-name="P192"><text:span text:style-name="T16">22 aprile 2010</text:span>. <text:span text:style-name="T16">TIFORMA. Firenze</text:span>: <text:s/>Corso di formazione n.9 ore“La riforma del lavoro pubblico alla luce del dlgs.150/2009”- modulo n.5- “Il trattamento economico ed accessorio ed il sistema della valutazione della performance organizzativa ed individuale”. </text:p>
              </text:list-item>
              <text:list-item>
                <text:p text:style-name="P192"><text:span text:style-name="T16">12 aprile 2010. <text:s/>Comune di Camaiore</text:span>(Lu): Seminario “Le novità sul lavoro pubblico introdotte dal d.lgs. 150/2009. Efficienza e trasparenza a confronto. Dal ciclo di gestione della performance individuale ed organizzativa alla responsabilità del pubblico dipendente. Il rinnovato trattamento economico accessorio alla luce della performance individuale ed organizzativa. Incidenza <text:soft-page-break/>sui fondi per la contrattazione integrativa. Le ipotesi applicative per gli Enti Locali”. </text:p>
              </text:list-item>
              <text:list-item>
                <text:p text:style-name="P192"><text:span text:style-name="T16">22 marzo 2010</text:span>.<text:span text:style-name="T16"> Comune di</text:span> <text:span text:style-name="T16">Viareggio </text:span>(Lu): Seminario “Le novità sul lavoro pubblico recate dalla recente riforma”.</text:p>
              </text:list-item>
              <text:list-item>
                <text:p text:style-name="P192"><text:span text:style-name="T16">20 gennaio 2010. <text:s/>Anci Toscana. Viareggio </text:span>(Lu):Seminario “L’impatto della finanziaria 2010 sui bilanci degli Enti Locali. Le disposizioni per il personale delle autonomie locali recate dalla finanziaria per l’anno 2010. Novità e conferme.”</text:p>
              </text:list-item>
              <text:list-item>
                <text:p text:style-name="P192"><text:span text:style-name="T16">21 dicembre 2009. <text:s/>Comune di Viareggio </text:span>(Lu): Seminario “Le novità sul lavoro pubblico introdotte dal dlgs 150/2009. Efficienza e trasparenza a confronto. Il trattamento economico accessorio, performance individuale ed organizzativa. Incidenza sui fondi per la contrattazione decentrata”. </text:p>
              </text:list-item>
              <text:list-item>
                <text:p text:style-name="P192"><text:span text:style-name="T16">16 dicembre 2009</text:span>. <text:span text:style-name="T16">Anci Toscana.</text:span> <text:span text:style-name="T16">Capolona </text:span>(Arezzo): Seminario“L’impatto sui Comuni del dlgs 150/2009 in materia di ottimizzazione della produttività del lavoro pubblico e delle norme sulla razionalizzazione della spesa del personale. Razionalizzazione della spesa del personale e assunzioni: il d.l 78/2009 e la sua conversione in legge, il dpcm sul contenimento della spesa del personale, le norme relative al patto di stabilità in discussione”. </text:p>
              </text:list-item>
              <text:list-item>
                <text:p text:style-name="P192"><text:span text:style-name="T16">24 e 28 settembre 2009</text:span>.<text:span text:style-name="T16"> CGIL</text:span> <text:span text:style-name="T16">Pistoia. Pistoia: </text:span>Corso di formazione per la partecipazione ai concorsi pubblici presso il Comune di Pistoia:<text:span text:style-name="T16"> </text:span><text:s/>“Il lavoro pubblico nella pubblica amministrazione”. </text:p>
              </text:list-item>
              <text:list-item>
                <text:p text:style-name="P192"><text:span text:style-name="T16">15 settembre 2009. PROMOPA Lucca. Comune della Spezia</text:span>: Corso di formazione di n.9 ore “Il sistema di programmazione e controllo. Il sistema di programmazione e controllo ed il ciclo di gestione della performance nella riforma. Il sistema integrato di pianificazione, programmazione e controllo e l’utilizzo del peg come strumento di pianificazione e controllo: gli obiettivi di gestione(progetti, linee guida d’attuazione dei progetti, gli indicatori) ed il processo d’assegnazione degli obiettivi e delle risorse: le procedure d’attribuzione degli obiettivi nell’ambito del principio della separazione tra politica e gestione. La struttura operativa del controllo di gestione ed i rapporti con il servizio finanziario. Le relazioni tra organi di governo e dirigenti con particolare riferimento alla fase di definizione degli obiettivi. Interrelazione tra verifica del raggiungimento degli obiettivi e sistema di valutazione. Il controllo strategico ed i controlli interni”.</text:p>
              </text:list-item>
              <text:list-item>
                <text:p text:style-name="P192"><text:span text:style-name="T16">15 giugno 2009</text:span>. <text:span text:style-name="T16">TIFORMA. Firenze. Comune di </text:span><text:s/><text:span text:style-name="T16">Greve in Chianti</text:span>(Fi): Corso di formazione di n.8 ore:”Le novità della manovra finanziaria 2008-2009: dal piano industriale del pubblico impiego al patto di stabilità interno, avuto particolare riguardo al fenomeno delle società partecipate dalle amministrazioni locali”</text:p>
              </text:list-item>
              <text:list-item>
                <text:p text:style-name="P192"><text:span text:style-name="T16">11 maggio 2009. TIFORMA. Firenze. Comune di Greve in Chianti</text:span>(Fi): Corso di formazione di n.8 ore “Gli incarichi professionali nella pubblica amministrazione”</text:p>
              </text:list-item>
              <text:list-item>
                <text:p text:style-name="P192"><text:span text:style-name="T16">23 aprile 2009. <text:s/>TIFORMA. Firenze. Comune di Greve in Chianti</text:span>(Fi):Corso di formazione di n.8 ore “La spesa per il personale e la costituzione dei fondi per le politiche di sviluppo del personale, avuto particolare riguardo al rinnovato sistema dei controlli interni”</text:p>
              </text:list-item>
              <text:list-item>
                <text:p text:style-name="P192"><text:span text:style-name="T16">17/18 settembre 2008</text:span>. <text:span text:style-name="T16">CGIL Pistoia</text:span>: <text:span text:style-name="T16">Pistoia. </text:span>Corso di formazione di n.8 ore per la partecipazione ai pubblici concorsi” Il lavoro alle dipendenze dalla pubblica amministrazione, la disciplina economica e giuridica e la responsabilità del personale degli enti locali”</text:p>
              </text:list-item>
              <text:list-item>
                <text:p text:style-name="P192"><text:span text:style-name="T16">16 settembre 2008. TIFORMA. Firenze. Firenze. </text:span>Corso di formazione di n.8 ore per Direttori, Segretari, Dirigenti e Funzionari della PA locale: “La legge n.133/2008 e i riflessi in materia di organizzazione e gestione della <text:soft-page-break/>contrattazione e del personale degli Enti locali”</text:p>
              </text:list-item>
              <text:list-item>
                <text:p text:style-name="P192"><text:span text:style-name="T16">11/12 giugno 2008</text:span>.<text:span text:style-name="T16">CGIL Pistoia. Pistoia. </text:span>Corso di formazione di n.8 ore per la preparazione a concorsi pubblici: “Diritto del lavoro pubblico, lineamenti di una privatizzazione”</text:p>
              </text:list-item>
              <text:list-item>
                <text:p text:style-name="P192"><text:span text:style-name="T16">8,9,11 ottobre 2007. Provincia di Livorno. Livorno-Piombino</text:span>: Corso di formazione per il personale della Provincia di Livorno di n.18 ore”Semplificazione, innovazione e autonomia nella pubblica amministrazione- Il rapporto di lavoro pubblico ed il codice disciplinare”</text:p>
              </text:list-item>
              <text:list-item>
                <text:p text:style-name="P192"><text:span text:style-name="T16">23,27 settembre 2006</text:span>. <text:span text:style-name="T16">Agenzia per la formazione di Camaiore</text:span>(Lu): <text:span text:style-name="T16">Camaiore. </text:span>Corso di formazione di 16 ore per il personale dipendente dalla Pubblica Amministrazione Locale “La gestione delle risorse umane nella pubblica amministrazione locale.”</text:p>
              </text:list-item>
              <text:list-item>
                <text:p text:style-name="P192"><text:span text:style-name="T16">1 giugno 2006</text:span>.<text:span text:style-name="T16">Comune di <text:s/>San Giuliano Terme </text:span>(Pi): Seminario” Flessibilità e lavoro pubblico”</text:p>
              </text:list-item>
              <text:list-item>
                <text:p text:style-name="P192"><text:span text:style-name="T16">8,10 giugno 2005</text:span>. <text:span text:style-name="T16">Comune di <text:s/>Massarosa </text:span>(Lu): Corso di formazione in house per il personale del Comune di 18 ore: “I processi organizzativi e il lavoro pubblico. La gestione integrata delle risorse umane e il piano delle assunzioni”</text:p>
              </text:list-item>
              <text:list-item>
                <text:p text:style-name="P192"><text:span text:style-name="T16">18/31 marzo 2004</text:span>. <text:span text:style-name="T16">Comune di Capanno</text:span><text:span text:style-name="T17">r</text:span><text:span text:style-name="T16">i. </text:span>Corso di formazione in house di 20 ore per il personale appartenente ai Servizi Sociali del Comune: “Il sistema delle responsabilità pubbliche, con particolare riguardo all’assistente sociale”</text:p>
              </text:list-item>
              <text:list-item>
                <text:p text:style-name="P192"><text:span text:style-name="T16">13 febbraio 2004</text:span>.<text:span text:style-name="T16">CISL Massa. Massa.</text:span> Seminario: “Aspetti innovativi del nuovo CCNL del comparto Regioni/Autonomie locali per il quadriennio 2002/2005”</text:p>
              </text:list-item>
            </text:list>
          </table:table-cell>
        </table:table-row>
        <table:table-row table:style-name="Tabella8.1">
          <table:table-cell table:style-name="Tabella8.A1" office:value-type="string">
            <text:p text:style-name="P26"/>
          </table:table-cell>
          <table:table-cell table:style-name="Tabella8.A1" office:value-type="string">
            <text:p text:style-name="P27"/>
          </table:table-cell>
          <table:table-cell table:style-name="Tabella8.A1" office:value-type="string">
            <text:p text:style-name="P63"/>
          </table:table-cell>
        </table:table-row>
      </table:table>
      <text:p text:style-name="P64"/>
      <table:table table:name="Tabella9" table:style-name="Tabella9">
        <table:table-column table:style-name="Tabella9.A"/>
        <table:table-column table:style-name="Tabella9.B"/>
        <table:table-column table:style-name="Tabella9.C"/>
        <table:table-row table:style-name="Tabella9.1">
          <table:table-cell table:style-name="Tabella9.A1" office:value-type="string">
            <text:p text:style-name="P97">Capacità e competenze tecniche</text:p>
            <text:p text:style-name="P19"/>
            <text:p text:style-name="P5"/>
          </table:table-cell>
          <table:table-cell table:style-name="Tabella9.A1" office:value-type="string">
            <text:p text:style-name="P66"/>
          </table:table-cell>
          <table:table-cell table:style-name="Tabella9.A1" office:value-type="string">
            <text:p text:style-name="Standard">Buona conoscenza dei principali applicativi informatici (Microsoft etc), <text:s/>posta elettronica e di navigazione sulla rete Internet.</text:p>
          </table:table-cell>
        </table:table-row>
        <table:table-row table:style-name="Tabella9.2">
          <table:table-cell table:style-name="Tabella9.A1" office:value-type="string">
            <text:p text:style-name="P14">altre capacità e competenze</text:p>
            <text:p text:style-name="P103"/>
          </table:table-cell>
          <table:table-cell table:style-name="Tabella9.A1" office:value-type="string">
            <text:p text:style-name="P99"/>
          </table:table-cell>
          <table:table-cell table:style-name="Tabella9.A1" office:value-type="string">
            <text:p text:style-name="P35"><text:span text:style-name="T2">Assessore al bilancio ed alla programmazione dal 1 novembre 2003 al 30 giugno 2004</text:span><text:span text:style-name="T1"> di amministrazione comunale.</text:span></text:p>
            <text:p text:style-name="P88">Esperienza associativa in tema di Pubblica Amministrazione:</text:p>
            <text:p text:style-name="P35"><text:span text:style-name="T1">E’ stato Componente del Comitato Esecutivo <text:s/>di OrgoglioPa.it</text:span><text:span text:style-name="T2">, associazione culturale priva di scopo di lucro dedita alla raccolta ed alla promozione del sapere e della cultura amministrativa, con particolare riferimento al settore degli Enti locali (</text:span><text:a xlink:type="simple" xlink:href="http://www.orgogliopa.it/" text:style-name="Internet_20_link" text:visited-style-name="Visited_20_Internet_20_Link"><text:span text:style-name="Internet_20_link"><text:span text:style-name="T2">www.orgogliopa.it</text:span></text:span></text:a><text:span text:style-name="T2">).</text:span></text:p>
            <text:p text:style-name="P88"/>
            <text:p text:style-name="P35"><text:span text:style-name="T2">Pubblicazioni e ricerche</text:span><text:span text:style-name="T1">:</text:span></text:p>
            <text:p text:style-name="P35"><text:span text:style-name="T2">Curatore di rassegna on line di aggiornamento su </text:span><text:a xlink:type="simple" xlink:href="http://www.reform.it/" text:style-name="Internet_20_link" text:visited-style-name="Visited_20_Internet_20_Link"><text:span text:style-name="Internet_20_link"><text:span text:style-name="T2">www.reform.it</text:span></text:span></text:a><text:span text:style-name="T2"> </text:span><text:span text:style-name="T1">a partire dal mese di febbraio 2015 sulle seguenti tematiche: a) gestione giuridica ed economica delle risorse umane e correlati contratti di lavoro; b) diritto del lavoro alle dipendenze della pubblica amministrazione; c) Prevenzione dei fenomeni corruttivi e/o di illegittimità dell’azione amministrativa; d) Sistemi valutativi della performance; e) sistema delle responsabilità dei pubblici dipendenti; f) gestione della organizzazione del lavoro alla luce dei Piani triennali Anti-corruzione e del Programma triennale per l’attuazione della trasparenza. </text:span></text:p>
            <text:p text:style-name="P77"/>
            <text:p text:style-name="P35"><text:span text:style-name="T3">Sui materiali di Orgogliopa.it </text:span><text:span text:style-name="T4">ha pubblicato</text:span><text:span text:style-name="T3">:</text:span></text:p>
            <text:list text:style-name="WW8Num34">
              <text:list-item>
                <text:p text:style-name="P111">Il Piano della Performance 2011-2013: appunti operativi</text:p>
              </text:list-item>
              <text:list-item>
                <text:p text:style-name="P111">Il contratto decentrato adeguato al nuovo riparto di competenze di cui al d.lgs.150/2009</text:p>
              </text:list-item>
              <text:list-item>
                <text:p text:style-name="P111"><text:soft-page-break/>Schede applicative: La riforma del lavoro pubblico “reinterpretato” alla luce della legge n.122/2010</text:p>
              </text:list-item>
              <text:list-item>
                <text:p text:style-name="P111">Il regolamento sul sistema di misurazione e valutazione della performance individuale ed organizzativa di un Comune capoluogo di Provincia. Una ipotesi applicativa</text:p>
              </text:list-item>
              <text:list-item>
                <text:p text:style-name="P111">La riforma della PA nella fase applicativa</text:p>
              </text:list-item>
              <text:list-item>
                <text:p text:style-name="P111">Schede applicative della riforma Brunetta</text:p>
              </text:list-item>
              <text:list-item>
                <text:p text:style-name="P111">Linee operative per l’applicazione del sistema della valutazione della performance e per l’incentivazione del personale alla luce del d.lgs.150/2009</text:p>
              </text:list-item>
            </text:list>
            <text:list text:style-name="WW8Num50">
              <text:list-item>
                <text:p text:style-name="P112">Il sistema degli indicatori ed il ciclo della performance nel d.lgs 150/2009: dagli indicatori finanziari/ patrimoniali agli indicatori di efficacia/efficienza e di qualità.(2010)</text:p>
              </text:list-item>
            </text:list>
            <text:list text:style-name="WW8Num28">
              <text:list-item>
                <text:p text:style-name="P113">Riflessioni su alcuni profili costituzionali della manovra 2010 (d.l n.78/2010) di interesse per gli enti territoriali e locali e la difficile convivenza con la riforma Brunetta (dlgs n.150/2010) </text:p>
              </text:list-item>
            </text:list>
            <text:list text:style-name="WW8Num44">
              <text:list-item>
                <text:p text:style-name="P114">Commentario breve degli articoli della manovra 2010(d.l n. 78/2010) di interesse per gli enti territoriali e locali <text:s/>(2010)</text:p>
              </text:list-item>
            </text:list>
            <text:list text:style-name="WW8Num39">
              <text:list-item>
                <text:p text:style-name="P115">Il nuovo contratto decentrato integrativo aggiornato al nuovo riparto di competenze. Una ipotesi applicativa (2010)</text:p>
              </text:list-item>
              <text:list-item>
                <text:p text:style-name="P115">Il nuovo sistema di valutazione ed incentivazione della performance delle risorse umane nelle Regioni e negli Enti Locali. La nuova articolazione del fondo per le politiche di sviluppo del personale alla luce della performance organizzativa ed individuale. Una ipotesi applicativa degli istituti premianti di natura variabile (2010)</text:p>
              </text:list-item>
              <text:list-item>
                <text:p text:style-name="P115">Modalità di valutazione dei risultati dirigenziali e gradazione delle posizioni dirigenziali coerentemente a quanto previsto dal d.lgs. 150/2009.(2010)</text:p>
              </text:list-item>
              <text:list-item>
                <text:p text:style-name="P115">L’impatto della finanziaria 2010 sul personale degli enti locali (slides esplicative per convegnistica sulla finanziaria) (2010)</text:p>
              </text:list-item>
              <text:list-item>
                <text:p text:style-name="P115">La gestione economica della prestazione lavorativa (2009)</text:p>
              </text:list-item>
              <text:list-item>
                <text:p text:style-name="P115">Il trattamento economico accessorio nel quadro del ciclo della performance individuale ed organizzativa. Incidenza sui fondi della contrattazione decentrata integrativa (2009)</text:p>
              </text:list-item>
              <text:list-item>
                <text:p text:style-name="P115">Le novità in tema di organizzazione, gestione e controllo delle risorse recate dalla bozza del codice delle Autonomie (Appunti per le lezioni) (2009)</text:p>
              </text:list-item>
              <text:list-item>
                <text:p text:style-name="P115">La spesa per il personale nelle fonti del diritto, nella contrattazione collettiva, nella prassi e nella giurisprudenza (Appunti per le lezioni) (2009)</text:p>
              </text:list-item>
              <text:list-item>
                <text:p text:style-name="P115">Programmazione e controllo negli enti locali (Appunti per le lezioni) (2009)</text:p>
              </text:list-item>
              <text:list-item>
                <text:p text:style-name="P115">Scheda sulla retribuzione del personale nelle Autonomie Locali. Riferimenti normativi, di giurisprudenza e di prassi (2009) <text:s/></text:p>
              </text:list-item>
            </text:list>
            <text:p text:style-name="P80"/>
            <text:p text:style-name="P94">Sulle FAQ (Domande frequenti) (2010) di Orgogliopa.it:</text:p>
            <text:list text:style-name="WW8Num5">
              <text:list-item>
                <text:p text:style-name="P133"><text:span text:style-name="T2">Le progressioni economiche ed i vincoli della legge 122/2010. </text:span><text:span text:style-name="T1"><text:s/></text:span></text:p>
              </text:list-item>
              <text:list-item>
                <text:p text:style-name="P125">Le assunzioni e gli inquadramenti ex lege previsti dalla legge 122/2010 in deroga ai limiti assunzionali ed al tetto di spesa del personale per l’anno 2011. Il caso dei dipendenti dei Monopoli di Stato comandati presso la Provincia ed il Comune.</text:p>
              </text:list-item>
            </text:list>
            <text:list text:style-name="WW8Num48">
              <text:list-item>
                <text:p text:style-name="P129">Esuberi e manovra 2010</text:p>
              </text:list-item>
              <text:list-item>
                <text:p text:style-name="P129">Mobilità e manovra 2010</text:p>
              </text:list-item>
              <text:list-item>
                <text:p text:style-name="P129">Riduzione dei compensi per amministratori e collegi delle partecipate</text:p>
              </text:list-item>
            </text:list>
            <text:list text:style-name="WW8Num2">
              <text:list-item>
                <text:p text:style-name="P126">Autorizzazione agli incarichi extraistituzionali</text:p>
              </text:list-item>
            </text:list>
            <text:list text:style-name="WW8Num3">
              <text:list-item>
                <text:p text:style-name="P116"><text:soft-page-break/>Poteri impositivi e riparto delle competenze tra gli organi di governo.</text:p>
              </text:list-item>
              <text:list-item>
                <text:p text:style-name="P123">Quale è l’organo dell’ente locale competente in tema di rimodulazione delle tariffe per l’erogazione dei servizi pubblici</text:p>
              </text:list-item>
            </text:list>
            <text:list text:style-name="WW8Num41">
              <text:list-item>
                <text:p text:style-name="P117">La questione del “trattamento economico in godimento” ex art.9, c1 d.l. n.78/2010 <text:s/></text:p>
              </text:list-item>
            </text:list>
            <text:list text:style-name="WW8Num31">
              <text:list-item>
                <text:p text:style-name="P118">Il trattamento economico e previdenziale del dipendente pubblico appartenente al personale volontario del Corpo dei Vigili del Fuoco</text:p>
              </text:list-item>
            </text:list>
            <text:list text:style-name="WW8Num47">
              <text:list-item>
                <text:p text:style-name="P119">Patto di stabilità e manovra d’estate, tetto alla spesa di personale ed incidenza sulla spesa corrente</text:p>
              </text:list-item>
              <text:list-item>
                <text:p text:style-name="P119">La mobilità da enti locali non soggetti al patto di stabilità</text:p>
              </text:list-item>
              <text:list-item>
                <text:p text:style-name="P119">Incrementi delle risorse per la retribuzione di posizione e di risultato della dirigenza</text:p>
              </text:list-item>
              <text:list-item>
                <text:p text:style-name="P119">Obiettivi individuali e di gruppo e valorizzazione della performance</text:p>
              </text:list-item>
              <text:list-item>
                <text:p text:style-name="P119">Vigilanza esterna sulla contrattazione decentrata</text:p>
              </text:list-item>
              <text:list-item>
                <text:p text:style-name="P119">Come quantificare le risorse per il lavoro straordinario</text:p>
              </text:list-item>
              <text:list-item>
                <text:p text:style-name="P119">Contrattazione decentrata dell’area della dirigenza e destinazione delle risorse aggiuntive disponibili nel fondo del trattamento accessorio</text:p>
              </text:list-item>
              <text:list-item>
                <text:p text:style-name="P119">Stabilizzazione e proroga dei contratti a termine</text:p>
              </text:list-item>
              <text:list-item>
                <text:p text:style-name="P119">La “rottamazione dei dirigenti”</text:p>
              </text:list-item>
              <text:list-item>
                <text:p text:style-name="P119">Comitato di direzione ristretto e fascia unica dirigenziale.</text:p>
              </text:list-item>
            </text:list>
            <text:p text:style-name="P81"/>
            <text:p text:style-name="P95">Per il SOLE 24 ORE:</text:p>
            <text:list xml:id="list1709778702" text:style-name="WW8Num24">
              <text:list-item>
                <text:p text:style-name="P120">“ Il nuovo testo unico sul pubblico impiego. Lettura attualizzata delle norme alla luce della riforma Brunetta e del piano industriale della PA(a cura di M.Barilà/M.Lovo)(2010) è autore del capitolo 11: “Trattamento economico accessorio e progressioni economiche”: 11.1 “Il trattamento economico accessorio nel nuovo lavoro alle dipendenze della P.A”. 11.1.1 Cenni di sistema sulla disciplina del trattamento accessorio”. 11.1.2 “L’applicabilità della nuova disciplina alle regioni ed agli enti locali. 11.1.3 “Il trattamento economico accessorio collegato alla performance individuale”. 11.1.4 “Il trattamento economico accessorio collegato alla performance organizzativa”.</text:p>
              </text:list-item>
            </text:list>
            <text:p text:style-name="P78">11.1.5 “Il trattamento economico accessorio collegato all’effettivo svolgimento di attività disagiate e/o pericolose e/o dannose per la salute”.</text:p>
            <text:p text:style-name="P78">11.2 “La retribuzione accessoria”. 11.2.1 “Il compenso per l’attività extraordinaria”. 11.2.2 “Gli incentivi economici legati al raggiungimento degli obiettivi”</text:p>
          </table:table-cell>
        </table:table-row>
        <table:table-row table:style-name="Tabella9.3">
          <table:table-cell table:style-name="Tabella9.A1" office:value-type="string">
            <text:p text:style-name="P15"/>
          </table:table-cell>
          <table:table-cell table:style-name="Tabella9.A1" office:value-type="string">
            <text:p text:style-name="P16"/>
          </table:table-cell>
          <table:table-cell table:style-name="Tabella9.A1" office:value-type="string">
            <text:p text:style-name="P89"><text:s/>11.2.3 ”La retribuzione di posizione e di risultato”. 11.2.4 “Gli incentivi per la progettazione, per l’attività di difesa dell’ente e per il recupero dell’evasione fiscale e gli altri incentivi per particolari attività previste dalla legge con carattere di variabilità”. 11.3 “Il rinnovato sistema di valorizzazione del merito e le progressioni economiche tra selettività e premialità”. 11.3.1 “Le progressioni economiche nella legge e nella contrattazione di comparto”. 11.3.2 “Il funzionamento delle progressioni orizzontali nell’ambito delle risorse decentrate dei fondi per le politiche di sviluppo del personale e i recenti sviluppi della prassi e della contrattazione collettiva di comparto”. Bibliografia;</text:p>
            <text:list text:style-name="WW8Num11">
              <text:list-item>
                <text:p text:style-name="P134"><text:span text:style-name="T1">“Paghe e contributi nel pubblico impiego”. </text:span><text:span text:style-name="T2">Luglio 2008. E’ autore del capitolo 1.2. Onnicomprensività della retribuzione e rivalutazione della retribuzione, interessi e prescrizione.</text:span></text:p>
              </text:list-item>
            </text:list>
            <text:p text:style-name="P90"/>
            <text:p text:style-name="P88"><text:soft-page-break/>Per la rivista mensile Guida al pubblico impiego:</text:p>
            <text:list xml:id="list100712340277476" text:continue-list="list1709778702" text:style-name="WW8Num24">
              <text:list-item>
                <text:p text:style-name="P127">1/2010: “Rebus stabilizzazioni: la parola a Palazzo Vidoni. Commento a parere del dipartimento della funzione pubblica del 21.12.2009.</text:p>
              </text:list-item>
              <text:list-item>
                <text:p text:style-name="P127">11/2009: <text:s/>“L’assenza per malattia ai tempi del virus A</text:p>
              </text:list-item>
            </text:list>
            <text:p text:style-name="P91"/>
            <text:p text:style-name="P93">Per la rivista la Nuova Rassegna <text:s/>di legislazione dottrina e giurisprudenza. Noccioli Editore:</text:p>
            <text:list xml:id="list100712327558953" text:continue-numbering="true" text:style-name="WW8Num24">
              <text:list-item>
                <text:p text:style-name="P128">Impiego Pubblico. Dipendente comunale di Cat. B3 designato responsabile del procedimento. Richiesta da parte del Responsabile del Servizio della firma e del parere del responsabile del procedimento sulle determinazioni. Legittimità <text:s/>(3/2012).</text:p>
              </text:list-item>
              <text:list-item>
                <text:p text:style-name="P128">La Riforma del Lavoro Pubblico. La scelta del Dirigente tra Costituzione e Politica (1/2012).</text:p>
              </text:list-item>
              <text:list-item>
                <text:p text:style-name="P128">Impiego Pubblico. Conseguenze applicative in merito alle possibilità assunzionali degli Enti Locali soggetti al Patto di stabilità. Note di lettura a margine a Corte dei Conti, Sezioni Riunite, 29 agosto 2011, n.46. Indirizzi operativi (19-20/2011)</text:p>
              </text:list-item>
            </text:list>
            <text:list text:style-name="WW8Num23">
              <text:list-item>
                <text:p text:style-name="P124">Impiego Pubblico. <text:s/>Corresponsione oneri per i permessi retribuiti per i dipendenti di società di capitali. Disciplina (18/2011)</text:p>
              </text:list-item>
              <text:list-item>
                <text:p text:style-name="P124">Impiego Pubblico. Comune non soggetto al patto di stabilità. Copertura di posto vacante in organico mediante mobilità esterna da altro ente soggetto a vincoli assunzionali. Disciplina ( 16/2011) </text:p>
              </text:list-item>
              <text:list-item>
                <text:p text:style-name="P124">Impiego Pubblico. Personale già appartenente all’Amministrazione Autonoma Monopoli di Stato dichiarato in esubero a seguito di ristrutturazione aziendale e ricollocato presso gli uffici delle Pubbliche Amministrazioni. Stabilizzazione ( 9/2011).</text:p>
              </text:list-item>
            </text:list>
            <text:list text:style-name="WW8Num37">
              <text:list-item>
                <text:p text:style-name="P121">Dichiarazione di dissesto finanziario. Modalità di rideterminazione della dotazione organica. Fattispecie in tema di accertamento di personale in eccedenza (22/2010)</text:p>
              </text:list-item>
              <text:list-item>
                <text:p text:style-name="P122">Il contratto a tempo determinato e gli incarichi extraistituzionali(16/2010)</text:p>
              </text:list-item>
            </text:list>
            <text:list text:style-name="WW8Num21">
              <text:list-item>
                <text:p text:style-name="P135"><text:span text:style-name="T1">La legge 30 luglio 2010 n.122. Principi della nuova manovra economica e impatto sull’organizzazione e sulla gestione delle risorse umane degli enti territoriali dopo il d.lgs n.150/2009 (16/2010)</text:span><text:span text:style-name="T2"> </text:span></text:p>
              </text:list-item>
            </text:list>
            <text:list text:style-name="WW8Num38">
              <text:list-item>
                <text:p text:style-name="P130">Sistemi di Pianificazione e controllo, Piano della Performance e trattamento economico di natura premiante nella riforma del lavoro alle dipendenze della PA (2/2010)</text:p>
              </text:list-item>
              <text:list-item>
                <text:p text:style-name="P130">Commentario breve sugli aspetti ordinamentali ed organizzativi della riforma Brunetta (1/2010)</text:p>
              </text:list-item>
              <text:list-item>
                <text:p text:style-name="P130">Gli incarichi professionali di collaborazione esterna nella pubblica amministrazione (7,8/2009)</text:p>
              </text:list-item>
            </text:list>
            <text:p text:style-name="P88"/>
            <text:p text:style-name="P93">Per la rivista la Nuova Rassegna on line dall’anno 2003 ad oggi:</text:p>
            <text:list text:style-name="WW8Num10">
              <text:list-item>
                <text:p text:style-name="P131">Corte dei Conti, sez. riun., 29 agosto 2011, n.46. Conseguenze applicative in merito alle possibilità assunzionali degli enti locali soggetti al patto di stabilità. Note di lettura a margine ed indirizzi operativi.</text:p>
              </text:list-item>
              <text:list-item>
                <text:p text:style-name="P131">Analisi di sintesi della legge 133/2008: l’organizzazione, le procedure amministrative e la gestione del personale nelle PA con particolare riguardo alle autonomie locali</text:p>
              </text:list-item>
              <text:list-item>
                <text:p text:style-name="P131">Ancora sulla pregiudizialità del giudizio di annullamento dell’atto amministrativo illegittimo. Note di commento alla sentenza n.386/2007 del <text:soft-page-break/>Consiglio di Giustizia Amministrativa per la regione Sicilia</text:p>
              </text:list-item>
              <text:list-item>
                <text:p text:style-name="P131">La gestione flessibile della prestazione lavorativa nella PA tra contenimento e razionalizzazione della spesa pubblica e procedure ad evidenza pubblica. Due esperienze a confronto: i contratti di collaborazione e di somministrazione di lavoro a termine</text:p>
              </text:list-item>
              <text:list-item>
                <text:p text:style-name="P131">La tutela risarcitoria e l’annullamento dell’atto una difficile convivenza</text:p>
              </text:list-item>
              <text:list-item>
                <text:p text:style-name="P131">L’evoluzione del concetto di danno risarcibile nel diritto delle amministrazioni pubbliche. Oltre i confini della mera patrimonialità</text:p>
              </text:list-item>
              <text:list-item>
                <text:p text:style-name="P131">La gestione della flessibilità nella pubblica amministrazione locale. Organizzazione pubblica e rapporto di lavoro a confronto</text:p>
              </text:list-item>
              <text:list-item>
                <text:p text:style-name="P131">La legge finanziaria per il 2005. Principi di coordinamento della finanza pubblica e salvaguardia dell’autonoma determinazione organizzativa del sistema delle autonomie territoriali. Una ipotesi percorribile?</text:p>
              </text:list-item>
              <text:list-item>
                <text:p text:style-name="P131">Il sistema delle responsabilità pubbliche nell’ambito dell’organizzazione dell’ente locale. Seconda parte. La questione della pregiudiziale amministrativa nel giudizio risarcitorio. Giudice amministrativo ed ordinario a confronto</text:p>
              </text:list-item>
              <text:list-item>
                <text:p text:style-name="P131">Il sistema delle responsabilità pubbliche nell’ambito dell’organizzazione dell’ente locale. Prima parte</text:p>
              </text:list-item>
              <text:list-item>
                <text:p text:style-name="P131">Alcune riflessioni sul nuovo CCNL per il personale non dirigenziale degli Enti Locali. Gestione privatistica ed efficienza nell’impiego delle risorse per il personale</text:p>
              </text:list-item>
              <text:list-item>
                <text:p text:style-name="P131">Il diritto del lavoro pubblico come fattispecie speciale rispetto al diritto del lavoro comune. Alcuni indici sintomatici</text:p>
              </text:list-item>
              <text:list-item>
                <text:p text:style-name="P131">La determinazione degli organici dell’ente locale tra autonomia e limiti</text:p>
              </text:list-item>
            </text:list>
            <text:p text:style-name="P88"/>
            <text:p text:style-name="P93">Per la rivista Human Capital:</text:p>
            <text:list text:style-name="WW8Num27">
              <text:list-item>
                <text:p text:style-name="P132">La collaborazione esterna nella pubblica amministrazione(6/2006)</text:p>
              </text:list-item>
              <text:list-item>
                <text:p text:style-name="P132">La somministrazione di lavoro a termine(8/2006)</text:p>
              </text:list-item>
            </text:list>
            <text:p text:style-name="P88"/>
          </table:table-cell>
        </table:table-row>
      </table:table>
      <text:p text:style-name="P76"/>
      <table:table table:name="Tabella10" table:style-name="Tabella10">
        <table:table-column table:style-name="Tabella10.A"/>
        <table:table-column table:style-name="Tabella10.B"/>
        <table:table-column table:style-name="Tabella10.C"/>
        <table:table-row table:style-name="Tabella10.1">
          <table:table-cell table:style-name="Tabella10.A1" office:value-type="string">
            <text:p text:style-name="P13">Patente o patenti</text:p>
          </table:table-cell>
          <table:table-cell table:style-name="Tabella10.A1" office:value-type="string">
            <text:p text:style-name="P98"/>
          </table:table-cell>
          <table:table-cell table:style-name="Tabella10.A1" office:value-type="string">
            <text:p text:style-name="P79">Patente di tipo B</text:p>
            <text:p text:style-name="P79"/>
          </table:table-cell>
        </table:table-row>
      </table:table>
      <text:p text:style-name="P76"/>
      <text:p text:style-name="P76">Autorizzo il trattamento dei miei dati ersonali ai sensi della normativa vigente.</text:p>
      <text:p text:style-name="P76">Quanto dichiarato nel presente curriculum corrisponde al vero nella consapevolezza delle conseguenze penali, ai sensi della normativa vigente (DPR 445/2000 ARTT, 46,47,75 e 76), cui è soggetto chi dichiara il falso.</text:p>
      <text:p text:style-name="P76"/>
      <text:p text:style-name="P76"><text:s text:c="2"/>Lucca lì <text:span text:style-name="T81">2</text:span><text:span text:style-name="T83">3</text:span><text:span text:style-name="T75"> </text:span><text:span text:style-name="T83">Giugno</text:span> <text:span text:style-name="T54">202</text:span><text:span text:style-name="T72">3</text:span> <text:s text:c="37"/></text:p>
      <text:p text:style-name="P76"><text:s text:c="97"/>Luca Del Frate <text:s text:c="10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Narrow" svg:font-family="'Arial Narrow', 'Vodafone Lt'" style:font-family-generic="swiss" style:font-pitch="variable"/>
    <style:font-face style:name="Cambria" svg:font-family="Cambria" style:font-family-generic="roman"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Aaoeeu" style:family="paragraph">
      <style:paragraph-properties fo:orphans="0" fo:widows="0"/>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A_3f_eeaoae_3f_aa_20_1" style:display-name="A?eeaoae?aa 1" style:family="paragraph" style:parent-style-name="Aaoeeu" style:next-style-name="Aaoeeu">
      <style:paragraph-properties fo:text-align="end" style:justify-single-word="false" fo:keep-with-next="always"/>
      <style:text-properties fo:font-weight="bold" style:font-weight-asian="bold"/>
    </style:style>
    <style:style style:name="A_3f_eeaoae_3f_aa_20_2" style:display-name="A?eeaoae?aa 2" style:family="paragraph" style:parent-style-name="Aaoeeu" style:next-style-name="Aaoeeu">
      <style:paragraph-properties fo:text-align="end" style:justify-single-word="false" fo:keep-with-next="always"/>
      <style:text-properties fo:font-style="italic" style:font-style-asian="italic"/>
    </style:style>
    <style:style style:name="Eaoae_3f_aa" style:display-name="Eaoae?aa" style:family="paragraph" style:parent-style-name="Aaoeeu">
      <style:paragraph-properties>
        <style:tab-stops>
          <style:tab-stop style:position="7.325cm" style:type="center"/>
          <style:tab-stop style:position="14.651cm" style:type="right"/>
        </style:tab-stops>
      </style:paragraph-properties>
    </style:style>
    <style:style style:name="O_3f_ia_20_eaeiYiio_20_2" style:display-name="O?ia eaeiYiio 2" style:family="paragraph" style:parent-style-name="Aaoeeu">
      <style:paragraph-properties fo:text-align="end" style:justify-single-word="false"/>
      <style:text-properties fo:font-size="8pt" fo:font-style="italic" style:font-size-asian="8pt" style:font-style-asian="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325cm" style:type="center"/>
          <style:tab-stop style:position="14.651cm" style:type="right"/>
        </style:tab-stops>
      </style:paragraph-properties>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1cm" style:contextual-spacing="false" fo:orphans="2" fo:widows="2"/>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 fo:font-family="Symbol" style:font-family-generic="roman" style:font-pitch="variable" style:font-charset="x-symbol" fo:language="it" fo:country="IT"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7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text-properties style:font-name="Symbol" fo:font-family="Symbol" style:font-family-generic="roman" style:font-pitch="variable" style:font-charset="x-symbol" fo:language="it" fo:country="IT"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font-name="Symbol" fo:font-family="Symbol" style:font-family-generic="roman" style:font-pitch="variable" style:font-charset="x-symbol" fo:language="it" fo:country="IT"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2z1" style:family="text">
      <style:text-properties style:font-name="Courier New" fo:font-family="'Courier New'" style:font-family-generic="modern" style:font-name-complex="Courier New" style:font-family-complex="'Courier New'" style:font-family-generic-complex="modern"/>
    </style:style>
    <style:style style:name="WW8Num3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3z1" style:family="text">
      <style:text-properties style:font-name="Courier New" fo:font-family="'Courier New'" style:font-family-generic="modern" style:font-name-complex="Courier New"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4z1" style:family="text">
      <style:text-properties style:font-name="Courier New" fo:font-family="'Courier New'" style:font-family-generic="modern" style:font-name-complex="Courier New" style:font-family-complex="'Courier New'" style:font-family-generic-complex="modern"/>
    </style:style>
    <style:style style:name="WW8Num3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5z1" style:family="text">
      <style:text-properties style:font-name="Courier New" fo:font-family="'Courier New'" style:font-family-generic="modern" style:font-name-complex="Courier New" style:font-family-complex="'Courier New'" style:font-family-generic-complex="modern"/>
    </style:style>
    <style:style style:name="WW8Num3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1" style:family="text">
      <style:text-properties style:font-name="Courier New" fo:font-family="'Courier New'" style:font-family-generic="modern" style:font-name-complex="Courier New"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7z1" style:family="text">
      <style:text-properties style:font-name="Courier New" fo:font-family="'Courier New'" style:font-family-generic="modern" style:font-name-complex="Courier New"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8z1" style:family="text">
      <style:text-properties style:font-name="Courier New" fo:font-family="'Courier New'" style:font-family-generic="modern" style:font-name-complex="Courier New"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9z1" style:family="text">
      <style:text-properties style:font-name="Courier New" fo:font-family="'Courier New'" style:font-family-generic="modern" style:font-name-complex="Courier New" style:font-family-complex="'Courier New'" style:font-family-generic-complex="modern"/>
    </style:style>
    <style:style style:name="WW8Num3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0z1" style:family="text">
      <style:text-properties style:font-name="Courier New" fo:font-family="'Courier New'" style:font-family-generic="modern" style:font-name-complex="Courier New" style:font-family-complex="'Courier New'" style:font-family-generic-complex="modern"/>
    </style:style>
    <style:style style:name="WW8Num4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1z1" style:family="text">
      <style:text-properties style:font-name="Courier New" fo:font-family="'Courier New'" style:font-family-generic="modern" style:font-name-complex="Courier New" style:font-family-complex="'Courier New'" style:font-family-generic-complex="modern"/>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2z1" style:family="text">
      <style:text-properties style:font-name="Courier New" fo:font-family="'Courier New'" style:font-family-generic="modern" style:font-name-complex="Courier New"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3z1" style:family="text">
      <style:text-properties style:font-name="Courier New" fo:font-family="'Courier New'" style:font-family-generic="modern" style:font-name-complex="Courier New"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4z1" style:family="text">
      <style:text-properties style:font-name="Courier New" fo:font-family="'Courier New'" style:font-family-generic="modern" style:font-name-complex="Courier New" style:font-family-complex="'Courier New'" style:font-family-generic-complex="modern"/>
    </style:style>
    <style:style style:name="WW8Num4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5z1" style:family="text">
      <style:text-properties style:font-name="Courier New" fo:font-family="'Courier New'" style:font-family-generic="modern" style:font-name-complex="Courier New" style:font-family-complex="'Courier New'" style:font-family-generic-complex="modern"/>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7z1" style:family="text">
      <style:text-properties style:font-name="Courier New" fo:font-family="'Courier New'" style:font-family-generic="modern" style:font-name-complex="Courier New" style:font-family-complex="'Courier New'" style:font-family-generic-complex="modern"/>
    </style:style>
    <style:style style:name="WW8Num4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8z1" style:family="text">
      <style:text-properties style:font-name="Courier New" fo:font-family="'Courier New'" style:font-family-generic="modern" style:font-name-complex="Courier New" style:font-family-complex="'Courier New'" style:font-family-generic-complex="modern"/>
    </style:style>
    <style:style style:name="WW8Num4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9z1" style:family="text">
      <style:text-properties style:font-name="Courier New" fo:font-family="'Courier New'" style:font-family-generic="modern" style:font-name-complex="Courier New" style:font-family-complex="'Courier New'" style:font-family-generic-complex="modern"/>
    </style:style>
    <style:style style:name="WW8Num4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0z1" style:family="text">
      <style:text-properties style:font-name="Courier New" fo:font-family="'Courier New'" style:font-family-generic="modern" style:font-name-complex="Courier New" style:font-family-complex="'Courier New'" style:font-family-generic-complex="modern"/>
    </style:style>
    <style:style style:name="WW8Num5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Internet_20_link" style:display-name="Internet link" style:family="text">
      <style:text-properties fo:color="#0000ff" loext:opacity="100%" fo:font-size="10pt" style:text-underline-style="solid" style:text-underline-width="auto" style:text-underline-color="font-color" style:font-size-asian="10pt"/>
    </style:style>
    <style:style style:name="Page_20_Number" style:display-name="Page Number" style:family="text" style:parent-style-name="Car._20_predefinito_20_paragrafo"/>
    <style:style style:name="_20_Carattere_20_Carattere1" style:display-name=" Carattere Carattere1" style:family="text"/>
    <style:style style:name="_20_Carattere_20_Carattere" style:display-name=" Carattere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49cm" fo:text-indent="-0.635cm" fo:margin-left="2.54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49cm" fo:text-indent="-0.635cm" fo:margin-left="2.54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1.249cm" fo:text-indent="-0.635cm" fo:margin-left="1.905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fo:text-indent="-0.635cm" fo:margin-left="2.937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fo:text-indent="-0.635cm" fo:margin-left="4.207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fo:text-indent="-0.635cm" fo:margin-left="5.477cm"/>
        </style:list-level-properties>
        <style:text-properties style:font-name="Wingdings"/>
      </text:list-level-style-bullet>
      <text:list-level-style-bullet text:level="4" text:style-name="WW8Num6z0" loext:num-list-format="%4%." style:num-suffix="." text:bullet-char="">
        <style:list-level-properties text:list-level-position-and-space-mode="label-alignment">
          <style:list-level-label-alignment text:label-followed-by="listtab" fo:text-indent="-0.635cm" fo:margin-left="6.747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fo:text-indent="-0.635cm" fo:margin-left="8.017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fo:text-indent="-0.635cm" fo:margin-left="9.287cm"/>
        </style:list-level-properties>
        <style:text-properties style:font-name="Wingdings"/>
      </text:list-level-style-bullet>
      <text:list-level-style-bullet text:level="7" text:style-name="WW8Num6z0" loext:num-list-format="%7%." style:num-suffix="." text:bullet-char="">
        <style:list-level-properties text:list-level-position-and-space-mode="label-alignment">
          <style:list-level-label-alignment text:label-followed-by="listtab" fo:text-indent="-0.635cm" fo:margin-left="10.557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fo:text-indent="-0.635cm" fo:margin-left="11.827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fo:text-indent="-0.635cm" fo:margin-left="13.09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7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7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8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8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8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8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9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9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9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9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9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9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9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9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2" text:style-name="WW8Num11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11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11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11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11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11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11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11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12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12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3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3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3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3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3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3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3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5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5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5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5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5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7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7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7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7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7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7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fo:text-indent="-0.635cm" fo:margin-left="1.984cm"/>
        </style:list-level-properties>
        <style:text-properties style:font-name="Symbol"/>
      </text:list-level-style-bullet>
      <text:list-level-style-bullet text:level="2" text:style-name="WW8Num18z1" loext:num-list-format="%2%." style:num-suffix="." text:bullet-char="o">
        <style:list-level-properties text:list-level-position-and-space-mode="label-alignment">
          <style:list-level-label-alignment text:label-followed-by="listtab" fo:text-indent="-0.635cm" fo:margin-left="3.254cm"/>
        </style:list-level-properties>
        <style:text-properties style:font-name="Courier New"/>
      </text:list-level-style-bullet>
      <text:list-level-style-bullet text:level="3" text:style-name="WW8Num18z2" loext:num-list-format="%3%." style:num-suffix="." text:bullet-char="">
        <style:list-level-properties text:list-level-position-and-space-mode="label-alignment">
          <style:list-level-label-alignment text:label-followed-by="listtab" fo:text-indent="-0.635cm" fo:margin-left="4.524cm"/>
        </style:list-level-properties>
        <style:text-properties style:font-name="Wingdings"/>
      </text:list-level-style-bullet>
      <text:list-level-style-bullet text:level="4" text:style-name="WW8Num18z0" loext:num-list-format="%4%." style:num-suffix="." text:bullet-char="">
        <style:list-level-properties text:list-level-position-and-space-mode="label-alignment">
          <style:list-level-label-alignment text:label-followed-by="listtab" fo:text-indent="-0.635cm" fo:margin-left="5.794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fo:text-indent="-0.635cm" fo:margin-left="7.064cm"/>
        </style:list-level-properties>
        <style:text-properties style:font-name="Courier New"/>
      </text:list-level-style-bullet>
      <text:list-level-style-bullet text:level="6" text:style-name="WW8Num18z2" loext:num-list-format="%6%." style:num-suffix="." text:bullet-char="">
        <style:list-level-properties text:list-level-position-and-space-mode="label-alignment">
          <style:list-level-label-alignment text:label-followed-by="listtab" fo:text-indent="-0.635cm" fo:margin-left="8.334cm"/>
        </style:list-level-properties>
        <style:text-properties style:font-name="Wingdings"/>
      </text:list-level-style-bullet>
      <text:list-level-style-bullet text:level="7" text:style-name="WW8Num18z0" loext:num-list-format="%7%." style:num-suffix="." text:bullet-char="">
        <style:list-level-properties text:list-level-position-and-space-mode="label-alignment">
          <style:list-level-label-alignment text:label-followed-by="listtab" fo:text-indent="-0.635cm" fo:margin-left="9.604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fo:text-indent="-0.635cm" fo:margin-left="10.874cm"/>
        </style:list-level-properties>
        <style:text-properties style:font-name="Courier New"/>
      </text:list-level-style-bullet>
      <text:list-level-style-bullet text:level="9" text:style-name="WW8Num18z2" loext:num-list-format="%9%." style:num-suffix="." text:bullet-char="">
        <style:list-level-properties text:list-level-position-and-space-mode="label-alignment">
          <style:list-level-label-alignment text:label-followed-by="listtab" fo:text-indent="-0.635cm" fo:margin-left="12.1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loext:num-list-format="%1%." style:num-suffix="." text:bullet-char="">
        <style:list-level-properties text:list-level-position-and-space-mode="label-alignment">
          <style:list-level-label-alignment text:label-followed-by="listtab" fo:text-indent="-0.635cm" fo:margin-left="1.984cm"/>
        </style:list-level-properties>
        <style:text-properties style:font-name="Symbol"/>
      </text:list-level-style-bullet>
      <text:list-level-style-bullet text:level="2" text:style-name="WW8Num20z1" loext:num-list-format="%2%." style:num-suffix="." text:bullet-char="o">
        <style:list-level-properties text:list-level-position-and-space-mode="label-alignment">
          <style:list-level-label-alignment text:label-followed-by="listtab" fo:text-indent="-0.635cm" fo:margin-left="3.254cm"/>
        </style:list-level-properties>
        <style:text-properties style:font-name="Courier New"/>
      </text:list-level-style-bullet>
      <text:list-level-style-bullet text:level="3" text:style-name="WW8Num20z2" loext:num-list-format="%3%." style:num-suffix="." text:bullet-char="">
        <style:list-level-properties text:list-level-position-and-space-mode="label-alignment">
          <style:list-level-label-alignment text:label-followed-by="listtab" fo:text-indent="-0.635cm" fo:margin-left="4.524cm"/>
        </style:list-level-properties>
        <style:text-properties style:font-name="Wingdings"/>
      </text:list-level-style-bullet>
      <text:list-level-style-bullet text:level="4" text:style-name="WW8Num20z0" loext:num-list-format="%4%." style:num-suffix="." text:bullet-char="">
        <style:list-level-properties text:list-level-position-and-space-mode="label-alignment">
          <style:list-level-label-alignment text:label-followed-by="listtab" fo:text-indent="-0.635cm" fo:margin-left="5.794cm"/>
        </style:list-level-properties>
        <style:text-properties style:font-name="Symbol"/>
      </text:list-level-style-bullet>
      <text:list-level-style-bullet text:level="5" text:style-name="WW8Num20z1" loext:num-list-format="%5%." style:num-suffix="." text:bullet-char="o">
        <style:list-level-properties text:list-level-position-and-space-mode="label-alignment">
          <style:list-level-label-alignment text:label-followed-by="listtab" fo:text-indent="-0.635cm" fo:margin-left="7.064cm"/>
        </style:list-level-properties>
        <style:text-properties style:font-name="Courier New"/>
      </text:list-level-style-bullet>
      <text:list-level-style-bullet text:level="6" text:style-name="WW8Num20z2" loext:num-list-format="%6%." style:num-suffix="." text:bullet-char="">
        <style:list-level-properties text:list-level-position-and-space-mode="label-alignment">
          <style:list-level-label-alignment text:label-followed-by="listtab" fo:text-indent="-0.635cm" fo:margin-left="8.334cm"/>
        </style:list-level-properties>
        <style:text-properties style:font-name="Wingdings"/>
      </text:list-level-style-bullet>
      <text:list-level-style-bullet text:level="7" text:style-name="WW8Num20z0" loext:num-list-format="%7%." style:num-suffix="." text:bullet-char="">
        <style:list-level-properties text:list-level-position-and-space-mode="label-alignment">
          <style:list-level-label-alignment text:label-followed-by="listtab" fo:text-indent="-0.635cm" fo:margin-left="9.604cm"/>
        </style:list-level-properties>
        <style:text-properties style:font-name="Symbol"/>
      </text:list-level-style-bullet>
      <text:list-level-style-bullet text:level="8" text:style-name="WW8Num20z1" loext:num-list-format="%8%." style:num-suffix="." text:bullet-char="o">
        <style:list-level-properties text:list-level-position-and-space-mode="label-alignment">
          <style:list-level-label-alignment text:label-followed-by="listtab" fo:text-indent="-0.635cm" fo:margin-left="10.874cm"/>
        </style:list-level-properties>
        <style:text-properties style:font-name="Courier New"/>
      </text:list-level-style-bullet>
      <text:list-level-style-bullet text:level="9" text:style-name="WW8Num20z2" loext:num-list-format="%9%." style:num-suffix="." text:bullet-char="">
        <style:list-level-properties text:list-level-position-and-space-mode="label-alignment">
          <style:list-level-label-alignment text:label-followed-by="listtab" fo:text-indent="-0.635cm" fo:margin-left="12.1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1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1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1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1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3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3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loext:num-list-format="%1%." style:num-suffix="." text:bullet-char="">
        <style:list-level-properties text:list-level-position-and-space-mode="label-alignment">
          <style:list-level-label-alignment text:label-followed-by="listtab" text:list-tab-stop-position="1.249cm" fo:text-indent="-0.635cm" fo:margin-left="2.54cm"/>
        </style:list-level-properties>
        <style:text-properties style:font-name="Symbol"/>
      </text:list-level-style-bullet>
      <text:list-level-style-bullet text:level="2" text:style-name="WW8Num24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24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24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24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24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24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24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24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bullet text:level="1" text:style-name="WW8Num26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6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6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6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6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6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6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6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6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loext:num-list-format="%1%." style:num-suffix="." text:bullet-char="">
        <style:list-level-properties text:list-level-position-and-space-mode="label-alignment">
          <style:list-level-label-alignment text:label-followed-by="listtab" text:list-tab-stop-position="1.349cm" fo:text-indent="-0.635cm" fo:margin-left="1.349cm"/>
        </style:list-level-properties>
        <style:text-properties style:font-name="Symbol"/>
      </text:list-level-style-bullet>
      <text:list-level-style-bullet text:level="2" text:style-name="WW8Num27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style:font-name="Courier New"/>
      </text:list-level-style-bullet>
      <text:list-level-style-bullet text:level="3" text:style-name="WW8Num27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27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27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style:font-name="Courier New"/>
      </text:list-level-style-bullet>
      <text:list-level-style-bullet text:level="6" text:style-name="WW8Num27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27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27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style:font-name="Courier New"/>
      </text:list-level-style-bullet>
      <text:list-level-style-bullet text:level="9" text:style-name="WW8Num27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bullet text:level="1" text:style-name="WW8Num2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8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8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bullet text:level="1" text:style-name="WW8Num29z0" loext:num-list-format="%1%." style:num-suffix="." text:bullet-char="">
        <style:list-level-properties text:list-level-position-and-space-mode="label-alignment">
          <style:list-level-label-alignment text:label-followed-by="listtab" text:list-tab-stop-position="1.349cm" fo:text-indent="-0.635cm" fo:margin-left="1.349cm"/>
        </style:list-level-properties>
        <style:text-properties style:font-name="Symbol"/>
      </text:list-level-style-bullet>
      <text:list-level-style-bullet text:level="2" text:style-name="WW8Num29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style:font-name="Courier New"/>
      </text:list-level-style-bullet>
      <text:list-level-style-bullet text:level="3" text:style-name="WW8Num29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29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29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style:font-name="Courier New"/>
      </text:list-level-style-bullet>
      <text:list-level-style-bullet text:level="6" text:style-name="WW8Num29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29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29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style:font-name="Courier New"/>
      </text:list-level-style-bullet>
      <text:list-level-style-bullet text:level="9" text:style-name="WW8Num29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0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0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bullet text:level="1" text:style-name="WW8Num31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1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31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1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1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31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1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1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31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bullet text:level="1" text:style-name="WW8Num32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2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2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2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2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2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loext:num-list-format="%1%." style:num-suffix="." text:bullet-char="">
        <style:list-level-properties text:list-level-position-and-space-mode="label-alignment">
          <style:list-level-label-alignment text:label-followed-by="listtab" fo:text-indent="-0.635cm" fo:margin-left="1.349cm"/>
        </style:list-level-properties>
        <style:text-properties style:font-name="Symbol"/>
      </text:list-level-style-bullet>
      <text:list-level-style-bullet text:level="2" text:style-name="WW8Num33z1" loext:num-list-format="%2%." style:num-suffix="." text:bullet-char="o">
        <style:list-level-properties text:list-level-position-and-space-mode="label-alignment">
          <style:list-level-label-alignment text:label-followed-by="listtab" fo:text-indent="-0.635cm" fo:margin-left="2.619cm"/>
        </style:list-level-properties>
        <style:text-properties style:font-name="Courier New"/>
      </text:list-level-style-bullet>
      <text:list-level-style-bullet text:level="3" text:style-name="WW8Num33z2" loext:num-list-format="%3%." style:num-suffix="." text:bullet-char="">
        <style:list-level-properties text:list-level-position-and-space-mode="label-alignment">
          <style:list-level-label-alignment text:label-followed-by="listtab" fo:text-indent="-0.635cm" fo:margin-left="3.889cm"/>
        </style:list-level-properties>
        <style:text-properties style:font-name="Wingdings"/>
      </text:list-level-style-bullet>
      <text:list-level-style-bullet text:level="4" text:style-name="WW8Num33z0" loext:num-list-format="%4%." style:num-suffix="." text:bullet-char="">
        <style:list-level-properties text:list-level-position-and-space-mode="label-alignment">
          <style:list-level-label-alignment text:label-followed-by="listtab" fo:text-indent="-0.635cm" fo:margin-left="5.159cm"/>
        </style:list-level-properties>
        <style:text-properties style:font-name="Symbol"/>
      </text:list-level-style-bullet>
      <text:list-level-style-bullet text:level="5" text:style-name="WW8Num33z1" loext:num-list-format="%5%." style:num-suffix="." text:bullet-char="o">
        <style:list-level-properties text:list-level-position-and-space-mode="label-alignment">
          <style:list-level-label-alignment text:label-followed-by="listtab" fo:text-indent="-0.635cm" fo:margin-left="6.429cm"/>
        </style:list-level-properties>
        <style:text-properties style:font-name="Courier New"/>
      </text:list-level-style-bullet>
      <text:list-level-style-bullet text:level="6" text:style-name="WW8Num33z2" loext:num-list-format="%6%." style:num-suffix="." text:bullet-char="">
        <style:list-level-properties text:list-level-position-and-space-mode="label-alignment">
          <style:list-level-label-alignment text:label-followed-by="listtab" fo:text-indent="-0.635cm" fo:margin-left="7.699cm"/>
        </style:list-level-properties>
        <style:text-properties style:font-name="Wingdings"/>
      </text:list-level-style-bullet>
      <text:list-level-style-bullet text:level="7" text:style-name="WW8Num33z0" loext:num-list-format="%7%." style:num-suffix="." text:bullet-char="">
        <style:list-level-properties text:list-level-position-and-space-mode="label-alignment">
          <style:list-level-label-alignment text:label-followed-by="listtab" fo:text-indent="-0.635cm" fo:margin-left="8.969cm"/>
        </style:list-level-properties>
        <style:text-properties style:font-name="Symbol"/>
      </text:list-level-style-bullet>
      <text:list-level-style-bullet text:level="8" text:style-name="WW8Num33z1" loext:num-list-format="%8%." style:num-suffix="." text:bullet-char="o">
        <style:list-level-properties text:list-level-position-and-space-mode="label-alignment">
          <style:list-level-label-alignment text:label-followed-by="listtab" fo:text-indent="-0.635cm" fo:margin-left="10.239cm"/>
        </style:list-level-properties>
        <style:text-properties style:font-name="Courier New"/>
      </text:list-level-style-bullet>
      <text:list-level-style-bullet text:level="9" text:style-name="WW8Num33z2" loext:num-list-format="%9%." style:num-suffix="." text:bullet-char="">
        <style:list-level-properties text:list-level-position-and-space-mode="label-alignment">
          <style:list-level-label-alignment text:label-followed-by="listtab"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bullet text:level="1" text:style-name="WW8Num3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4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4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loext:num-list-format="%1%." style:num-suffix="." text:bullet-char="">
        <style:list-level-properties text:list-level-position-and-space-mode="label-alignment">
          <style:list-level-label-alignment text:label-followed-by="listtab" text:list-tab-stop-position="1.249cm" fo:text-indent="-0.635cm" fo:margin-left="1.27cm"/>
        </style:list-level-properties>
        <style:text-properties style:font-name="Symbol"/>
      </text:list-level-style-bullet>
      <text:list-level-style-bullet text:level="2" text:style-name="WW8Num3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bullet text:level="1" text:style-name="WW8Num3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loext:num-list-format="%1%." style:num-suffix="." text:bullet-char="">
        <style:list-level-properties text:list-level-position-and-space-mode="label-alignment">
          <style:list-level-label-alignment text:label-followed-by="listtab" text:list-tab-stop-position="1.249cm" fo:text-indent="-0.635cm" fo:margin-left="2.54cm"/>
        </style:list-level-properties>
        <style:text-properties style:font-name="Symbol"/>
      </text:list-level-style-bullet>
      <text:list-level-style-bullet text:level="2" text:style-name="WW8Num37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37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37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37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37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37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37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37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8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8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9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9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bullet text:level="1" text:style-name="WW8Num40z0" loext:num-list-format="%1%." style:num-suffix="." text:bullet-char="">
        <style:list-level-properties text:list-level-position-and-space-mode="label-alignment">
          <style:list-level-label-alignment text:label-followed-by="listtab" fo:text-indent="-0.635cm" fo:margin-left="2.302cm"/>
        </style:list-level-properties>
        <style:text-properties style:font-name="Symbol"/>
      </text:list-level-style-bullet>
      <text:list-level-style-bullet text:level="2" text:style-name="WW8Num40z1" loext:num-list-format="%2%." style:num-suffix="." text:bullet-char="o">
        <style:list-level-properties text:list-level-position-and-space-mode="label-alignment">
          <style:list-level-label-alignment text:label-followed-by="listtab" fo:text-indent="-0.635cm" fo:margin-left="3.572cm"/>
        </style:list-level-properties>
        <style:text-properties style:font-name="Courier New"/>
      </text:list-level-style-bullet>
      <text:list-level-style-bullet text:level="3" text:style-name="WW8Num40z2" loext:num-list-format="%3%." style:num-suffix="." text:bullet-char="">
        <style:list-level-properties text:list-level-position-and-space-mode="label-alignment">
          <style:list-level-label-alignment text:label-followed-by="listtab" fo:text-indent="-0.635cm" fo:margin-left="4.842cm"/>
        </style:list-level-properties>
        <style:text-properties style:font-name="Wingdings"/>
      </text:list-level-style-bullet>
      <text:list-level-style-bullet text:level="4" text:style-name="WW8Num40z0" loext:num-list-format="%4%." style:num-suffix="." text:bullet-char="">
        <style:list-level-properties text:list-level-position-and-space-mode="label-alignment">
          <style:list-level-label-alignment text:label-followed-by="listtab" fo:text-indent="-0.635cm" fo:margin-left="6.112cm"/>
        </style:list-level-properties>
        <style:text-properties style:font-name="Symbol"/>
      </text:list-level-style-bullet>
      <text:list-level-style-bullet text:level="5" text:style-name="WW8Num40z1" loext:num-list-format="%5%." style:num-suffix="." text:bullet-char="o">
        <style:list-level-properties text:list-level-position-and-space-mode="label-alignment">
          <style:list-level-label-alignment text:label-followed-by="listtab" fo:text-indent="-0.635cm" fo:margin-left="7.382cm"/>
        </style:list-level-properties>
        <style:text-properties style:font-name="Courier New"/>
      </text:list-level-style-bullet>
      <text:list-level-style-bullet text:level="6" text:style-name="WW8Num40z2" loext:num-list-format="%6%." style:num-suffix="." text:bullet-char="">
        <style:list-level-properties text:list-level-position-and-space-mode="label-alignment">
          <style:list-level-label-alignment text:label-followed-by="listtab" fo:text-indent="-0.635cm" fo:margin-left="8.652cm"/>
        </style:list-level-properties>
        <style:text-properties style:font-name="Wingdings"/>
      </text:list-level-style-bullet>
      <text:list-level-style-bullet text:level="7" text:style-name="WW8Num40z0" loext:num-list-format="%7%." style:num-suffix="." text:bullet-char="">
        <style:list-level-properties text:list-level-position-and-space-mode="label-alignment">
          <style:list-level-label-alignment text:label-followed-by="listtab" fo:text-indent="-0.635cm" fo:margin-left="9.922cm"/>
        </style:list-level-properties>
        <style:text-properties style:font-name="Symbol"/>
      </text:list-level-style-bullet>
      <text:list-level-style-bullet text:level="8" text:style-name="WW8Num40z1" loext:num-list-format="%8%." style:num-suffix="." text:bullet-char="o">
        <style:list-level-properties text:list-level-position-and-space-mode="label-alignment">
          <style:list-level-label-alignment text:label-followed-by="listtab" fo:text-indent="-0.635cm" fo:margin-left="11.192cm"/>
        </style:list-level-properties>
        <style:text-properties style:font-name="Courier New"/>
      </text:list-level-style-bullet>
      <text:list-level-style-bullet text:level="9" text:style-name="WW8Num40z2" loext:num-list-format="%9%." style:num-suffix="." text:bullet-char="">
        <style:list-level-properties text:list-level-position-and-space-mode="label-alignment">
          <style:list-level-label-alignment text:label-followed-by="listtab" fo:text-indent="-0.635cm" fo:margin-left="12.4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bullet text:level="1" text:style-name="WW8Num41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41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41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41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41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41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41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41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41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bullet text:level="1" text:style-name="WW8Num43z0" loext:num-list-format="%1%."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8Num43z1" loext:num-list-format="%2%." style:num-suffix="."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8Num43z2" loext:num-list-format="%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43z0" loext:num-list-format="%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43z1" loext:num-list-format="%5%."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43z2" loext:num-list-format="%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43z0" loext:num-list-format="%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43z1" loext:num-list-format="%8%."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43z2" loext:num-list-format="%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4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4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bullet text:level="1" text:style-name="WW8Num4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47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47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47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47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47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47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47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47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bullet text:level="1" text:style-name="WW8Num4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8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48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48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48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48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48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48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48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consecutive-numbering="true">
      <text:list-level-style-bullet text:level="1" text:style-name="WW8Num49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9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9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9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9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9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9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9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9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bullet text:level="1" text:style-name="WW8Num5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0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0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text-properties fo:language="none" fo:country="none" style:language-asian="none" style:country-asian="none"/>
    </style:style>
    <style:style style:name="MP2" style:family="paragraph" style:parent-style-name="Standard">
      <style:text-properties fo:language="none" fo:country="none" officeooo:rsid="0089928a" officeooo:paragraph-rsid="0089928a" style:language-asian="none" style:country-asian="none"/>
    </style:style>
    <style:style style:name="MP3" style:family="paragraph" style:parent-style-name="Standard">
      <style:paragraph-properties fo:margin-left="0cm" fo:margin-right="0.635cm" fo:text-indent="0cm" style:auto-text-indent="false"/>
      <style:text-properties style:font-name="Cambria" fo:language="none" fo:country="none" style:language-asian="none" style:country-asian="none" style:font-name-complex="Cambria"/>
    </style:style>
    <style:style style:name="MP4" style:family="paragraph">
      <loext:graphic-properties draw:fill="none" draw:fill-color="#40618b"/>
      <style:paragraph-properties fo:text-align="center" style:writing-mode="lr-tb">
        <style:tab-stops>
          <style:tab-stop style:position="4.153cm" style:type="center"/>
          <style:tab-stop style:position="8.306cm" style:type="right"/>
        </style:tab-stops>
      </style:paragraph-properties>
    </style:style>
    <style:style style:name="MP5" style:family="paragraph" style:parent-style-name="Standard">
      <style:text-properties style:font-name="Cambria" style:font-name-complex="Cambria"/>
    </style:style>
    <style:style style:name="Mgr1" style:family="graphic">
      <style:graphic-properties draw:stroke="none" draw:fill="none" draw:fill-color="#40618b" draw:textarea-horizontal-align="justify" draw:textarea-vertical-align="middle" draw:auto-grow-height="false" draw:auto-grow-width="false" fo:min-height="0.979cm" fo:min-width="1.233cm" fo:padding-top="0.127cm" fo:padding-bottom="0.127cm" fo:padding-left="0cm" fo:padding-right="0cm" fo:wrap-option="wrap" draw:shadow-color="#808080" style:writing-mode="lr-tb" fo:margin-left="0.319cm" fo:margin-right="0.319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0cm" fo:margin-bottom="0.801cm" fo:margin-left="1.501cm" fo:margin-right="3.17cm" style:writing-mode="lr-tb" style:layout-grid-color="#c0c0c0" style:layout-grid-lines="45"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7cm" fo:margin-left="0cm" fo:margin-right="0cm" fo:margin-top="0.6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text:p text:style-name="MP1"/>
        <text:p text:style-name="MP1"/>
        <text:p text:style-name="MP1"/>
        <text:p text:style-name="MP1"/>
        <text:p text:style-name="MP1"/>
        <text:p text:style-name="MP1"/>
        <text:p text:style-name="MP1"/>
        <text:p text:style-name="MP1"/>
        <text:p text:style-name="MP1"/>
        <text:p text:style-name="MP1"/>
        <text:p text:style-name="MP2"/>
        <text:p text:style-name="MP1"/>
        <text:p text:style-name="MP1"/>
        <text:p text:style-name="MP1"/>
      </style:header>
      <style:footer>
        <text:p text:style-name="MP3"><draw:custom-shape text:anchor-type="char" draw:z-index="38" draw:name="Ovale 10" draw:style-name="Mgr1" draw:text-style-name="MP4" svg:width="1.742cm" svg:height="1.742cm" svg:x="8.793cm" svg:y="28.021cm"><text:p/><draw:enhanced-geometry svg:viewBox="0 0 21600 21600" draw:glue-points="10800 0 3163 3163 0 10800 3163 18437 10800 21600 18437 18437 21600 10800 18437 3163" draw:text-areas="3163 3163 18437 18437" draw:type="ellipse" draw:enhanced-path="U 10800 10800 10800 10800 0 360 Z N"/></draw:custom-shape></text:p>
        <text:p text:style-name="MP5"/>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URRICULUM VITAE</dc:title>
    <dc:subject/>
    <meta:keyword/>
    <meta:initial-creator>UU05383</meta:initial-creator>
    <meta:creation-date>2019-04-18T17:00:00</meta:creation-date>
    <dc:date>2023-06-23T10:07:11.492000000</dc:date>
    <meta:print-date>2023-04-24T09:37:21.209000000</meta:print-date>
    <meta:editing-cycles>110</meta:editing-cycles>
    <meta:editing-duration>PT16H10M41S</meta:editing-duration>
    <meta:generator>LibreOffice/7.5.3.2$Windows_X86_64 LibreOffice_project/9f56dff12ba03b9acd7730a5a481eea045e468f3</meta:generator>
    <meta:document-statistic meta:table-count="10" meta:image-count="1" meta:object-count="0" meta:page-count="39" meta:paragraph-count="597" meta:word-count="19391" meta:character-count="131665" meta:non-whitespace-character-count="112559"/>
  </office:meta>
</office:document-meta>
</file>