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Arial" officeooo:rsid="0015b9bd" officeooo:paragraph-rsid="0015b9bd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Arial"/>
    </style:style>
    <style:style style:name="T3" style:family="text">
      <style:text-properties style:font-name="Arial" officeooo:rsid="00103a47"/>
    </style:style>
    <style:style style:name="T4" style:family="text">
      <style:text-properties style:font-name="Arial" officeooo:rsid="00140798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3058171017008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1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3058171004976">
          <table:table-cell table:style-name="Tabella1.A2" office:value-type="float" office:value="2023">
            <text:p text:style-name="P3"><text:span text:style-name="T2">20</text:span><text:span text:style-name="T3">2</text:span><text:span text:style-name="T4">3</text:span></text:p>
          </table:table-cell>
          <table:table-cell table:style-name="Tabella1.B2" office:value-type="string">
            <text:p text:style-name="P1"><text:s/>(<text:span text:style-name="T1">GEN.FEB.MAR.</text:span>)</text:p>
          </table:table-cell>
          <table:table-cell table:style-name="Tabella1.C2" office:value-type="float" office:value="0.76">
            <text:p text:style-name="P4">0,76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3-04-20T11:45:02.064000000</dc:date>
    <meta:editing-duration>PT3H11M45S</meta:editing-duration>
    <meta:editing-cycles>19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5" meta:non-whitespace-character-count="378"/>
  </office:meta>
</office:document-meta>
</file>