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GRETERIA GENERAL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7 del 07/05/2026</text:p>
      </text:section>
      <text:p text:style-name="P3"/>
      <text:section text:name="oggetto" text:protected="true" text:style-name="Sect1">
        <text:p text:style-name="P4">Oggetto: <text:span text:style-name="T3">BILANCIO CONSUNTIVO 2025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PELLITI MATTEO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