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SETTORE PROGRAMMAZIONE E RISORS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3 del 16/04/2026</text:p>
      </text:section>
      <text:p text:style-name="P3"/>
      <text:section text:name="oggetto" text:protected="true" text:style-name="Sect1">
        <text:p text:style-name="P4">Oggetto: <text:span text:style-name="T3">TASSI DI ASSENZA PRIMO TRIMESTRE 2026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CINACCHI ANDREA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