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2000000E74AB70F2E.jpg" manifest:media-type="image/jpe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name="P1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paragraph" style:name="P3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5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6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7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8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9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0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1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2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3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1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7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8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9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20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21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master-page-name="Standard" style:name="P22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style:font-weight-asian="bold" style:font-weight-complex="bold" style:use-window-font-color="true"/>
    </style:style>
    <style:style style:family="text" style:name="T5">
      <style:text-properties fo:font-weight="bold" loext:opacity="0%" officeooo:rsid="0027d3d4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22"/>
      <text:p text:style-name="P13"/>
      <text:p text:style-name="P13"/>
      <text:p text:style-name="P13"/>
      <text:p text:style-name="P13"/>
      <text:p text:style-name="P13"/>
      <text:p text:style-name="P13">Istituzione dei Comuni per il governo dell’area vasta</text:p>
      <text:p text:style-name="P13">Scuole, Strade e Sistemi di trasporto, Territorio e Ambiente</text:p>
      <text:p text:style-name="P13">Gestione associata di servizi e assistenza ai Comuni</text:p>
      <text:p text:style-name="P5"/>
      <text:p text:style-name="P14"> SETTORE PROGRAMMAZIONE E RISORSE</text:p>
      <text:p text:style-name="P14"/>
      <text:p text:style-name="P21"/>
      <text:p text:style-name="P12"/>
      <text:section text:name="NumeroProposta" text:style-name="Sect1">
        <text:p text:style-name="P10"><text:span text:style-name="T1"/></text:p>
      </text:section>
      <text:section text:name="NumeroDetermina" text:protected="true" text:style-name="Sect1">
        <text:p text:style-name="P11"><text:span text:style-name="T2">Adozione</text:span> n. 1 del 01/04/2026</text:p>
      </text:section>
      <text:p text:style-name="P3"/>
      <text:section text:name="oggetto" text:protected="true" text:style-name="Sect1">
        <text:p text:style-name="P4">Oggetto: <text:span text:style-name="T3">ORGANICO 01/04/2026</text:span></text:p>
      </text:section>
      <text:p text:style-name="P4"/>
      <text:p text:style-name="P17"/>
      <text:p text:style-name="P18"/>
      <text:p text:style-name="P17"/>
      <text:p text:style-name="P17"/>
      <text:p text:style-name="P17"/>
      <text:p text:style-name="P19">VALIDAZIONE DATI TRASPARENZA</text:p>
      <text:p text:style-name="P17"/>
      <text:p text:style-name="P16"/>
      <text:p text:style-name="P15"/>
      <text:p text:style-name="P15"/>
      <text:section text:name="RegTecnica" text:style-name="Sect1">
        <text:p text:style-name="P20"/>
      </text:section>
      <text:p text:style-name="P8"/>
      <text:p text:style-name="P7"/>
      <text:p text:style-name="P6"><text:span text:style-name="T5">V</text:span><text:span text:style-name="T4">alidatore</text:span></text:p>
      <text:section text:name="firma" text:style-name="Sect1">
        <text:p text:style-name="P9">(CECCHETTI LAURA)</text:p>
      </text:section>
      <text:p text:style-name="P1"/>
      <text:p text:style-name="P2"/>
      <text:p text:style-name="P2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5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5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5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style:font-name="Tahoma4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style:font-name="Tahoma4"/>
      </text:list-level-style-bullet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2-16T13:56:00</meta:creation-date>
    <dc:date>2025-11-14T12:35:04.063000000</dc:date>
    <meta:print-date>1601-01-01T00:00:00</meta:print-date>
    <meta:generator>LibreOffice/7.6.5.2$Windows_X86_64 LibreOffice_project/38d5f62f85355c192ef5f1dd47c5c0c0c6d6598b</meta:generator>
    <meta:editing-duration>PT58M59S</meta:editing-duration>
    <meta:editing-cycles>57</meta:editing-cycles>
    <dc:creator>SERENA PANCANTI</dc:creator>
    <meta:document-statistic meta:table-count="0" meta:image-count="1" meta:object-count="0" meta:page-count="1" meta:paragraph-count="15" meta:word-count="63" meta:character-count="620" meta:non-whitespace-character-count="570"/>
    <meta:user-defined meta:name="DocumentEncoding">utf-8</meta:user-defined>
    <meta:user-defined meta:name="HTML" meta:value-type="boolean">true</meta:user-defined>
  </office:meta>
</office:document-meta>
</file>